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Object 31/content.xml" manifest:media-type="text/xml"/>
  <manifest:file-entry manifest:full-path="Object 31/settings.xml" manifest:media-type="text/xml"/>
  <manifest:file-entry manifest:full-path="Object 31/" manifest:version="1.2" manifest:media-type="application/vnd.oasis.opendocument.formula"/>
  <manifest:file-entry manifest:full-path="Object 1/content.xml" manifest:media-type="text/xml"/>
  <manifest:file-entry manifest:full-path="Object 1/settings.xml" manifest:media-type="text/xml"/>
  <manifest:file-entry manifest:full-path="Object 1/" manifest:version="1.2" manifest:media-type="application/vnd.oasis.opendocument.formula"/>
  <manifest:file-entry manifest:full-path="ObjectReplacements/Object 31" manifest:media-type=""/>
  <manifest:file-entry manifest:full-path="ObjectReplacements/Object 1" manifest:media-type=""/>
  <manifest:file-entry manifest:full-path="ObjectReplacements/Object 39" manifest:media-type=""/>
  <manifest:file-entry manifest:full-path="ObjectReplacements/Object 9" manifest:media-type=""/>
  <manifest:file-entry manifest:full-path="ObjectReplacements/Object 32" manifest:media-type=""/>
  <manifest:file-entry manifest:full-path="ObjectReplacements/Object 2" manifest:media-type=""/>
  <manifest:file-entry manifest:full-path="ObjectReplacements/Object 33" manifest:media-type=""/>
  <manifest:file-entry manifest:full-path="ObjectReplacements/Object 3" manifest:media-type=""/>
  <manifest:file-entry manifest:full-path="ObjectReplacements/Object 4" manifest:media-type=""/>
  <manifest:file-entry manifest:full-path="ObjectReplacements/Object 34" manifest:media-type=""/>
  <manifest:file-entry manifest:full-path="ObjectReplacements/Object 5" manifest:media-type=""/>
  <manifest:file-entry manifest:full-path="ObjectReplacements/Object 35" manifest:media-type=""/>
  <manifest:file-entry manifest:full-path="ObjectReplacements/Object 6" manifest:media-type=""/>
  <manifest:file-entry manifest:full-path="ObjectReplacements/Object 36" manifest:media-type=""/>
  <manifest:file-entry manifest:full-path="ObjectReplacements/Object 7" manifest:media-type=""/>
  <manifest:file-entry manifest:full-path="ObjectReplacements/Object 37" manifest:media-type=""/>
  <manifest:file-entry manifest:full-path="ObjectReplacements/Object 8" manifest:media-type=""/>
  <manifest:file-entry manifest:full-path="ObjectReplacements/Object 38" manifest:media-type=""/>
  <manifest:file-entry manifest:full-path="ObjectReplacements/Object 10" manifest:media-type=""/>
  <manifest:file-entry manifest:full-path="ObjectReplacements/Object 11" manifest:media-type=""/>
  <manifest:file-entry manifest:full-path="ObjectReplacements/Object 12" manifest:media-type=""/>
  <manifest:file-entry manifest:full-path="ObjectReplacements/Object 13" manifest:media-type=""/>
  <manifest:file-entry manifest:full-path="ObjectReplacements/Object 14" manifest:media-type=""/>
  <manifest:file-entry manifest:full-path="ObjectReplacements/Object 15" manifest:media-type=""/>
  <manifest:file-entry manifest:full-path="ObjectReplacements/Object 16" manifest:media-type=""/>
  <manifest:file-entry manifest:full-path="ObjectReplacements/Object 17" manifest:media-type=""/>
  <manifest:file-entry manifest:full-path="ObjectReplacements/Object 18" manifest:media-type=""/>
  <manifest:file-entry manifest:full-path="ObjectReplacements/Object 19" manifest:media-type=""/>
  <manifest:file-entry manifest:full-path="ObjectReplacements/Object 20" manifest:media-type=""/>
  <manifest:file-entry manifest:full-path="ObjectReplacements/Object 21" manifest:media-type=""/>
  <manifest:file-entry manifest:full-path="ObjectReplacements/Object 22" manifest:media-type=""/>
  <manifest:file-entry manifest:full-path="ObjectReplacements/Object 23" manifest:media-type=""/>
  <manifest:file-entry manifest:full-path="ObjectReplacements/Object 24" manifest:media-type=""/>
  <manifest:file-entry manifest:full-path="ObjectReplacements/Object 25" manifest:media-type=""/>
  <manifest:file-entry manifest:full-path="ObjectReplacements/Object 26" manifest:media-type=""/>
  <manifest:file-entry manifest:full-path="ObjectReplacements/Object 27" manifest:media-type=""/>
  <manifest:file-entry manifest:full-path="ObjectReplacements/Object 28" manifest:media-type=""/>
  <manifest:file-entry manifest:full-path="ObjectReplacements/Object 29" manifest:media-type=""/>
  <manifest:file-entry manifest:full-path="ObjectReplacements/Object 30" manifest:media-type=""/>
  <manifest:file-entry manifest:full-path="ObjectReplacements/Object 40" manifest:media-type=""/>
  <manifest:file-entry manifest:full-path="ObjectReplacements/Object 41" manifest:media-type=""/>
  <manifest:file-entry manifest:full-path="ObjectReplacements/Object 42" manifest:media-type=""/>
  <manifest:file-entry manifest:full-path="ObjectReplacements/Object 43" manifest:media-type=""/>
  <manifest:file-entry manifest:full-path="ObjectReplacements/Object 44" manifest:media-type=""/>
  <manifest:file-entry manifest:full-path="ObjectReplacements/Object 45" manifest:media-type=""/>
  <manifest:file-entry manifest:full-path="ObjectReplacements/Object 46" manifest:media-type=""/>
  <manifest:file-entry manifest:full-path="ObjectReplacements/Object 47" manifest:media-type=""/>
  <manifest:file-entry manifest:full-path="ObjectReplacements/Object 48" manifest:media-type=""/>
  <manifest:file-entry manifest:full-path="ObjectReplacements/Object 49" manifest:media-type=""/>
  <manifest:file-entry manifest:full-path="ObjectReplacements/Object 50" manifest:media-type=""/>
  <manifest:file-entry manifest:full-path="ObjectReplacements/Object 51" manifest:media-type=""/>
  <manifest:file-entry manifest:full-path="ObjectReplacements/Object 52" manifest:media-type=""/>
  <manifest:file-entry manifest:full-path="ObjectReplacements/Object 53" manifest:media-type=""/>
  <manifest:file-entry manifest:full-path="ObjectReplacements/Object 54" manifest:media-type=""/>
  <manifest:file-entry manifest:full-path="ObjectReplacements/Object 55" manifest:media-type=""/>
  <manifest:file-entry manifest:full-path="ObjectReplacements/Object 56" manifest:media-type=""/>
  <manifest:file-entry manifest:full-path="ObjectReplacements/Object 57" manifest:media-type=""/>
  <manifest:file-entry manifest:full-path="ObjectReplacements/Object 58" manifest:media-type=""/>
  <manifest:file-entry manifest:full-path="ObjectReplacements/Object 59" manifest:media-type=""/>
  <manifest:file-entry manifest:full-path="ObjectReplacements/Object 60" manifest:media-type=""/>
  <manifest:file-entry manifest:full-path="ObjectReplacements/Object 61" manifest:media-type=""/>
  <manifest:file-entry manifest:full-path="ObjectReplacements/Object 62" manifest:media-type=""/>
  <manifest:file-entry manifest:full-path="ObjectReplacements/Object 63" manifest:media-type=""/>
  <manifest:file-entry manifest:full-path="ObjectReplacements/Object 64" manifest:media-type=""/>
  <manifest:file-entry manifest:full-path="ObjectReplacements/Object 65" manifest:media-type=""/>
  <manifest:file-entry manifest:full-path="ObjectReplacements/Object 66" manifest:media-type=""/>
  <manifest:file-entry manifest:full-path="ObjectReplacements/Object 67" manifest:media-type=""/>
  <manifest:file-entry manifest:full-path="ObjectReplacements/Object 68" manifest:media-type=""/>
  <manifest:file-entry manifest:full-path="ObjectReplacements/Object 69" manifest:media-type=""/>
  <manifest:file-entry manifest:full-path="ObjectReplacements/Object 70" manifest:media-type=""/>
  <manifest:file-entry manifest:full-path="ObjectReplacements/Object 71" manifest:media-type=""/>
  <manifest:file-entry manifest:full-path="ObjectReplacements/Object 72" manifest:media-type=""/>
  <manifest:file-entry manifest:full-path="ObjectReplacements/Object 73" manifest:media-type=""/>
  <manifest:file-entry manifest:full-path="ObjectReplacements/Object 74" manifest:media-type=""/>
  <manifest:file-entry manifest:full-path="ObjectReplacements/Object 75" manifest:media-type=""/>
  <manifest:file-entry manifest:full-path="ObjectReplacements/Object 76" manifest:media-type=""/>
  <manifest:file-entry manifest:full-path="ObjectReplacements/Object 77" manifest:media-type=""/>
  <manifest:file-entry manifest:full-path="ObjectReplacements/Object 78" manifest:media-type=""/>
  <manifest:file-entry manifest:full-path="ObjectReplacements/Object 79" manifest:media-type=""/>
  <manifest:file-entry manifest:full-path="ObjectReplacements/Object 80" manifest:media-type=""/>
  <manifest:file-entry manifest:full-path="ObjectReplacements/Object 81" manifest:media-type=""/>
  <manifest:file-entry manifest:full-path="ObjectReplacements/Object 82" manifest:media-type=""/>
  <manifest:file-entry manifest:full-path="ObjectReplacements/Object 83" manifest:media-type=""/>
  <manifest:file-entry manifest:full-path="ObjectReplacements/Object 84" manifest:media-type=""/>
  <manifest:file-entry manifest:full-path="ObjectReplacements/Object 85" manifest:media-type=""/>
  <manifest:file-entry manifest:full-path="ObjectReplacements/Object 86" manifest:media-type=""/>
  <manifest:file-entry manifest:full-path="ObjectReplacements/Object 87" manifest:media-type=""/>
  <manifest:file-entry manifest:full-path="ObjectReplacements/Object 88" manifest:media-type=""/>
  <manifest:file-entry manifest:full-path="ObjectReplacements/Object 89" manifest:media-type=""/>
  <manifest:file-entry manifest:full-path="ObjectReplacements/Object 90" manifest:media-type=""/>
  <manifest:file-entry manifest:full-path="ObjectReplacements/Object 91" manifest:media-type=""/>
  <manifest:file-entry manifest:full-path="ObjectReplacements/Object 92" manifest:media-type=""/>
  <manifest:file-entry manifest:full-path="ObjectReplacements/Object 93" manifest:media-type=""/>
  <manifest:file-entry manifest:full-path="ObjectReplacements/Object 94" manifest:media-type=""/>
  <manifest:file-entry manifest:full-path="ObjectReplacements/Object 95" manifest:media-type=""/>
  <manifest:file-entry manifest:full-path="ObjectReplacements/Object 96" manifest:media-type=""/>
  <manifest:file-entry manifest:full-path="ObjectReplacements/Object 97" manifest:media-type=""/>
  <manifest:file-entry manifest:full-path="ObjectReplacements/Object 98" manifest:media-type=""/>
  <manifest:file-entry manifest:full-path="ObjectReplacements/Object 99" manifest:media-type=""/>
  <manifest:file-entry manifest:full-path="ObjectReplacements/Object 100" manifest:media-type=""/>
  <manifest:file-entry manifest:full-path="ObjectReplacements/Object 101" manifest:media-type=""/>
  <manifest:file-entry manifest:full-path="ObjectReplacements/Object 102" manifest:media-type=""/>
  <manifest:file-entry manifest:full-path="ObjectReplacements/Object 103" manifest:media-type=""/>
  <manifest:file-entry manifest:full-path="Object 9/content.xml" manifest:media-type="text/xml"/>
  <manifest:file-entry manifest:full-path="Object 9/settings.xml" manifest:media-type="text/xml"/>
  <manifest:file-entry manifest:full-path="Object 9/" manifest:version="1.2" manifest:media-type="application/vnd.oasis.opendocument.formula"/>
  <manifest:file-entry manifest:full-path="Object 40" manifest:media-type="application/vnd.sun.star.oleobject"/>
  <manifest:file-entry manifest:full-path="Object 32/content.xml" manifest:media-type="text/xml"/>
  <manifest:file-entry manifest:full-path="Object 32/settings.xml" manifest:media-type="text/xml"/>
  <manifest:file-entry manifest:full-path="Object 32/" manifest:version="1.2" manifest:media-type="application/vnd.oasis.opendocument.formula"/>
  <manifest:file-entry manifest:full-path="Object 2/content.xml" manifest:media-type="text/xml"/>
  <manifest:file-entry manifest:full-path="Object 2/settings.xml" manifest:media-type="text/xml"/>
  <manifest:file-entry manifest:full-path="Object 2/" manifest:version="1.2" manifest:media-type="application/vnd.oasis.opendocument.formula"/>
  <manifest:file-entry manifest:full-path="Object 33/content.xml" manifest:media-type="text/xml"/>
  <manifest:file-entry manifest:full-path="Object 33/settings.xml" manifest:media-type="text/xml"/>
  <manifest:file-entry manifest:full-path="Object 33/" manifest:version="1.2" manifest:media-type="application/vnd.oasis.opendocument.formula"/>
  <manifest:file-entry manifest:full-path="Object 3/content.xml" manifest:media-type="text/xml"/>
  <manifest:file-entry manifest:full-path="Object 3/settings.xml" manifest:media-type="text/xml"/>
  <manifest:file-entry manifest:full-path="Object 3/" manifest:version="1.2" manifest:media-type="application/vnd.oasis.opendocument.formula"/>
  <manifest:file-entry manifest:full-path="Object 4/content.xml" manifest:media-type="text/xml"/>
  <manifest:file-entry manifest:full-path="Object 4/settings.xml" manifest:media-type="text/xml"/>
  <manifest:file-entry manifest:full-path="Object 4/" manifest:version="1.2" manifest:media-type="application/vnd.oasis.opendocument.formula"/>
  <manifest:file-entry manifest:full-path="Object 34/content.xml" manifest:media-type="text/xml"/>
  <manifest:file-entry manifest:full-path="Object 34/settings.xml" manifest:media-type="text/xml"/>
  <manifest:file-entry manifest:full-path="Object 34/" manifest:version="1.2" manifest:media-type="application/vnd.oasis.opendocument.formula"/>
  <manifest:file-entry manifest:full-path="Object 5/content.xml" manifest:media-type="text/xml"/>
  <manifest:file-entry manifest:full-path="Object 5/settings.xml" manifest:media-type="text/xml"/>
  <manifest:file-entry manifest:full-path="Object 5/" manifest:version="1.2" manifest:media-type="application/vnd.oasis.opendocument.formula"/>
  <manifest:file-entry manifest:full-path="Object 35/content.xml" manifest:media-type="text/xml"/>
  <manifest:file-entry manifest:full-path="Object 35/settings.xml" manifest:media-type="text/xml"/>
  <manifest:file-entry manifest:full-path="Object 35/" manifest:version="1.2" manifest:media-type="application/vnd.oasis.opendocument.formula"/>
  <manifest:file-entry manifest:full-path="Object 6/content.xml" manifest:media-type="text/xml"/>
  <manifest:file-entry manifest:full-path="Object 6/settings.xml" manifest:media-type="text/xml"/>
  <manifest:file-entry manifest:full-path="Object 6/" manifest:version="1.2" manifest:media-type="application/vnd.oasis.opendocument.formula"/>
  <manifest:file-entry manifest:full-path="Object 36/content.xml" manifest:media-type="text/xml"/>
  <manifest:file-entry manifest:full-path="Object 36/settings.xml" manifest:media-type="text/xml"/>
  <manifest:file-entry manifest:full-path="Object 36/" manifest:version="1.2" manifest:media-type="application/vnd.oasis.opendocument.formula"/>
  <manifest:file-entry manifest:full-path="Object 7/content.xml" manifest:media-type="text/xml"/>
  <manifest:file-entry manifest:full-path="Object 7/settings.xml" manifest:media-type="text/xml"/>
  <manifest:file-entry manifest:full-path="Object 7/" manifest:version="1.2" manifest:media-type="application/vnd.oasis.opendocument.formula"/>
  <manifest:file-entry manifest:full-path="Object 37/content.xml" manifest:media-type="text/xml"/>
  <manifest:file-entry manifest:full-path="Object 37/settings.xml" manifest:media-type="text/xml"/>
  <manifest:file-entry manifest:full-path="Object 37/" manifest:version="1.2" manifest:media-type="application/vnd.oasis.opendocument.formula"/>
  <manifest:file-entry manifest:full-path="Object 8/content.xml" manifest:media-type="text/xml"/>
  <manifest:file-entry manifest:full-path="Object 8/settings.xml" manifest:media-type="text/xml"/>
  <manifest:file-entry manifest:full-path="Object 8/" manifest:version="1.2" manifest:media-type="application/vnd.oasis.opendocument.formula"/>
  <manifest:file-entry manifest:full-path="Object 38/content.xml" manifest:media-type="text/xml"/>
  <manifest:file-entry manifest:full-path="Object 38/settings.xml" manifest:media-type="text/xml"/>
  <manifest:file-entry manifest:full-path="Object 38/" manifest:version="1.2" manifest:media-type="application/vnd.oasis.opendocument.formula"/>
  <manifest:file-entry manifest:full-path="Object 10/content.xml" manifest:media-type="text/xml"/>
  <manifest:file-entry manifest:full-path="Object 10/settings.xml" manifest:media-type="text/xml"/>
  <manifest:file-entry manifest:full-path="Object 10/" manifest:version="1.2" manifest:media-type="application/vnd.oasis.opendocument.formula"/>
  <manifest:file-entry manifest:full-path="Object 68" manifest:media-type="application/vnd.sun.star.oleobject"/>
  <manifest:file-entry manifest:full-path="Object 11/content.xml" manifest:media-type="text/xml"/>
  <manifest:file-entry manifest:full-path="Object 11/settings.xml" manifest:media-type="text/xml"/>
  <manifest:file-entry manifest:full-path="Object 11/" manifest:version="1.2" manifest:media-type="application/vnd.oasis.opendocument.formula"/>
  <manifest:file-entry manifest:full-path="Object 12/content.xml" manifest:media-type="text/xml"/>
  <manifest:file-entry manifest:full-path="Object 12/settings.xml" manifest:media-type="text/xml"/>
  <manifest:file-entry manifest:full-path="Object 12/" manifest:version="1.2" manifest:media-type="application/vnd.oasis.opendocument.formula"/>
  <manifest:file-entry manifest:full-path="Object 80" manifest:media-type="application/vnd.sun.star.oleobject"/>
  <manifest:file-entry manifest:full-path="Object 13/content.xml" manifest:media-type="text/xml"/>
  <manifest:file-entry manifest:full-path="Object 13/settings.xml" manifest:media-type="text/xml"/>
  <manifest:file-entry manifest:full-path="Object 13/" manifest:version="1.2" manifest:media-type="application/vnd.oasis.opendocument.formula"/>
  <manifest:file-entry manifest:full-path="Object 14/content.xml" manifest:media-type="text/xml"/>
  <manifest:file-entry manifest:full-path="Object 14/settings.xml" manifest:media-type="text/xml"/>
  <manifest:file-entry manifest:full-path="Object 14/" manifest:version="1.2" manifest:media-type="application/vnd.oasis.opendocument.formula"/>
  <manifest:file-entry manifest:full-path="Object 15/content.xml" manifest:media-type="text/xml"/>
  <manifest:file-entry manifest:full-path="Object 15/settings.xml" manifest:media-type="text/xml"/>
  <manifest:file-entry manifest:full-path="Object 15/" manifest:version="1.2" manifest:media-type="application/vnd.oasis.opendocument.formula"/>
  <manifest:file-entry manifest:full-path="Object 16/content.xml" manifest:media-type="text/xml"/>
  <manifest:file-entry manifest:full-path="Object 16/settings.xml" manifest:media-type="text/xml"/>
  <manifest:file-entry manifest:full-path="Object 16/" manifest:version="1.2" manifest:media-type="application/vnd.oasis.opendocument.formula"/>
  <manifest:file-entry manifest:full-path="Object 17/content.xml" manifest:media-type="text/xml"/>
  <manifest:file-entry manifest:full-path="Object 17/settings.xml" manifest:media-type="text/xml"/>
  <manifest:file-entry manifest:full-path="Object 17/" manifest:version="1.2" manifest:media-type="application/vnd.oasis.opendocument.formula"/>
  <manifest:file-entry manifest:full-path="Object 18/content.xml" manifest:media-type="text/xml"/>
  <manifest:file-entry manifest:full-path="Object 18/settings.xml" manifest:media-type="text/xml"/>
  <manifest:file-entry manifest:full-path="Object 18/" manifest:version="1.2" manifest:media-type="application/vnd.oasis.opendocument.formula"/>
  <manifest:file-entry manifest:full-path="Object 19/content.xml" manifest:media-type="text/xml"/>
  <manifest:file-entry manifest:full-path="Object 19/settings.xml" manifest:media-type="text/xml"/>
  <manifest:file-entry manifest:full-path="Object 19/" manifest:version="1.2" manifest:media-type="application/vnd.oasis.opendocument.formula"/>
  <manifest:file-entry manifest:full-path="Object 20/content.xml" manifest:media-type="text/xml"/>
  <manifest:file-entry manifest:full-path="Object 20/settings.xml" manifest:media-type="text/xml"/>
  <manifest:file-entry manifest:full-path="Object 20/" manifest:version="1.2" manifest:media-type="application/vnd.oasis.opendocument.formula"/>
  <manifest:file-entry manifest:full-path="Object 78" manifest:media-type="application/vnd.sun.star.oleobject"/>
  <manifest:file-entry manifest:full-path="Object 21/content.xml" manifest:media-type="text/xml"/>
  <manifest:file-entry manifest:full-path="Object 21/settings.xml" manifest:media-type="text/xml"/>
  <manifest:file-entry manifest:full-path="Object 21/" manifest:version="1.2" manifest:media-type="application/vnd.oasis.opendocument.formula"/>
  <manifest:file-entry manifest:full-path="Object 22/content.xml" manifest:media-type="text/xml"/>
  <manifest:file-entry manifest:full-path="Object 22/settings.xml" manifest:media-type="text/xml"/>
  <manifest:file-entry manifest:full-path="Object 22/" manifest:version="1.2" manifest:media-type="application/vnd.oasis.opendocument.formula"/>
  <manifest:file-entry manifest:full-path="Object 23/content.xml" manifest:media-type="text/xml"/>
  <manifest:file-entry manifest:full-path="Object 23/settings.xml" manifest:media-type="text/xml"/>
  <manifest:file-entry manifest:full-path="Object 23/" manifest:version="1.2" manifest:media-type="application/vnd.oasis.opendocument.formula"/>
  <manifest:file-entry manifest:full-path="Object 24/content.xml" manifest:media-type="text/xml"/>
  <manifest:file-entry manifest:full-path="Object 24/settings.xml" manifest:media-type="text/xml"/>
  <manifest:file-entry manifest:full-path="Object 24/" manifest:version="1.2" manifest:media-type="application/vnd.oasis.opendocument.formula"/>
  <manifest:file-entry manifest:full-path="Object 25/content.xml" manifest:media-type="text/xml"/>
  <manifest:file-entry manifest:full-path="Object 25/settings.xml" manifest:media-type="text/xml"/>
  <manifest:file-entry manifest:full-path="Object 25/" manifest:version="1.2" manifest:media-type="application/vnd.oasis.opendocument.formula"/>
  <manifest:file-entry manifest:full-path="Object 26/content.xml" manifest:media-type="text/xml"/>
  <manifest:file-entry manifest:full-path="Object 26/settings.xml" manifest:media-type="text/xml"/>
  <manifest:file-entry manifest:full-path="Object 26/" manifest:version="1.2" manifest:media-type="application/vnd.oasis.opendocument.formula"/>
  <manifest:file-entry manifest:full-path="Object 27/content.xml" manifest:media-type="text/xml"/>
  <manifest:file-entry manifest:full-path="Object 27/settings.xml" manifest:media-type="text/xml"/>
  <manifest:file-entry manifest:full-path="Object 27/" manifest:version="1.2" manifest:media-type="application/vnd.oasis.opendocument.formula"/>
  <manifest:file-entry manifest:full-path="Object 28/content.xml" manifest:media-type="text/xml"/>
  <manifest:file-entry manifest:full-path="Object 28/settings.xml" manifest:media-type="text/xml"/>
  <manifest:file-entry manifest:full-path="Object 28/" manifest:version="1.2" manifest:media-type="application/vnd.oasis.opendocument.formula"/>
  <manifest:file-entry manifest:full-path="Object 29/content.xml" manifest:media-type="text/xml"/>
  <manifest:file-entry manifest:full-path="Object 29/settings.xml" manifest:media-type="text/xml"/>
  <manifest:file-entry manifest:full-path="Object 29/" manifest:version="1.2" manifest:media-type="application/vnd.oasis.opendocument.formula"/>
  <manifest:file-entry manifest:full-path="Object 30/content.xml" manifest:media-type="text/xml"/>
  <manifest:file-entry manifest:full-path="Object 30/settings.xml" manifest:media-type="text/xml"/>
  <manifest:file-entry manifest:full-path="Object 30/" manifest:version="1.2" manifest:media-type="application/vnd.oasis.opendocument.formula"/>
  <manifest:file-entry manifest:full-path="Object 42" manifest:media-type="application/vnd.sun.star.oleobject"/>
  <manifest:file-entry manifest:full-path="Object 44" manifest:media-type="application/vnd.sun.star.oleobject"/>
  <manifest:file-entry manifest:full-path="Object 46" manifest:media-type="application/vnd.sun.star.oleobject"/>
  <manifest:file-entry manifest:full-path="Object 48" manifest:media-type="application/vnd.sun.star.oleobject"/>
  <manifest:file-entry manifest:full-path="Object 50" manifest:media-type="application/vnd.sun.star.oleobject"/>
  <manifest:file-entry manifest:full-path="Object 52" manifest:media-type="application/vnd.sun.star.oleobject"/>
  <manifest:file-entry manifest:full-path="Object 54" manifest:media-type="application/vnd.sun.star.oleobject"/>
  <manifest:file-entry manifest:full-path="Object 56" manifest:media-type="application/vnd.sun.star.oleobject"/>
  <manifest:file-entry manifest:full-path="Object 57/content.xml" manifest:media-type="text/xml"/>
  <manifest:file-entry manifest:full-path="Object 57/settings.xml" manifest:media-type="text/xml"/>
  <manifest:file-entry manifest:full-path="Object 57/" manifest:version="1.2" manifest:media-type="application/vnd.oasis.opendocument.formula"/>
  <manifest:file-entry manifest:full-path="Object 58/content.xml" manifest:media-type="text/xml"/>
  <manifest:file-entry manifest:full-path="Object 58/settings.xml" manifest:media-type="text/xml"/>
  <manifest:file-entry manifest:full-path="Object 58/" manifest:version="1.2" manifest:media-type="application/vnd.oasis.opendocument.formula"/>
  <manifest:file-entry manifest:full-path="Object 59/content.xml" manifest:media-type="text/xml"/>
  <manifest:file-entry manifest:full-path="Object 59/settings.xml" manifest:media-type="text/xml"/>
  <manifest:file-entry manifest:full-path="Object 59/" manifest:version="1.2" manifest:media-type="application/vnd.oasis.opendocument.formula"/>
  <manifest:file-entry manifest:full-path="Object 60/content.xml" manifest:media-type="text/xml"/>
  <manifest:file-entry manifest:full-path="Object 60/settings.xml" manifest:media-type="text/xml"/>
  <manifest:file-entry manifest:full-path="Object 60/" manifest:version="1.2" manifest:media-type="application/vnd.oasis.opendocument.formula"/>
  <manifest:file-entry manifest:full-path="Object 61/content.xml" manifest:media-type="text/xml"/>
  <manifest:file-entry manifest:full-path="Object 61/settings.xml" manifest:media-type="text/xml"/>
  <manifest:file-entry manifest:full-path="Object 61/" manifest:version="1.2" manifest:media-type="application/vnd.oasis.opendocument.formula"/>
  <manifest:file-entry manifest:full-path="Object 62/content.xml" manifest:media-type="text/xml"/>
  <manifest:file-entry manifest:full-path="Object 62/settings.xml" manifest:media-type="text/xml"/>
  <manifest:file-entry manifest:full-path="Object 62/" manifest:version="1.2" manifest:media-type="application/vnd.oasis.opendocument.formula"/>
  <manifest:file-entry manifest:full-path="Object 63/content.xml" manifest:media-type="text/xml"/>
  <manifest:file-entry manifest:full-path="Object 63/settings.xml" manifest:media-type="text/xml"/>
  <manifest:file-entry manifest:full-path="Object 63/" manifest:version="1.2" manifest:media-type="application/vnd.oasis.opendocument.formula"/>
  <manifest:file-entry manifest:full-path="Object 64/content.xml" manifest:media-type="text/xml"/>
  <manifest:file-entry manifest:full-path="Object 64/settings.xml" manifest:media-type="text/xml"/>
  <manifest:file-entry manifest:full-path="Object 64/" manifest:version="1.2" manifest:media-type="application/vnd.oasis.opendocument.formula"/>
  <manifest:file-entry manifest:full-path="Object 65/content.xml" manifest:media-type="text/xml"/>
  <manifest:file-entry manifest:full-path="Object 65/settings.xml" manifest:media-type="text/xml"/>
  <manifest:file-entry manifest:full-path="Object 65/" manifest:version="1.2" manifest:media-type="application/vnd.oasis.opendocument.formula"/>
  <manifest:file-entry manifest:full-path="Object 66/content.xml" manifest:media-type="text/xml"/>
  <manifest:file-entry manifest:full-path="Object 66/settings.xml" manifest:media-type="text/xml"/>
  <manifest:file-entry manifest:full-path="Object 66/" manifest:version="1.2" manifest:media-type="application/vnd.oasis.opendocument.formula"/>
  <manifest:file-entry manifest:full-path="Object 70" manifest:media-type="application/vnd.sun.star.oleobject"/>
  <manifest:file-entry manifest:full-path="Object 72" manifest:media-type="application/vnd.sun.star.oleobject"/>
  <manifest:file-entry manifest:full-path="Object 74" manifest:media-type="application/vnd.sun.star.oleobject"/>
  <manifest:file-entry manifest:full-path="Object 76" manifest:media-type="application/vnd.sun.star.oleobject"/>
  <manifest:file-entry manifest:full-path="Object 82" manifest:media-type="application/vnd.sun.star.oleobject"/>
  <manifest:file-entry manifest:full-path="Object 84" manifest:media-type="application/vnd.sun.star.oleobject"/>
  <manifest:file-entry manifest:full-path="Object 86" manifest:media-type="application/vnd.sun.star.oleobject"/>
  <manifest:file-entry manifest:full-path="Object 88" manifest:media-type="application/vnd.sun.star.oleobject"/>
  <manifest:file-entry manifest:full-path="Object 90" manifest:media-type="application/vnd.sun.star.oleobject"/>
  <manifest:file-entry manifest:full-path="Object 91/content.xml" manifest:media-type="text/xml"/>
  <manifest:file-entry manifest:full-path="Object 91/settings.xml" manifest:media-type="text/xml"/>
  <manifest:file-entry manifest:full-path="Object 91/" manifest:version="1.2" manifest:media-type="application/vnd.oasis.opendocument.formula"/>
  <manifest:file-entry manifest:full-path="Object 92/content.xml" manifest:media-type="text/xml"/>
  <manifest:file-entry manifest:full-path="Object 92/settings.xml" manifest:media-type="text/xml"/>
  <manifest:file-entry manifest:full-path="Object 92/" manifest:version="1.2" manifest:media-type="application/vnd.oasis.opendocument.formula"/>
  <manifest:file-entry manifest:full-path="Object 93/content.xml" manifest:media-type="text/xml"/>
  <manifest:file-entry manifest:full-path="Object 93/settings.xml" manifest:media-type="text/xml"/>
  <manifest:file-entry manifest:full-path="Object 93/" manifest:version="1.2" manifest:media-type="application/vnd.oasis.opendocument.formula"/>
  <manifest:file-entry manifest:full-path="Object 94/content.xml" manifest:media-type="text/xml"/>
  <manifest:file-entry manifest:full-path="Object 94/settings.xml" manifest:media-type="text/xml"/>
  <manifest:file-entry manifest:full-path="Object 94/" manifest:version="1.2" manifest:media-type="application/vnd.oasis.opendocument.formula"/>
  <manifest:file-entry manifest:full-path="Object 95/content.xml" manifest:media-type="text/xml"/>
  <manifest:file-entry manifest:full-path="Object 95/settings.xml" manifest:media-type="text/xml"/>
  <manifest:file-entry manifest:full-path="Object 95/" manifest:version="1.2" manifest:media-type="application/vnd.oasis.opendocument.formula"/>
  <manifest:file-entry manifest:full-path="Object 96/content.xml" manifest:media-type="text/xml"/>
  <manifest:file-entry manifest:full-path="Object 96/settings.xml" manifest:media-type="text/xml"/>
  <manifest:file-entry manifest:full-path="Object 96/" manifest:version="1.2" manifest:media-type="application/vnd.oasis.opendocument.formula"/>
  <manifest:file-entry manifest:full-path="Object 97/content.xml" manifest:media-type="text/xml"/>
  <manifest:file-entry manifest:full-path="Object 97/settings.xml" manifest:media-type="text/xml"/>
  <manifest:file-entry manifest:full-path="Object 97/" manifest:version="1.2" manifest:media-type="application/vnd.oasis.opendocument.formula"/>
  <manifest:file-entry manifest:full-path="Object 98/content.xml" manifest:media-type="text/xml"/>
  <manifest:file-entry manifest:full-path="Object 98/settings.xml" manifest:media-type="text/xml"/>
  <manifest:file-entry manifest:full-path="Object 98/" manifest:version="1.2" manifest:media-type="application/vnd.oasis.opendocument.formula"/>
  <manifest:file-entry manifest:full-path="Object 99/content.xml" manifest:media-type="text/xml"/>
  <manifest:file-entry manifest:full-path="Object 99/settings.xml" manifest:media-type="text/xml"/>
  <manifest:file-entry manifest:full-path="Object 99/" manifest:version="1.2" manifest:media-type="application/vnd.oasis.opendocument.formula"/>
  <manifest:file-entry manifest:full-path="Object 100/content.xml" manifest:media-type="text/xml"/>
  <manifest:file-entry manifest:full-path="Object 100/settings.xml" manifest:media-type="text/xml"/>
  <manifest:file-entry manifest:full-path="Object 100/" manifest:version="1.2" manifest:media-type="application/vnd.oasis.opendocument.formula"/>
  <manifest:file-entry manifest:full-path="Object 101/content.xml" manifest:media-type="text/xml"/>
  <manifest:file-entry manifest:full-path="Object 101/settings.xml" manifest:media-type="text/xml"/>
  <manifest:file-entry manifest:full-path="Object 101/" manifest:version="1.2" manifest:media-type="application/vnd.oasis.opendocument.formula"/>
  <manifest:file-entry manifest:full-path="Object 102/content.xml" manifest:media-type="text/xml"/>
  <manifest:file-entry manifest:full-path="Object 102/settings.xml" manifest:media-type="text/xml"/>
  <manifest:file-entry manifest:full-path="Object 102/" manifest:version="1.2" manifest:media-type="application/vnd.oasis.opendocument.formula"/>
  <manifest:file-entry manifest:full-path="Object 103/content.xml" manifest:media-type="text/xml"/>
  <manifest:file-entry manifest:full-path="Object 103/settings.xml" manifest:media-type="text/xml"/>
  <manifest:file-entry manifest:full-path="Object 103/" manifest:version="1.2" manifest:media-type="application/vnd.oasis.opendocument.formula"/>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Pictures/10000000000002F8000002EACBCBD1ABE3F12F02.jpg" manifest:media-type="image/jpeg"/>
  <manifest:file-entry manifest:full-path="Pictures/100000000000005F000000769560FD5A7E668F01.png" manifest:media-type="image/png"/>
  <manifest:file-entry manifest:full-path="Pictures/1000000000000127000000E178120A3E51E360C1.png" manifest:media-type="image/png"/>
  <manifest:file-entry manifest:full-path="Pictures/10000000000001450000004CDC4043E36F47E5C4.png" manifest:media-type="image/png"/>
  <manifest:file-entry manifest:full-path="Pictures/100002010000051300000513D72D764C5267260A.png" manifest:media-type="image/png"/>
  <manifest:file-entry manifest:full-path="Pictures/10000000000000E60000007D01A68008B7D618B1.png" manifest:media-type="image/png"/>
  <manifest:file-entry manifest:full-path="Pictures/100002010000049D000003FAF3502CF7BAF4D657.png" manifest:media-type="image/png"/>
  <manifest:file-entry manifest:full-path="Pictures/100032D4000069D5000069D53CCE0379C484AECC.wmf" manifest:media-type="image/x-wmf"/>
  <manifest:file-entry manifest:full-path="Pictures/10000000000002280000014F679EE4F13BAD289E.png" manifest:media-type="image/png"/>
  <manifest:file-entry manifest:full-path="Pictures/10000201000002C3000002C3CFA9CDC8FE5F9FD7.png" manifest:media-type="image/png"/>
  <manifest:file-entry manifest:full-path="Pictures/10000000000000D6000000ADDBEDCD7E57C39535.png" manifest:media-type="image/png"/>
  <manifest:file-entry manifest:full-path="Pictures/100000000000013E0000018A1ECC650FC34BFA73.png" manifest:media-type="image/png"/>
  <manifest:file-entry manifest:full-path="Pictures/10000000000001F7000003518373BCE9D45472AB.png" manifest:media-type="image/png"/>
  <manifest:file-entry manifest:full-path="Pictures/10000000000000C0000000ACE90BD670C4481C4A.png" manifest:media-type="image/png"/>
  <manifest:file-entry manifest:full-path="Pictures/100000000000008B00000043D35D4EF428E7B856.png" manifest:media-type="image/png"/>
  <manifest:file-entry manifest:full-path="Pictures/1000000000000107000000723CFA4C0372C3EB70.png" manifest:media-type="image/png"/>
  <manifest:file-entry manifest:full-path="Pictures/100000000000007D000000696782F4F5CD436BEA.png" manifest:media-type="image/png"/>
  <manifest:file-entry manifest:full-path="Pictures/10000000000000720000004F42173B9B40AB8DC7.png" manifest:media-type="image/png"/>
  <manifest:file-entry manifest:full-path="Pictures/100000000000017B000000DF4015AE7713E33993.png" manifest:media-type="image/png"/>
  <manifest:file-entry manifest:full-path="Pictures/10000000000000E40000011A9CD746A7DF7E0573.png" manifest:media-type="image/png"/>
  <manifest:file-entry manifest:full-path="Pictures/10000000000000CD000000B400E71BF6FAEAABE9.png" manifest:media-type="image/png"/>
  <manifest:file-entry manifest:full-path="Pictures/1000000000000084000000BE1671DBD1CB2DBAA8.png" manifest:media-type="image/png"/>
  <manifest:file-entry manifest:full-path="Pictures/100000000000005500000062A906BB5AF4B9F2FA.png" manifest:media-type="image/png"/>
  <manifest:file-entry manifest:full-path="Pictures/1000000000000086000000693205D942BA10E340.png" manifest:media-type="image/png"/>
  <manifest:file-entry manifest:full-path="Pictures/100000000000018A0000011F33B6A99AA9083801.png" manifest:media-type="image/png"/>
  <manifest:file-entry manifest:full-path="Pictures/100000000000008700000087B6783D620F60D99F.png" manifest:media-type="image/png"/>
  <manifest:file-entry manifest:full-path="Pictures/100000000000005300000053021D1A760CBF62F5.png" manifest:media-type="image/png"/>
  <manifest:file-entry manifest:full-path="Pictures/10000000000002B2000001406F2924427D2E1A4B.png" manifest:media-type="image/png"/>
  <manifest:file-entry manifest:full-path="Pictures/100000000000017C000000E4228274550A9A4E5E.png" manifest:media-type="image/png"/>
  <manifest:file-entry manifest:full-path="Pictures/10000000000000DF000000CD3DF3903A34C586E1.png" manifest:media-type="image/png"/>
  <manifest:file-entry manifest:full-path="Pictures/100000000000006A0000004E38E77C89C9343B5E.png" manifest:media-type="image/png"/>
  <manifest:file-entry manifest:full-path="Pictures/1000000000000114000001619EA02FA805590CD4.png" manifest:media-type="image/png"/>
  <manifest:file-entry manifest:full-path="Pictures/10000000000000E0000000ED2C71931C0159746A.png" manifest:media-type="image/png"/>
  <manifest:file-entry manifest:full-path="Pictures/1000000000000142000000D13F8E119CB1574E12.png" manifest:media-type="image/png"/>
  <manifest:file-entry manifest:full-path="Pictures/1000000000000053000000538234D2D0A7E92AEB.png" manifest:media-type="image/png"/>
  <manifest:file-entry manifest:full-path="Pictures/10000000000001150000011B492C0DE0B1B0E54F.png" manifest:media-type="image/png"/>
  <manifest:file-entry manifest:full-path="Pictures/10000000000000CC00000074DB3D8204A1273670.png" manifest:media-type="image/png"/>
  <manifest:file-entry manifest:full-path="Pictures/10000000000000E30000008B71FDFF3DC6FEE14D.png" manifest:media-type="image/png"/>
  <manifest:file-entry manifest:full-path="Pictures/10000000000000D3000000D32BC8551D9877A73C.png" manifest:media-type="image/png"/>
  <manifest:file-entry manifest:full-path="Pictures/100000000000027F000000EFD0CFE433EBCD4125.png" manifest:media-type="image/png"/>
  <manifest:file-entry manifest:full-path="Pictures/10000000000001D7000000B8C85972F42F15D9F4.png" manifest:media-type="image/png"/>
  <manifest:file-entry manifest:full-path="Pictures/100000000000025A00000191B6972D7368ED42F7.png" manifest:media-type="image/png"/>
  <manifest:file-entry manifest:full-path="Pictures/10000000000000E40000006355EC467627AF733E.png" manifest:media-type="image/png"/>
  <manifest:file-entry manifest:full-path="Pictures/10000000000001AB000000DAE504FD12A533F67F.png" manifest:media-type="image/png"/>
  <manifest:file-entry manifest:full-path="Pictures/10000000000000320000001C66D319584348DDC9.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CYR" svg:font-family="'Arial CYR'"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automatic-styles>
    <style:style style:name="Таблица1" style:family="table">
      <style:table-properties style:width="12.097cm" table:align="center" style:writing-mode="lr-tb"/>
    </style:style>
    <style:style style:name="Таблица1.A" style:family="table-column">
      <style:table-column-properties style:column-width="1.143cm"/>
    </style:style>
    <style:style style:name="Таблица1.B" style:family="table-column">
      <style:table-column-properties style:column-width="5.715cm"/>
    </style:style>
    <style:style style:name="Таблица1.C" style:family="table-column">
      <style:table-column-properties style:column-width="5.239cm"/>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C1" style:family="table-cell">
      <style:table-cell-properties style:vertical-align="top" fo:padding-left="0.191cm" fo:padding-right="0.191cm" fo:padding-top="0cm" fo:padding-bottom="0cm" fo:border="0.5pt solid #000000" style:writing-mode="lr-tb"/>
    </style:style>
    <style:style style:name="Таблица2" style:family="table">
      <style:table-properties style:width="12.097cm" table:align="center" style:writing-mode="lr-tb"/>
    </style:style>
    <style:style style:name="Таблица2.A" style:family="table-column">
      <style:table-column-properties style:column-width="1.143cm"/>
    </style:style>
    <style:style style:name="Таблица2.B" style:family="table-column">
      <style:table-column-properties style:column-width="5.715cm"/>
    </style:style>
    <style:style style:name="Таблица2.C" style:family="table-column">
      <style:table-column-properties style:column-width="5.239cm"/>
    </style:style>
    <style:style style:name="Таблица2.1" style:family="table-row">
      <style:table-row-properties fo:keep-together="auto"/>
    </style:style>
    <style:style style:name="Таблица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2.C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2.273cm" table:align="center" style:writing-mode="lr-tb"/>
    </style:style>
    <style:style style:name="Таблица3.A" style:family="table-column">
      <style:table-column-properties style:column-width="0.826cm"/>
    </style:style>
    <style:style style:name="Таблица3.B" style:family="table-column">
      <style:table-column-properties style:column-width="1.905cm"/>
    </style:style>
    <style:style style:name="Таблица3.D" style:family="table-column">
      <style:table-column-properties style:column-width="2.223cm"/>
    </style:style>
    <style:style style:name="Таблица3.F" style:family="table-column">
      <style:table-column-properties style:column-width="1.588cm"/>
    </style:style>
    <style:style style:name="Таблица3.G" style:family="table-column">
      <style:table-column-properties style:column-width="1.605cm"/>
    </style:style>
    <style:style style:name="Таблица3.1" style:family="table-row">
      <style:table-row-properties style:min-row-height="0.69cm" fo:keep-together="auto"/>
    </style:style>
    <style:style style:name="Таблица3.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G1" style:family="table-cell">
      <style:table-cell-properties style:vertical-align="middle" fo:padding-left="0.191cm" fo:padding-right="0.191cm" fo:padding-top="0cm" fo:padding-bottom="0cm" fo:border="0.5pt solid #000000" style:writing-mode="lr-tb"/>
    </style:style>
    <style:style style:name="Таблица3.2" style:family="table-row">
      <style:table-row-properties fo:keep-together="auto"/>
    </style:style>
    <style:style style:name="Таблица3.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 style:family="table">
      <style:table-properties style:width="12.485cm" table:align="center" style:writing-mode="lr-tb"/>
    </style:style>
    <style:style style:name="Таблица4.A" style:family="table-column">
      <style:table-column-properties style:column-width="0.953cm"/>
    </style:style>
    <style:style style:name="Таблица4.B" style:family="table-column">
      <style:table-column-properties style:column-width="1.439cm"/>
    </style:style>
    <style:style style:name="Таблица4.I" style:family="table-column">
      <style:table-column-properties style:column-width="1.45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I1" style:family="table-cell">
      <style:table-cell-properties style:vertical-align="top" fo:padding-left="0.191cm" fo:padding-right="0.191cm" fo:padding-top="0cm" fo:padding-bottom="0cm" fo:border="0.5pt solid #000000" style:writing-mode="lr-tb"/>
    </style:style>
    <style:style style:name="Таблица5" style:family="table">
      <style:table-properties style:width="12.097cm" table:align="center" style:writing-mode="lr-tb"/>
    </style:style>
    <style:style style:name="Таблица5.A" style:family="table-column">
      <style:table-column-properties style:column-width="3.02cm"/>
    </style:style>
    <style:style style:name="Таблица5.D" style:family="table-column">
      <style:table-column-properties style:column-width="3.037cm"/>
    </style:style>
    <style:style style:name="Таблица5.1" style:family="table-row">
      <style:table-row-properties fo:keep-together="auto"/>
    </style:style>
    <style:style style:name="Таблица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5.D1" style:family="table-cell">
      <style:table-cell-properties style:vertical-align="top" fo:padding-left="0.191cm" fo:padding-right="0.191cm" fo:padding-top="0cm" fo:padding-bottom="0cm" fo:border="0.5pt solid #000000" style:writing-mode="lr-tb"/>
    </style:style>
    <style:style style:name="Таблица6" style:family="table">
      <style:table-properties style:width="12.097cm" table:align="center" style:writing-mode="lr-tb"/>
    </style:style>
    <style:style style:name="Таблица6.A" style:family="table-column">
      <style:table-column-properties style:column-width="2.415cm"/>
    </style:style>
    <style:style style:name="Таблица6.C" style:family="table-column">
      <style:table-column-properties style:column-width="2.417cm"/>
    </style:style>
    <style:style style:name="Таблица6.E" style:family="table-column">
      <style:table-column-properties style:column-width="2.434cm"/>
    </style:style>
    <style:style style:name="Таблица6.1" style:family="table-row">
      <style:table-row-properties fo:keep-together="auto"/>
    </style:style>
    <style:style style:name="Таблица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6.E1" style:family="table-cell">
      <style:table-cell-properties style:vertical-align="top" fo:padding-left="0.191cm" fo:padding-right="0.191cm" fo:padding-top="0cm" fo:padding-bottom="0cm" fo:border="0.5pt solid #000000" style:writing-mode="lr-tb"/>
    </style:style>
    <style:style style:name="Таблица7" style:family="table">
      <style:table-properties style:width="12.097cm" table:align="center" style:writing-mode="lr-tb"/>
    </style:style>
    <style:style style:name="Таблица7.A" style:family="table-column">
      <style:table-column-properties style:column-width="2.415cm"/>
    </style:style>
    <style:style style:name="Таблица7.C" style:family="table-column">
      <style:table-column-properties style:column-width="2.417cm"/>
    </style:style>
    <style:style style:name="Таблица7.E" style:family="table-column">
      <style:table-column-properties style:column-width="2.434cm"/>
    </style:style>
    <style:style style:name="Таблица7.1" style:family="table-row">
      <style:table-row-properties fo:keep-together="auto"/>
    </style:style>
    <style:style style:name="Таблица7.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7.E1" style:family="table-cell">
      <style:table-cell-properties style:vertical-align="top" fo:padding-left="0.191cm" fo:padding-right="0.191cm" fo:padding-top="0cm" fo:padding-bottom="0cm" fo:border="0.5pt solid #000000" style:writing-mode="lr-tb"/>
    </style:style>
    <style:style style:name="Таблица8" style:family="table">
      <style:table-properties style:width="12.097cm" table:align="center" style:writing-mode="lr-tb"/>
    </style:style>
    <style:style style:name="Таблица8.A" style:family="table-column">
      <style:table-column-properties style:column-width="2.415cm"/>
    </style:style>
    <style:style style:name="Таблица8.C" style:family="table-column">
      <style:table-column-properties style:column-width="2.417cm"/>
    </style:style>
    <style:style style:name="Таблица8.E" style:family="table-column">
      <style:table-column-properties style:column-width="2.434cm"/>
    </style:style>
    <style:style style:name="Таблица8.1" style:family="table-row">
      <style:table-row-properties fo:keep-together="auto"/>
    </style:style>
    <style:style style:name="Таблица8.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8.E1" style:family="table-cell">
      <style:table-cell-properties style:vertical-align="top" fo:padding-left="0.191cm" fo:padding-right="0.191cm" fo:padding-top="0cm" fo:padding-bottom="0cm" fo:border="0.5pt solid #000000" style:writing-mode="lr-tb"/>
    </style:style>
    <style:style style:name="Таблица9" style:family="table">
      <style:table-properties style:width="12.097cm" table:align="center" style:writing-mode="lr-tb"/>
    </style:style>
    <style:style style:name="Таблица9.A" style:family="table-column">
      <style:table-column-properties style:column-width="4.339cm"/>
    </style:style>
    <style:style style:name="Таблица9.B" style:family="table-column">
      <style:table-column-properties style:column-width="4.667cm"/>
    </style:style>
    <style:style style:name="Таблица9.C" style:family="table-column">
      <style:table-column-properties style:column-width="3.09cm"/>
    </style:style>
    <style:style style:name="Таблица9.1" style:family="table-row">
      <style:table-row-properties fo:keep-together="auto"/>
    </style:style>
    <style:style style:name="Таблица9.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9.C1" style:family="table-cell">
      <style:table-cell-properties style:vertical-align="top" fo:padding-left="0.191cm" fo:padding-right="0.191cm" fo:padding-top="0cm" fo:padding-bottom="0cm" fo:border="0.5pt solid #000000" style:writing-mode="lr-tb"/>
    </style:style>
    <style:style style:name="Таблица10" style:family="table">
      <style:table-properties style:width="16.452cm" style:rel-width="94%" table:align="center" style:writing-mode="lr-tb"/>
    </style:style>
    <style:style style:name="Таблица10.A" style:family="table-column">
      <style:table-column-properties style:column-width="4.013cm" style:rel-column-width="2293*"/>
    </style:style>
    <style:style style:name="Таблица10.B" style:family="table-column">
      <style:table-column-properties style:column-width="8.112cm" style:rel-column-width="4634*"/>
    </style:style>
    <style:style style:name="Таблица10.C" style:family="table-column">
      <style:table-column-properties style:column-width="0.908cm" style:rel-column-width="519*"/>
    </style:style>
    <style:style style:name="Таблица10.D" style:family="table-column">
      <style:table-column-properties style:column-width="0.859cm" style:rel-column-width="491*"/>
    </style:style>
    <style:style style:name="Таблица10.E" style:family="table-column">
      <style:table-column-properties style:column-width="0.813cm" style:rel-column-width="465*"/>
    </style:style>
    <style:style style:name="Таблица10.G" style:family="table-column">
      <style:table-column-properties style:column-width="0.885cm" style:rel-column-width="506*"/>
    </style:style>
    <style:style style:name="Таблица10.1" style:family="table-row">
      <style:table-row-properties style:min-row-height="0.423cm" fo:keep-together="always"/>
    </style:style>
    <style:style style:name="Таблица10.A1" style:family="table-cell">
      <style:table-cell-properties style:vertical-align="middle" style:border-line-width-left="0.053cm 0.026cm 0.026cm" style:border-line-width-top="0.053cm 0.026cm 0.026cm" style:border-line-width-bottom="0.053cm 0.026cm 0.026cm" fo:padding="0.053cm" fo:border-left="3pt double #c0c0c0" fo:border-right="none" fo:border-top="3pt double #c0c0c0" fo:border-bottom="3pt double #c0c0c0" style:writing-mode="lr-tb"/>
    </style:style>
    <style:style style:name="Таблица10.G1" style:family="table-cell">
      <style:table-cell-properties style:vertical-align="middle" style:border-line-width="0.053cm 0.026cm 0.026cm" fo:padding="0.053cm" fo:border="3pt double #c0c0c0" style:writing-mode="lr-tb"/>
    </style:style>
    <style:style style:name="Таблица10.3" style:family="table-row">
      <style:table-row-properties style:min-row-height="0.423cm" fo:keep-together="auto"/>
    </style:style>
    <style:style style:name="Таблица10.12" style:family="table-row">
      <style:table-row-properties style:min-row-height="0.397cm" fo:keep-together="auto"/>
    </style:style>
    <style:style style:name="Таблица10.13" style:family="table-row">
      <style:table-row-properties style:min-row-height="0.556cm" fo:keep-together="auto"/>
    </style:style>
    <style:style style:name="Таблица11" style:family="table">
      <style:table-properties style:width="9.71cm" table:align="center" style:writing-mode="lr-tb"/>
    </style:style>
    <style:style style:name="Таблица11.A" style:family="table-column">
      <style:table-column-properties style:column-width="1.143cm"/>
    </style:style>
    <style:style style:name="Таблица11.C" style:family="table-column">
      <style:table-column-properties style:column-width="1.27cm"/>
    </style:style>
    <style:style style:name="Таблица11.F" style:family="table-column">
      <style:table-column-properties style:column-width="0.953cm"/>
    </style:style>
    <style:style style:name="Таблица11.I" style:family="table-column">
      <style:table-column-properties style:column-width="0.757cm"/>
    </style:style>
    <style:style style:name="Таблица11.1" style:family="table-row">
      <style:table-row-properties style:min-row-height="0.469cm" fo:keep-together="auto"/>
    </style:style>
    <style:style style:name="Таблица1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11.I1" style:family="table-cell">
      <style:table-cell-properties style:vertical-align="middle" fo:padding-left="0.191cm" fo:padding-right="0.191cm" fo:padding-top="0cm" fo:padding-bottom="0cm" fo:border="0.5pt solid #000000" style:writing-mode="lr-tb"/>
    </style:style>
    <style:style style:name="Таблица11.2" style:family="table-row">
      <style:table-row-properties style:min-row-height="0.471cm" fo:keep-together="auto"/>
    </style:style>
    <style:style style:name="Таблица11.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1.I2" style:family="table-cell">
      <style:table-cell-properties style:vertical-align="top" fo:padding-left="0.191cm" fo:padding-right="0.191cm" fo:padding-top="0cm" fo:padding-bottom="0cm" fo:border="0.5pt solid #000000" style:writing-mode="lr-tb"/>
    </style:style>
    <style:style style:name="Таблица12" style:family="table">
      <style:table-properties style:width="12.097cm" table:align="center" style:writing-mode="lr-tb"/>
    </style:style>
    <style:style style:name="Таблица12.A" style:family="table-column">
      <style:table-column-properties style:column-width="1.143cm"/>
    </style:style>
    <style:style style:name="Таблица12.B" style:family="table-column">
      <style:table-column-properties style:column-width="1.27cm"/>
    </style:style>
    <style:style style:name="Таблица12.D" style:family="table-column">
      <style:table-column-properties style:column-width="1.341cm"/>
    </style:style>
    <style:style style:name="Таблица12.E" style:family="table-column">
      <style:table-column-properties style:column-width="0.882cm"/>
    </style:style>
    <style:style style:name="Таблица12.L" style:family="table-column">
      <style:table-column-properties style:column-width="0.9cm"/>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2.E1" style:family="table-cell">
      <style:table-cell-properties style:vertical-align="top" fo:padding-left="0.191cm" fo:padding-right="0.191cm" fo:padding-top="0cm" fo:padding-bottom="0cm" fo:border="0.5pt solid #000000" style:writing-mode="lr-tb"/>
    </style:style>
    <style:style style:name="Таблица13" style:family="table">
      <style:table-properties style:width="12.097cm" table:align="center" style:writing-mode="lr-tb"/>
    </style:style>
    <style:style style:name="Таблица13.A" style:family="table-column">
      <style:table-column-properties style:column-width="1.461cm"/>
    </style:style>
    <style:style style:name="Таблица13.B" style:family="table-column">
      <style:table-column-properties style:column-width="1.139cm"/>
    </style:style>
    <style:style style:name="Таблица13.C" style:family="table-column">
      <style:table-column-properties style:column-width="0.755cm"/>
    </style:style>
    <style:style style:name="Таблица13.F" style:family="table-column">
      <style:table-column-properties style:column-width="0.753cm"/>
    </style:style>
    <style:style style:name="Таблица13.L" style:family="table-column">
      <style:table-column-properties style:column-width="0.674cm"/>
    </style:style>
    <style:style style:name="Таблица13.O" style:family="table-column">
      <style:table-column-properties style:column-width="0.691cm"/>
    </style:style>
    <style:style style:name="Таблица13.1" style:family="table-row">
      <style:table-row-properties fo:keep-together="auto"/>
    </style:style>
    <style:style style:name="Таблица1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3.L1" style:family="table-cell">
      <style:table-cell-properties style:vertical-align="top" fo:padding-left="0.191cm" fo:padding-right="0.191cm" fo:padding-top="0cm" fo:padding-bottom="0cm" fo:border="0.5pt solid #000000" style:writing-mode="lr-tb"/>
    </style:style>
    <style:style style:name="Таблица14" style:family="table">
      <style:table-properties style:width="16.9cm" table:align="center" style:writing-mode="lr-tb"/>
    </style:style>
    <style:style style:name="Таблица14.A" style:family="table-column">
      <style:table-column-properties style:column-width="3.376cm"/>
    </style:style>
    <style:style style:name="Таблица14.E" style:family="table-column">
      <style:table-column-properties style:column-width="3.395cm"/>
    </style:style>
    <style:style style:name="Таблица14.1" style:family="table-row">
      <style:table-row-properties fo:keep-together="always"/>
    </style:style>
    <style:style style:name="Таблица1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4.C1" style:family="table-cell">
      <style:table-cell-properties style:vertical-align="top" fo:padding-left="0.191cm" fo:padding-right="0.191cm" fo:padding-top="0cm" fo:padding-bottom="0cm" fo:border="0.5pt solid #000000" style:writing-mode="lr-tb"/>
    </style:style>
    <style:style style:name="Таблица14.2" style:family="table-row">
      <style:table-row-properties fo:keep-together="auto"/>
    </style:style>
    <style:style style:name="Таблица15" style:family="table">
      <style:table-properties style:width="12.097cm" table:align="center" style:writing-mode="lr-tb"/>
    </style:style>
    <style:style style:name="Таблица15.A" style:family="table-column">
      <style:table-column-properties style:column-width="3.02cm"/>
    </style:style>
    <style:style style:name="Таблица15.D" style:family="table-column">
      <style:table-column-properties style:column-width="3.037cm"/>
    </style:style>
    <style:style style:name="Таблица15.1" style:family="table-row">
      <style:table-row-properties fo:keep-together="auto"/>
    </style:style>
    <style:style style:name="Таблица1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5.D1" style:family="table-cell">
      <style:table-cell-properties style:vertical-align="top" fo:padding-left="0.191cm" fo:padding-right="0.191cm" fo:padding-top="0cm" fo:padding-bottom="0cm" fo:border="0.5pt solid #000000" style:writing-mode="lr-tb"/>
    </style:style>
    <style:style style:name="Таблица16" style:family="table">
      <style:table-properties style:width="12.097cm" table:align="center" style:writing-mode="lr-tb"/>
    </style:style>
    <style:style style:name="Таблица16.A" style:family="table-column">
      <style:table-column-properties style:column-width="2.415cm"/>
    </style:style>
    <style:style style:name="Таблица16.C" style:family="table-column">
      <style:table-column-properties style:column-width="2.417cm"/>
    </style:style>
    <style:style style:name="Таблица16.E" style:family="table-column">
      <style:table-column-properties style:column-width="2.434cm"/>
    </style:style>
    <style:style style:name="Таблица16.1" style:family="table-row">
      <style:table-row-properties fo:keep-together="auto"/>
    </style:style>
    <style:style style:name="Таблица1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6.E1" style:family="table-cell">
      <style:table-cell-properties style:vertical-align="top" fo:padding-left="0.191cm" fo:padding-right="0.191cm" fo:padding-top="0cm" fo:padding-bottom="0cm" fo:border="0.5pt solid #000000" style:writing-mode="lr-tb"/>
    </style:style>
    <style:style style:name="Таблица17" style:family="table">
      <style:table-properties style:width="12.097cm" table:align="center" style:writing-mode="lr-tb"/>
    </style:style>
    <style:style style:name="Таблица17.A" style:family="table-column">
      <style:table-column-properties style:column-width="2.413cm"/>
    </style:style>
    <style:style style:name="Таблица17.B" style:family="table-column">
      <style:table-column-properties style:column-width="2.858cm"/>
    </style:style>
    <style:style style:name="Таблица17.C" style:family="table-column">
      <style:table-column-properties style:column-width="3.175cm"/>
    </style:style>
    <style:style style:name="Таблица17.D" style:family="table-column">
      <style:table-column-properties style:column-width="3.651cm"/>
    </style:style>
    <style:style style:name="Таблица17.1" style:family="table-row">
      <style:table-row-properties fo:keep-together="auto"/>
    </style:style>
    <style:style style:name="Таблица17.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7.D1" style:family="table-cell">
      <style:table-cell-properties style:vertical-align="top" fo:padding-left="0.191cm" fo:padding-right="0.191cm" fo:padding-top="0cm" fo:padding-bottom="0cm" fo:border="0.5pt solid #000000" style:writing-mode="lr-tb"/>
    </style:style>
    <style:style style:name="Таблица18" style:family="table">
      <style:table-properties style:width="12.097cm" table:align="center" style:writing-mode="lr-tb"/>
    </style:style>
    <style:style style:name="Таблица18.A" style:family="table-column">
      <style:table-column-properties style:column-width="6.149cm"/>
    </style:style>
    <style:style style:name="Таблица18.B" style:family="table-column">
      <style:table-column-properties style:column-width="1.979cm"/>
    </style:style>
    <style:style style:name="Таблица18.C" style:family="table-column">
      <style:table-column-properties style:column-width="1.905cm"/>
    </style:style>
    <style:style style:name="Таблица18.D" style:family="table-column">
      <style:table-column-properties style:column-width="2.064cm"/>
    </style:style>
    <style:style style:name="Таблица18.1" style:family="table-row">
      <style:table-row-properties fo:keep-together="auto"/>
    </style:style>
    <style:style style:name="Таблица18.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18.B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text-align="end" style:justify-single-word="false"/>
    </style:style>
    <style:style style:name="P2" style:family="paragraph" style:parent-style-name="Standard">
      <style:paragraph-properties fo:text-align="center" style:justify-single-word="false"/>
      <style:text-properties fo:font-weight="bold" style:font-weight-asian="bold"/>
    </style:style>
    <style:style style:name="P3" style:family="paragraph" style:parent-style-name="Standard">
      <style:paragraph-properties fo:text-align="center" style:justify-single-word="false"/>
    </style:style>
    <style:style style:name="P4" style:family="paragraph" style:parent-style-name="Standard">
      <style:paragraph-properties fo:text-align="center" style:justify-single-word="false"/>
      <style:text-properties fo:font-size="16pt" style:font-size-asian="16pt" style:font-size-complex="16pt"/>
    </style:style>
    <style:style style:name="P5" style:family="paragraph" style:parent-style-name="Standard">
      <style:paragraph-properties fo:text-align="center" style:justify-single-word="false"/>
      <style:text-properties fo:font-size="16pt" fo:font-weight="bold" style:font-size-asian="16pt" style:font-weight-asian="bold" style:font-size-complex="16pt" style:font-weight-complex="bold"/>
    </style:style>
    <style:style style:name="P6" style:family="paragraph" style:parent-style-name="Standard">
      <style:paragraph-properties fo:text-align="center" style:justify-single-word="false"/>
      <style:text-properties fo:font-size="14pt" style:font-size-asian="14pt" style:font-size-complex="14pt"/>
    </style:style>
    <style:style style:name="P7" style:family="paragraph" style:parent-style-name="Standard">
      <style:paragraph-properties fo:text-align="center" style:justify-single-word="false" style:snap-to-layout-grid="false"/>
      <style:text-properties fo:font-size="14pt" style:font-size-asian="14pt" style:font-size-complex="14pt"/>
    </style:style>
    <style:style style:name="P8" style:family="paragraph" style:parent-style-name="Standard">
      <style:text-properties fo:font-size="14pt" fo:font-weight="bold" style:font-size-asian="14pt" style:font-weight-asian="bold" style:font-size-complex="14pt"/>
    </style:style>
    <style:style style:name="P9" style:family="paragraph" style:parent-style-name="Standard">
      <style:paragraph-properties fo:text-align="center" style:justify-single-word="false"/>
      <style:text-properties fo:font-size="14pt" fo:font-weight="bold" style:font-size-asian="14pt" style:font-weight-asian="bold" style:font-size-complex="14pt"/>
    </style:style>
    <style:style style:name="P10" style:family="paragraph" style:parent-style-name="Standard">
      <style:paragraph-properties fo:text-align="center" style:justify-single-word="false"/>
      <style:text-properties fo:font-size="14pt" fo:language="en" fo:country="US" style:font-size-asian="14pt" style:font-size-complex="14pt"/>
    </style:style>
    <style:style style:name="P11" style:family="paragraph" style:parent-style-name="Standard">
      <style:paragraph-properties fo:text-align="center" style:justify-single-word="false"/>
      <style:text-properties fo:text-transform="uppercase" fo:font-size="14pt" style:font-size-asian="14pt" style:font-size-complex="14pt"/>
    </style:style>
    <style:style style:name="P12" style:family="paragraph" style:parent-style-name="Standard">
      <style:text-properties fo:text-transform="uppercase" fo:font-size="14pt" fo:font-weight="bold" style:font-size-asian="14pt" style:font-weight-asian="bold" style:font-size-complex="14pt"/>
    </style:style>
    <style:style style:name="P13" style:family="paragraph" style:parent-style-name="Standard">
      <style:paragraph-properties fo:text-align="center" style:justify-single-word="false"/>
      <style:text-properties fo:text-transform="uppercase"/>
    </style:style>
    <style:style style:name="P14" style:family="paragraph" style:parent-style-name="Standard">
      <style:text-properties fo:font-size="12pt" style:font-size-asian="12pt" style:font-size-complex="12pt"/>
    </style:style>
    <style:style style:name="P15" style:family="paragraph" style:parent-style-name="Standard">
      <style:paragraph-properties fo:text-align="justify" style:justify-single-word="false"/>
      <style:text-properties fo:font-size="12pt" style:font-size-asian="12pt" style:font-size-complex="12pt"/>
    </style:style>
    <style:style style:name="P16" style:family="paragraph" style:parent-style-name="Standard" style:list-style-name="WW8Num13">
      <style:paragraph-properties fo:text-align="justify" style:justify-single-word="false"/>
      <style:text-properties fo:font-size="12pt" style:font-size-asian="12pt" style:font-size-complex="12pt"/>
    </style:style>
    <style:style style:name="P17" style:family="paragraph" style:parent-style-name="Standard" style:list-style-name="WW8Num7">
      <style:paragraph-properties fo:text-align="justify" style:justify-single-word="false"/>
      <style:text-properties fo:font-size="12pt" style:font-size-asian="12pt" style:font-size-complex="12pt"/>
    </style:style>
    <style:style style:name="P18" style:family="paragraph" style:parent-style-name="Standard" style:list-style-name="WW8Num1">
      <style:paragraph-properties fo:text-align="justify" style:justify-single-word="false"/>
      <style:text-properties fo:font-size="12pt" style:font-size-asian="12pt" style:font-size-complex="12pt"/>
    </style:style>
    <style:style style:name="P19" style:family="paragraph" style:parent-style-name="Standard" style:list-style-name="WW8Num3">
      <style:paragraph-properties fo:text-align="justify" style:justify-single-word="false"/>
      <style:text-properties fo:font-size="12pt" style:font-size-asian="12pt" style:font-size-complex="12pt"/>
    </style:style>
    <style:style style:name="P20" style:family="paragraph" style:parent-style-name="Standard" style:list-style-name="WW8Num14">
      <style:paragraph-properties fo:text-align="justify" style:justify-single-word="false"/>
      <style:text-properties fo:font-size="12pt" style:font-size-asian="12pt" style:font-size-complex="12pt"/>
    </style:style>
    <style:style style:name="P21" style:family="paragraph" style:parent-style-name="Standard" style:list-style-name="WW8Num2">
      <style:paragraph-properties fo:text-align="justify" style:justify-single-word="false"/>
      <style:text-properties fo:font-size="12pt" style:font-size-asian="12pt" style:font-size-complex="12pt"/>
    </style:style>
    <style:style style:name="P22" style:family="paragraph" style:parent-style-name="Standard" style:list-style-name="WW8Num8">
      <style:paragraph-properties fo:text-align="justify" style:justify-single-word="false"/>
      <style:text-properties fo:font-size="12pt" style:font-size-asian="12pt" style:font-size-complex="12pt"/>
    </style:style>
    <style:style style:name="P23" style:family="paragraph" style:parent-style-name="Standard" style:list-style-name="WW8Num15">
      <style:paragraph-properties fo:text-align="justify" style:justify-single-word="false"/>
      <style:text-properties fo:font-size="12pt" style:font-size-asian="12pt" style:font-size-complex="12pt"/>
    </style:style>
    <style:style style:name="P24" style:family="paragraph" style:parent-style-name="Standard">
      <style:paragraph-properties fo:text-align="center" style:justify-single-word="false"/>
      <style:text-properties fo:font-size="12pt" style:font-size-asian="12pt" style:font-size-complex="12pt"/>
    </style:style>
    <style:style style:name="P25" style:family="paragraph" style:parent-style-name="Standard">
      <style:paragraph-properties fo:text-align="end" style:justify-single-word="false"/>
      <style:text-properties fo:font-size="12pt" style:font-size-asian="12pt" style:font-size-complex="12pt"/>
    </style:style>
    <style:style style:name="P26" style:family="paragraph" style:parent-style-name="Standard">
      <style:paragraph-properties fo:line-height="150%" fo:text-align="justify" style:justify-single-word="false"/>
      <style:text-properties fo:font-size="12pt" style:font-size-asian="12pt" style:font-size-complex="12pt"/>
    </style:style>
    <style:style style:name="P27" style:family="paragraph" style:parent-style-name="Standard">
      <style:paragraph-properties fo:text-align="justify" style:justify-single-word="false"/>
      <style:text-properties fo:font-size="12pt" style:font-size-asian="12pt" style:font-size-complex="12pt" style:font-weight-complex="bold"/>
    </style:style>
    <style:style style:name="P28" style:family="paragraph" style:parent-style-name="Standard">
      <style:paragraph-properties fo:text-align="center" style:justify-single-word="false"/>
      <style:text-properties fo:font-size="12pt" style:font-size-asian="12pt" style:font-size-complex="12pt" style:font-weight-complex="bold"/>
    </style:style>
    <style:style style:name="P29" style:family="paragraph" style:parent-style-name="Standard">
      <style:paragraph-properties fo:text-align="center" style:justify-single-word="false"/>
      <style:text-properties fo:font-size="12pt" fo:language="en" fo:country="US" style:font-size-asian="12pt" style:font-size-complex="12pt"/>
    </style:style>
    <style:style style:name="P30" style:family="paragraph" style:parent-style-name="Standard">
      <style:paragraph-properties fo:text-align="justify" style:justify-single-word="false"/>
      <style:text-properties fo:font-size="12pt" fo:language="en" fo:country="US" style:font-size-asian="12pt" style:font-size-complex="12pt"/>
    </style:style>
    <style:style style:name="P31" style:family="paragraph" style:parent-style-name="Standard">
      <style:paragraph-properties fo:text-align="justify" style:justify-single-word="false"/>
      <style:text-properties fo:font-size="12pt" fo:language="en" fo:country="US" style:font-size-asian="12pt" style:font-size-complex="12pt" style:font-weight-complex="bold"/>
    </style:style>
    <style:style style:name="P32" style:family="paragraph" style:parent-style-name="Standard">
      <style:paragraph-properties fo:text-align="center" style:justify-single-word="false"/>
      <style:text-properties fo:font-size="12pt" fo:language="en" fo:country="US" style:font-size-asian="12pt" style:font-size-complex="12pt" style:font-weight-complex="bold"/>
    </style:style>
    <style:style style:name="P33" style:family="paragraph" style:parent-style-name="Standard">
      <style:paragraph-properties fo:text-align="center" style:justify-single-word="false"/>
      <style:text-properties fo:font-size="12pt" fo:language="en" fo:country="US" fo:font-weight="bold" style:font-size-asian="12pt" style:font-weight-asian="bold" style:font-size-complex="12pt"/>
    </style:style>
    <style:style style:name="P34" style:family="paragraph" style:parent-style-name="Standard">
      <style:paragraph-properties fo:line-height="150%" fo:text-align="justify" style:justify-single-word="false"/>
      <style:text-properties style:font-name="Calibri" fo:font-size="12pt" fo:language="none" fo:country="none" fo:font-weight="bold" style:font-size-asian="12pt" style:language-asian="none" style:country-asian="none" style:font-weight-asian="bold" style:font-name-complex="Calibri" style:font-size-complex="12pt"/>
    </style:style>
    <style:style style:name="P35" style:family="paragraph" style:parent-style-name="Standard">
      <style:paragraph-properties fo:text-align="justify" style:justify-single-word="false"/>
    </style:style>
    <style:style style:name="P36" style:family="paragraph" style:parent-style-name="Standard" style:list-style-name="WW8Num20">
      <style:paragraph-properties fo:text-align="justify" style:justify-single-word="false"/>
    </style:style>
    <style:style style:name="P37" style:family="paragraph" style:parent-style-name="Standard" style:list-style-name="WW8Num7">
      <style:paragraph-properties fo:text-align="justify" style:justify-single-word="false"/>
    </style:style>
    <style:style style:name="P38" style:family="paragraph" style:parent-style-name="Standard" style:list-style-name="WW8Num14">
      <style:paragraph-properties fo:text-align="justify" style:justify-single-word="false"/>
    </style:style>
    <style:style style:name="P39" style:family="paragraph" style:parent-style-name="Standard" style:list-style-name="WW8Num19">
      <style:paragraph-properties fo:text-align="justify" style:justify-single-word="false"/>
    </style:style>
    <style:style style:name="P40" style:family="paragraph" style:parent-style-name="Standard" style:list-style-name="WW8Num21">
      <style:paragraph-properties fo:text-align="justify" style:justify-single-word="false"/>
    </style:style>
    <style:style style:name="P41" style:family="paragraph" style:parent-style-name="Standard" style:list-style-name="WW8Num17">
      <style:paragraph-properties fo:text-align="justify" style:justify-single-word="false"/>
    </style:style>
    <style:style style:name="P42" style:family="paragraph" style:parent-style-name="Standard" style:list-style-name="WW8Num2">
      <style:paragraph-properties fo:text-align="justify" style:justify-single-word="false"/>
    </style:style>
    <style:style style:name="P43" style:family="paragraph" style:parent-style-name="Standard" style:list-style-name="WW8Num5">
      <style:paragraph-properties fo:text-align="justify" style:justify-single-word="false"/>
    </style:style>
    <style:style style:name="P44" style:family="paragraph" style:parent-style-name="Standard" style:list-style-name="WW8Num8">
      <style:paragraph-properties fo:text-align="justify" style:justify-single-word="false"/>
    </style:style>
    <style:style style:name="P45" style:family="paragraph" style:parent-style-name="Standard" style:list-style-name="WW8Num9">
      <style:paragraph-properties fo:text-align="justify" style:justify-single-word="false"/>
    </style:style>
    <style:style style:name="P46" style:family="paragraph" style:parent-style-name="Standard" style:list-style-name="WW8Num15">
      <style:paragraph-properties fo:text-align="justify" style:justify-single-word="false"/>
    </style:style>
    <style:style style:name="P47" style:family="paragraph" style:parent-style-name="Standard" style:list-style-name="WW8Num4">
      <style:paragraph-properties fo:text-align="justify" style:justify-single-word="false"/>
    </style:style>
    <style:style style:name="P48" style:family="paragraph" style:parent-style-name="Standard">
      <style:paragraph-properties fo:text-align="center" style:justify-single-word="false"/>
      <style:text-properties style:text-position="super 58%" fo:font-size="8pt" style:font-size-asian="8pt" style:font-size-complex="8pt" style:language-complex="he" style:country-complex="IL"/>
    </style:style>
    <style:style style:name="P49" style:family="paragraph" style:parent-style-name="Standard">
      <style:paragraph-properties fo:text-align="justify" style:justify-single-word="false"/>
      <style:text-properties fo:font-size="8pt" style:font-size-asian="8pt" style:font-size-complex="8pt"/>
    </style:style>
    <style:style style:name="P50" style:family="paragraph" style:parent-style-name="Standard">
      <style:paragraph-properties fo:text-align="center" style:justify-single-word="false"/>
      <style:text-properties fo:language="en" fo:country="US"/>
    </style:style>
    <style:style style:name="P51" style:family="paragraph" style:parent-style-name="Standard">
      <style:paragraph-properties fo:text-align="center" style:justify-single-word="false"/>
      <style:text-properties fo:font-size="9pt" style:font-size-asian="9pt" style:font-size-complex="9pt"/>
    </style:style>
    <style:style style:name="P52" style:family="paragraph" style:parent-style-name="Standard">
      <style:paragraph-properties fo:text-align="center" style:justify-single-word="false"/>
      <style:text-properties style:font-name="Arial CYR" fo:font-weight="bold" style:font-weight-asian="bold" style:font-name-complex="Arial CYR"/>
    </style:style>
    <style:style style:name="P53" style:family="paragraph" style:parent-style-name="Standard">
      <style:paragraph-properties fo:text-align="end" style:justify-single-word="false"/>
      <style:text-properties style:font-name="Arial CYR" style:font-name-complex="Arial CYR"/>
    </style:style>
    <style:style style:name="P54" style:family="paragraph" style:parent-style-name="Standard">
      <style:paragraph-properties fo:text-align="center" style:justify-single-word="false"/>
      <style:text-properties style:font-name="Arial CYR" style:font-name-complex="Arial CYR"/>
    </style:style>
    <style:style style:name="P55" style:family="paragraph" style:parent-style-name="Standard">
      <style:paragraph-properties style:snap-to-layout-grid="false"/>
      <style:text-properties fo:font-size="10pt" style:font-size-asian="10pt" style:font-size-complex="10pt"/>
    </style:style>
    <style:style style:name="P56" style:family="paragraph" style:parent-style-name="Standard">
      <style:paragraph-properties style:snap-to-layout-grid="false"/>
    </style:style>
    <style:style style:name="P57" style:family="paragraph" style:parent-style-name="Standard" style:master-page-name="Standard">
      <style:paragraph-properties fo:margin-left="0cm" fo:margin-right="0cm" fo:text-align="end" style:justify-single-word="false" fo:text-indent="1.251cm" style:auto-text-indent="false" style:page-number="1"/>
      <style:text-properties fo:font-size="14pt" fo:font-style="italic" fo:font-weight="bold" style:font-size-asian="14pt" style:font-style-asian="italic" style:font-weight-asian="bold" style:font-size-complex="14pt"/>
    </style:style>
    <style:style style:name="P58" style:family="paragraph" style:parent-style-name="Standard">
      <style:paragraph-properties fo:margin-left="3cm" fo:margin-right="0cm" fo:text-align="center" style:justify-single-word="false" fo:text-indent="0cm" style:auto-text-indent="false"/>
    </style:style>
    <style:style style:name="P59" style:family="paragraph" style:parent-style-name="Standard">
      <style:paragraph-properties fo:margin-left="3cm" fo:margin-right="0cm" fo:text-align="center" style:justify-single-word="false" fo:text-indent="0cm" style:auto-text-indent="false"/>
      <style:text-properties fo:font-size="12pt" fo:font-style="italic" fo:font-weight="bold" style:font-size-asian="12pt" style:font-style-asian="italic" style:font-weight-asian="bold" style:font-size-complex="12pt" style:font-weight-complex="bold"/>
    </style:style>
    <style:style style:name="P60" style:family="paragraph" style:parent-style-name="Standard">
      <style:paragraph-properties fo:margin-left="3cm" fo:margin-right="0cm" fo:text-align="center" style:justify-single-word="false" fo:text-indent="0.492cm" style:auto-text-indent="false"/>
      <style:text-properties fo:font-size="12pt" fo:font-style="italic" fo:font-weight="bold" style:font-size-asian="12pt" style:font-style-asian="italic" style:font-weight-asian="bold" style:font-size-complex="12pt"/>
    </style:style>
    <style:style style:name="P61" style:family="paragraph" style:parent-style-name="Standard">
      <style:paragraph-properties fo:margin-left="1.251cm" fo:margin-right="0cm" fo:text-align="center" style:justify-single-word="false" fo:text-indent="2cm" style:auto-text-indent="false"/>
    </style:style>
    <style:style style:name="P62" style:family="paragraph" style:parent-style-name="Standard">
      <style:paragraph-properties fo:margin-left="1.251cm" fo:margin-right="0cm" fo:text-align="center" style:justify-single-word="false" fo:text-indent="2cm" style:auto-text-indent="false"/>
      <style:text-properties fo:font-size="6pt" fo:font-weight="bold" style:font-size-asian="6pt" style:font-weight-asian="bold" style:font-size-complex="6pt" style:font-weight-complex="bold"/>
    </style:style>
    <style:style style:name="P63" style:family="paragraph" style:parent-style-name="Standard">
      <style:paragraph-properties fo:margin-left="0.751cm" fo:margin-right="0cm" fo:text-align="justify" style:justify-single-word="false" fo:text-indent="0cm" style:auto-text-indent="false"/>
    </style:style>
    <style:style style:name="P64" style:family="paragraph" style:parent-style-name="Standard">
      <style:paragraph-properties fo:margin-left="1.249cm" fo:margin-right="0cm" fo:text-align="justify" style:justify-single-word="false" fo:text-indent="0cm" style:auto-text-indent="false"/>
    </style:style>
    <style:style style:name="P65" style:family="paragraph" style:parent-style-name="Standard">
      <style:paragraph-properties fo:margin-left="1.249cm" fo:margin-right="0cm" fo:text-align="justify" style:justify-single-word="false" fo:text-indent="0cm" style:auto-text-indent="false"/>
      <style:text-properties fo:font-size="12pt" style:font-size-asian="12pt" style:font-size-complex="12pt"/>
    </style:style>
    <style:style style:name="P66" style:family="paragraph" style:parent-style-name="Standard">
      <style:paragraph-properties fo:margin-left="0cm" fo:margin-right="0cm" fo:text-align="justify" style:justify-single-word="false" fo:text-indent="1.249cm" style:auto-text-indent="false"/>
    </style:style>
    <style:style style:name="P67" style:family="paragraph" style:parent-style-name="Standard">
      <style:paragraph-properties fo:margin-left="0cm" fo:margin-right="0cm" fo:text-align="justify" style:justify-single-word="false" fo:text-indent="1.249cm" style:auto-text-indent="false"/>
      <style:text-properties fo:font-size="12pt" style:font-size-asian="12pt" style:font-size-complex="12pt"/>
    </style:style>
    <style:style style:name="P68" style:family="paragraph" style:parent-style-name="Standard">
      <style:paragraph-properties fo:margin-left="0cm" fo:margin-right="0cm" fo:text-align="center" style:justify-single-word="false" fo:text-indent="1.249cm" style:auto-text-indent="false"/>
      <style:text-properties fo:font-size="12pt" style:font-size-asian="12pt" style:font-size-complex="12pt"/>
    </style:style>
    <style:style style:name="P69" style:family="paragraph" style:parent-style-name="Standard">
      <style:paragraph-properties fo:margin-left="0cm" fo:margin-right="0cm" fo:text-align="justify" style:justify-single-word="false" fo:text-indent="1.249cm" style:auto-text-indent="false"/>
      <style:text-properties fo:font-size="12pt" fo:font-weight="bold" style:font-size-asian="12pt" style:font-weight-asian="bold" style:font-size-complex="12pt"/>
    </style:style>
    <style:style style:name="P70" style:family="paragraph" style:parent-style-name="Standard">
      <style:paragraph-properties fo:margin-left="0cm" fo:margin-right="0cm" fo:text-align="justify" style:justify-single-word="false" fo:text-indent="1.249cm" style:auto-text-indent="false"/>
      <style:text-properties fo:font-size="8pt" style:font-size-asian="8pt" style:font-size-complex="8pt"/>
    </style:style>
    <style:style style:name="P71" style:family="paragraph" style:parent-style-name="Standard">
      <style:paragraph-properties fo:margin-left="0cm" fo:margin-right="0cm" fo:text-align="center" style:justify-single-word="false" fo:text-indent="1.249cm" style:auto-text-indent="false"/>
    </style:style>
    <style:style style:name="P72" style:family="paragraph" style:parent-style-name="Standard">
      <style:paragraph-properties fo:margin-left="0cm" fo:margin-right="0cm" fo:text-align="justify" style:justify-single-word="false" fo:text-indent="1.249cm" style:auto-text-indent="false"/>
      <style:text-properties style:text-position="super 58%" fo:font-size="8pt" style:font-size-asian="8pt" style:font-size-complex="8pt" style:language-complex="he" style:country-complex="IL"/>
    </style:style>
    <style:style style:name="P73" style:family="paragraph" style:parent-style-name="Standard">
      <style:paragraph-properties fo:margin-left="0cm" fo:margin-right="0cm" fo:text-indent="2.752cm" style:auto-text-indent="false"/>
    </style:style>
    <style:style style:name="P74" style:family="paragraph" style:parent-style-name="Standard">
      <style:paragraph-properties fo:margin-left="0cm" fo:margin-right="0cm" fo:text-indent="2.752cm" style:auto-text-indent="false"/>
      <style:text-properties fo:font-size="12pt" style:font-size-asian="12pt" style:font-size-complex="12pt"/>
    </style:style>
    <style:style style:name="P75" style:family="paragraph" style:parent-style-name="Standard">
      <style:paragraph-properties fo:margin-left="0cm" fo:margin-right="0cm" fo:text-indent="2.501cm" style:auto-text-indent="false"/>
    </style:style>
    <style:style style:name="P76" style:family="paragraph" style:parent-style-name="Standard">
      <style:paragraph-properties fo:margin-left="4.995cm" fo:margin-right="0cm" fo:text-align="justify" style:justify-single-word="false" fo:text-indent="0cm" style:auto-text-indent="false"/>
    </style:style>
    <style:style style:name="P77" style:family="paragraph" style:parent-style-name="Standard">
      <style:paragraph-properties fo:margin-left="4.995cm" fo:margin-right="0cm" fo:text-align="justify" style:justify-single-word="false" fo:text-indent="0cm" style:auto-text-indent="false"/>
      <style:text-properties fo:font-size="12pt" fo:language="en" fo:country="US" style:font-size-asian="12pt" style:font-size-complex="12pt"/>
    </style:style>
    <style:style style:name="P78" style:family="paragraph" style:parent-style-name="Standard">
      <style:paragraph-properties fo:margin-left="0cm" fo:margin-right="0cm" fo:text-align="justify" style:justify-single-word="false" fo:text-indent="0.706cm" style:auto-text-indent="false"/>
    </style:style>
    <style:style style:name="P79" style:family="paragraph" style:parent-style-name="Standard">
      <style:paragraph-properties fo:margin-left="0.635cm" fo:margin-right="0cm" fo:text-align="justify" style:justify-single-word="false" fo:text-indent="0cm" style:auto-text-indent="false"/>
      <style:text-properties fo:font-size="12pt" style:font-size-asian="12pt" style:font-size-complex="12pt"/>
    </style:style>
    <style:style style:name="P80" style:family="paragraph" style:parent-style-name="Standard">
      <style:paragraph-properties fo:margin-left="0cm" fo:margin-right="0cm" fo:text-indent="0.25cm" style:auto-text-indent="false"/>
    </style:style>
    <style:style style:name="P81" style:family="paragraph" style:parent-style-name="Heading_20_4">
      <style:paragraph-properties fo:break-before="page"/>
    </style:style>
    <style:style style:name="P82" style:family="paragraph" style:parent-style-name="Heading_20_4">
      <style:paragraph-properties fo:text-align="center" style:justify-single-word="false" fo:break-before="page"/>
      <style:text-properties fo:font-size="12pt" style:font-size-asian="12pt" style:font-size-complex="12pt"/>
    </style:style>
    <style:style style:name="P83" style:family="paragraph" style:parent-style-name="Heading_20_4">
      <style:paragraph-properties fo:margin-left="0cm" fo:margin-right="0cm" fo:text-align="justify" style:justify-single-word="false" fo:text-indent="1.249cm" style:auto-text-indent="false" fo:break-before="page"/>
    </style:style>
    <style:style style:name="P84" style:family="paragraph" style:parent-style-name="Основной_20_текст_20_2">
      <style:paragraph-properties fo:margin-left="1cm" fo:margin-right="0cm" fo:line-height="150%" fo:text-align="start" style:justify-single-word="false" fo:text-indent="0cm" style:auto-text-indent="false" fo:break-before="page"/>
    </style:style>
    <style:style style:name="P85" style:family="paragraph" style:parent-style-name="Обычный_20__28_веб_29_">
      <style:paragraph-properties fo:text-align="justify" style:justify-single-word="false"/>
    </style:style>
    <style:style style:name="P86" style:family="paragraph" style:parent-style-name="Обычный_20__28_веб_29_" style:list-style-name="WW8Num6">
      <style:paragraph-properties fo:text-align="justify" style:justify-single-word="false"/>
    </style:style>
    <style:style style:name="P87" style:family="paragraph" style:parent-style-name="Обычный_20__28_веб_29_">
      <style:paragraph-properties fo:text-align="justify" style:justify-single-word="false"/>
      <style:text-properties fo:language="en" fo:country="US"/>
    </style:style>
    <style:style style:name="P88" style:family="paragraph" style:parent-style-name="Обычный_20__28_веб_29_" style:list-style-name="WW8Num6">
      <style:paragraph-properties fo:text-align="justify" style:justify-single-word="false"/>
      <style:text-properties fo:language="en" fo:country="US"/>
    </style:style>
    <style:style style:name="P89" style:family="paragraph" style:parent-style-name="Обычный_20__28_веб_29_">
      <style:paragraph-properties fo:margin-left="0.706cm" fo:margin-right="0cm" fo:text-align="justify" style:justify-single-word="false" fo:text-indent="0cm" style:auto-text-indent="false"/>
      <style:text-properties fo:font-size="12pt" style:font-size-asian="12pt" style:font-size-complex="12pt"/>
    </style:style>
    <style:style style:name="P90" style:family="paragraph" style:parent-style-name="Обычный_20__28_веб_29_">
      <style:paragraph-properties fo:margin-left="0.706cm" fo:margin-right="0cm" fo:text-align="justify" style:justify-single-word="false" fo:text-indent="0cm" style:auto-text-indent="false"/>
      <style:text-properties fo:language="en" fo:country="US"/>
    </style:style>
    <style:style style:name="P91" style:family="paragraph" style:parent-style-name="Обычный_20__28_веб_29_">
      <style:paragraph-properties fo:margin-left="0cm" fo:margin-right="0cm" fo:text-indent="0cm" style:auto-text-indent="false"/>
    </style:style>
    <style:style style:name="P92" style:family="paragraph" style:parent-style-name="Обычный_20__28_веб_29_">
      <style:paragraph-properties fo:margin-left="0cm" fo:margin-right="0cm" fo:text-align="justify" style:justify-single-word="false" fo:text-indent="0cm" style:auto-text-indent="false"/>
    </style:style>
    <style:style style:name="P93" style:family="paragraph" style:parent-style-name="Обычный_20__28_веб_29_">
      <style:paragraph-properties fo:margin-left="0cm" fo:margin-right="0cm" fo:text-align="justify" style:justify-single-word="false" fo:orphans="0" fo:widows="0" fo:text-indent="0cm" style:auto-text-indent="false"/>
    </style:style>
    <style:style style:name="P94" style:family="paragraph" style:parent-style-name="Обычный_20__28_веб_29_">
      <style:paragraph-properties fo:margin-left="0cm" fo:margin-right="0cm" fo:text-align="justify" style:justify-single-word="false" fo:text-indent="0cm" style:auto-text-indent="false"/>
      <style:text-properties fo:language="en" fo:country="US"/>
    </style:style>
    <style:style style:name="P95" style:family="paragraph" style:parent-style-name="Обычный_20__28_веб_29_">
      <style:paragraph-properties fo:margin-left="0cm" fo:margin-right="0cm" fo:text-align="center" style:justify-single-word="false" fo:text-indent="0cm" style:auto-text-indent="false"/>
      <style:text-properties fo:language="en" fo:country="US" fo:font-weight="bold" style:font-weight-asian="bold"/>
    </style:style>
    <style:style style:name="P96" style:family="paragraph" style:parent-style-name="Обычный_20__28_веб_29_">
      <style:paragraph-properties fo:margin-left="0cm" fo:margin-right="0cm" fo:text-align="center" style:justify-single-word="false" fo:text-indent="0cm" style:auto-text-indent="false"/>
    </style:style>
    <style:style style:name="P97" style:family="paragraph" style:parent-style-name="Обычный_20__28_веб_29_">
      <style:paragraph-properties fo:margin-left="0cm" fo:margin-right="0cm" fo:text-align="center" style:justify-single-word="false" fo:text-indent="0cm" style:auto-text-indent="false" style:snap-to-layout-grid="false"/>
    </style:style>
    <style:style style:name="P98" style:family="paragraph" style:parent-style-name="Обычный_20__28_веб_29_">
      <style:paragraph-properties fo:margin-left="0cm" fo:margin-right="0cm" style:line-height-at-least="0.026cm" fo:text-align="center" style:justify-single-word="false" fo:text-indent="0cm" style:auto-text-indent="false"/>
    </style:style>
    <style:style style:name="P99" style:family="paragraph" style:parent-style-name="Обычный_20__28_веб_29_">
      <style:paragraph-properties fo:margin-left="0cm" fo:margin-right="0cm" fo:text-indent="0cm" style:auto-text-indent="false"/>
      <style:text-properties fo:font-size="10pt" style:font-size-asian="10pt" style:font-size-complex="10pt"/>
    </style:style>
    <style:style style:name="P100" style:family="paragraph" style:parent-style-name="Обычный_20__28_веб_29_">
      <style:paragraph-properties fo:margin-left="0cm" fo:margin-right="0cm" fo:text-align="center" style:justify-single-word="false" fo:text-indent="0cm" style:auto-text-indent="false"/>
      <style:text-properties fo:font-size="10pt" style:font-size-asian="10pt" style:font-size-complex="10pt"/>
    </style:style>
    <style:style style:name="P101" style:family="paragraph" style:parent-style-name="Обычный_20__28_веб_29_">
      <style:paragraph-properties fo:margin-left="0cm" fo:margin-right="0cm" fo:text-align="center" style:justify-single-word="false" fo:text-indent="0cm" style:auto-text-indent="false"/>
      <style:text-properties fo:font-size="10pt" fo:language="en" fo:country="none" style:font-size-asian="10pt" style:font-size-complex="10pt"/>
    </style:style>
    <style:style style:name="P102" style:family="paragraph" style:parent-style-name="Обычный_20__28_веб_29_">
      <style:paragraph-properties fo:margin-left="0cm" fo:margin-right="0cm" fo:text-align="justify" style:justify-single-word="false" fo:text-indent="0cm" style:auto-text-indent="false"/>
      <style:text-properties fo:font-size="12pt" style:font-size-asian="12pt" style:font-size-complex="12pt"/>
    </style:style>
    <style:style style:name="P103" style:family="paragraph" style:parent-style-name="Обычный_20__28_веб_29_">
      <style:paragraph-properties fo:margin-left="0cm" fo:margin-right="0cm" fo:text-align="center" style:justify-single-word="false" fo:text-indent="0cm" style:auto-text-indent="false"/>
      <style:text-properties fo:font-weight="bold" style:font-weight-asian="bold"/>
    </style:style>
    <style:style style:name="P104" style:family="paragraph" style:parent-style-name="Обычный_20__28_веб_29_">
      <style:paragraph-properties fo:margin-left="0cm" fo:margin-right="0cm" fo:text-align="center" style:justify-single-word="false" fo:text-indent="0cm" style:auto-text-indent="false"/>
      <style:text-properties fo:font-size="8pt" fo:language="en" fo:country="US" style:font-size-asian="8pt" style:font-size-complex="8pt"/>
    </style:style>
    <style:style style:name="P105" style:family="paragraph" style:parent-style-name="Обычный_20__28_веб_29_">
      <style:paragraph-properties fo:margin-left="0cm" fo:margin-right="0cm" fo:text-align="justify" style:justify-single-word="false" fo:text-indent="0cm" style:auto-text-indent="false"/>
      <style:text-properties fo:font-size="8pt" fo:language="en" fo:country="US" style:font-size-asian="8pt" style:font-size-complex="8pt"/>
    </style:style>
    <style:style style:name="P106" style:family="paragraph" style:parent-style-name="Обычный_20__28_веб_29_">
      <style:paragraph-properties fo:margin-left="0cm" fo:margin-right="0cm" fo:text-align="center" style:justify-single-word="false" fo:text-indent="0cm" style:auto-text-indent="false"/>
      <style:text-properties fo:language="none" fo:country="none" style:language-asian="none" style:country-asian="none"/>
    </style:style>
    <style:style style:name="P107" style:family="paragraph" style:parent-style-name="Обычный_20__28_веб_29_">
      <style:paragraph-properties fo:margin-left="0cm" fo:margin-right="0cm" fo:text-align="justify" style:justify-single-word="false" fo:text-indent="1.249cm" style:auto-text-indent="false"/>
    </style:style>
    <style:style style:name="P108" style:family="paragraph" style:parent-style-name="Обычный_20__28_веб_29_">
      <style:paragraph-properties fo:margin-left="0cm" fo:margin-right="0cm" fo:text-align="justify" style:justify-single-word="false" fo:orphans="0" fo:widows="0" fo:text-indent="1.249cm" style:auto-text-indent="false"/>
    </style:style>
    <style:style style:name="P109" style:family="paragraph" style:parent-style-name="Обычный_20__28_веб_29_">
      <style:paragraph-properties fo:margin-left="0cm" fo:margin-right="0cm" fo:text-align="justify" style:justify-single-word="false" fo:text-indent="1.249cm" style:auto-text-indent="false"/>
      <style:text-properties fo:font-size="12pt" style:font-size-asian="12pt" style:font-size-complex="12pt"/>
    </style:style>
    <style:style style:name="P110" style:family="paragraph" style:parent-style-name="Обычный_20__28_веб_29_">
      <style:paragraph-properties fo:margin-left="0cm" fo:margin-right="0cm" fo:text-align="justify" style:justify-single-word="false" fo:text-indent="1.249cm" style:auto-text-indent="false"/>
      <style:text-properties fo:language="en" fo:country="US"/>
    </style:style>
    <style:style style:name="P111" style:family="paragraph" style:parent-style-name="Обычный_20__28_веб_29_">
      <style:paragraph-properties fo:margin-left="0cm" fo:margin-right="0cm" fo:text-align="justify" style:justify-single-word="false" fo:text-indent="1.249cm" style:auto-text-indent="false"/>
      <style:text-properties fo:language="none" fo:country="none" style:language-asian="none" style:country-asian="none"/>
    </style:style>
    <style:style style:name="P112" style:family="paragraph" style:parent-style-name="Обычный_20__28_веб_29_">
      <style:paragraph-properties fo:margin-left="0cm" fo:margin-right="0cm" fo:text-align="center" style:justify-single-word="false" fo:text-indent="1.249cm" style:auto-text-indent="false"/>
    </style:style>
    <style:style style:name="P113" style:family="paragraph" style:parent-style-name="Обычный_20__28_веб_29_">
      <style:paragraph-properties fo:margin-left="0cm" fo:margin-right="0cm" fo:text-indent="-0.037cm" style:auto-text-indent="false"/>
    </style:style>
    <style:style style:name="P114" style:family="paragraph" style:parent-style-name="Обычный_20__28_веб_29_">
      <style:paragraph-properties fo:margin-left="0cm" fo:margin-right="0cm" fo:text-align="center" style:justify-single-word="false" fo:text-indent="-0.037cm" style:auto-text-indent="false"/>
    </style:style>
    <style:style style:name="P115" style:family="paragraph" style:parent-style-name="Обычный_20__28_веб_29_">
      <style:paragraph-properties fo:margin-left="0cm" fo:margin-right="0cm" fo:text-align="center" style:justify-single-word="false" fo:text-indent="-0.037cm" style:auto-text-indent="false"/>
      <style:text-properties fo:font-weight="bold" style:font-weight-asian="bold" style:font-size-complex="10pt" style:font-weight-complex="bold"/>
    </style:style>
    <style:style style:name="P116" style:family="paragraph" style:parent-style-name="Обычный_20__28_веб_29_">
      <style:paragraph-properties fo:margin-left="0cm" fo:margin-right="0cm" fo:text-indent="-0.037cm" style:auto-text-indent="false"/>
      <style:text-properties fo:font-size="10pt" style:font-size-asian="10pt" style:font-size-complex="10pt"/>
    </style:style>
    <style:style style:name="P117" style:family="paragraph" style:parent-style-name="Обычный_20__28_веб_29_">
      <style:paragraph-properties fo:margin-left="0cm" fo:margin-right="0cm" fo:text-align="center" style:justify-single-word="false" fo:text-indent="-0.037cm" style:auto-text-indent="false"/>
      <style:text-properties fo:font-size="10pt" style:font-size-asian="10pt" style:font-size-complex="10pt"/>
    </style:style>
    <style:style style:name="P118" style:family="paragraph" style:parent-style-name="Обычный_20__28_веб_29_">
      <style:paragraph-properties fo:margin-left="0cm" fo:margin-right="0cm" fo:text-align="center" style:justify-single-word="false" fo:text-indent="-0.037cm" style:auto-text-indent="false"/>
      <style:text-properties fo:font-size="10pt" fo:language="en" fo:country="none" style:font-size-asian="10pt" style:font-size-complex="10pt"/>
    </style:style>
    <style:style style:name="P119" style:family="paragraph" style:parent-style-name="Обычный_20__28_веб_29_">
      <style:paragraph-properties fo:margin-left="0cm" fo:margin-right="0cm" fo:text-indent="4.001cm" style:auto-text-indent="false"/>
    </style:style>
    <style:style style:name="P120" style:family="paragraph" style:parent-style-name="Обычный_20__28_веб_29_">
      <style:paragraph-properties fo:margin-left="1.249cm" fo:margin-right="0cm" fo:text-indent="1.249cm" style:auto-text-indent="false"/>
    </style:style>
    <style:style style:name="P121" style:family="paragraph" style:parent-style-name="Обычный_20__28_веб_29_">
      <style:paragraph-properties fo:margin-left="0cm" fo:margin-right="0cm" fo:text-indent="2.752cm" style:auto-text-indent="false"/>
    </style:style>
    <style:style style:name="P122" style:family="paragraph" style:parent-style-name="image">
      <style:paragraph-properties fo:text-align="justify" style:justify-single-word="false"/>
    </style:style>
    <style:style style:name="P123" style:family="paragraph" style:parent-style-name="image" style:list-style-name="WW8Num12">
      <style:paragraph-properties fo:text-align="justify" style:justify-single-word="false"/>
    </style:style>
    <style:style style:name="P124" style:family="paragraph" style:parent-style-name="image" style:list-style-name="WW8Num16">
      <style:paragraph-properties fo:text-align="justify" style:justify-single-word="false"/>
    </style:style>
    <style:style style:name="P125" style:family="paragraph" style:parent-style-name="image" style:list-style-name="WW8Num18">
      <style:paragraph-properties fo:text-align="justify" style:justify-single-word="false"/>
    </style:style>
    <style:style style:name="P126" style:family="paragraph" style:parent-style-name="image" style:list-style-name="WW8Num11">
      <style:paragraph-properties fo:text-align="justify" style:justify-single-word="false"/>
    </style:style>
    <style:style style:name="P127" style:family="paragraph" style:parent-style-name="image" style:list-style-name="WW8Num10">
      <style:paragraph-properties fo:text-align="justify" style:justify-single-word="false"/>
    </style:style>
    <style:style style:name="P128" style:family="paragraph" style:parent-style-name="image" style:list-style-name="WW8Num19">
      <style:paragraph-properties fo:text-align="justify" style:justify-single-word="false"/>
    </style:style>
    <style:style style:name="P129" style:family="paragraph" style:parent-style-name="image" style:list-style-name="WW8Num21">
      <style:paragraph-properties fo:text-align="justify" style:justify-single-word="false"/>
    </style:style>
    <style:style style:name="P130" style:family="paragraph" style:parent-style-name="image" style:list-style-name="WW8Num5">
      <style:paragraph-properties fo:text-align="justify" style:justify-single-word="false"/>
    </style:style>
    <style:style style:name="P131" style:family="paragraph" style:parent-style-name="image" style:list-style-name="WW8Num14">
      <style:paragraph-properties fo:text-align="start" style:justify-single-word="false"/>
    </style:style>
    <style:style style:name="P132" style:family="paragraph" style:parent-style-name="image">
      <style:paragraph-properties fo:margin-left="0cm" fo:margin-right="0cm" fo:text-align="justify" style:justify-single-word="false" fo:text-indent="1.249cm" style:auto-text-indent="false"/>
    </style:style>
    <style:style style:name="P133" style:family="paragraph" style:parent-style-name="image">
      <style:paragraph-properties fo:margin-left="0cm" fo:margin-right="0cm" fo:text-align="justify" style:justify-single-word="false" fo:text-indent="1.249cm" style:auto-text-indent="false"/>
      <style:text-properties fo:font-size="8pt" style:font-size-asian="8pt" style:font-size-complex="8pt"/>
    </style:style>
    <style:style style:name="P134" style:family="paragraph" style:parent-style-name="image">
      <style:paragraph-properties fo:margin-left="0cm" fo:margin-right="0cm" fo:text-align="justify" style:justify-single-word="false" fo:text-indent="1.249cm" style:auto-text-indent="false"/>
      <style:text-properties fo:font-size="12pt" style:font-size-asian="12pt" style:font-size-complex="12pt"/>
    </style:style>
    <style:style style:name="P135" style:family="paragraph" style:parent-style-name="image">
      <style:paragraph-properties fo:margin-left="0cm" fo:margin-right="0cm" fo:text-align="justify" style:justify-single-word="false" fo:text-indent="1.249cm" style:auto-text-indent="false"/>
      <style:text-properties fo:font-weight="bold" style:font-weight-asian="bold" style:font-weight-complex="bold"/>
    </style:style>
    <style:style style:name="P136" style:family="paragraph" style:parent-style-name="image">
      <style:paragraph-properties fo:margin-left="0cm" fo:margin-right="0cm" fo:text-indent="0cm" style:auto-text-indent="false"/>
    </style:style>
    <style:style style:name="P137" style:family="paragraph" style:parent-style-name="image">
      <style:paragraph-properties fo:margin-left="0cm" fo:margin-right="0cm" fo:text-align="justify" style:justify-single-word="false" fo:text-indent="0cm" style:auto-text-indent="false"/>
    </style:style>
    <style:style style:name="P138" style:family="paragraph" style:parent-style-name="image">
      <style:paragraph-properties fo:margin-left="0cm" fo:margin-right="0cm" fo:text-indent="0cm" style:auto-text-indent="false"/>
      <style:text-properties fo:font-weight="bold" style:font-weight-asian="bold" style:font-weight-complex="bold"/>
    </style:style>
    <style:style style:name="P139" style:family="paragraph" style:parent-style-name="image">
      <style:paragraph-properties fo:margin-left="0cm" fo:margin-right="0cm" fo:text-align="justify" style:justify-single-word="false" fo:text-indent="0cm" style:auto-text-indent="false"/>
      <style:text-properties fo:font-weight="bold" style:font-weight-asian="bold" style:font-weight-complex="bold"/>
    </style:style>
    <style:style style:name="P140" style:family="paragraph" style:parent-style-name="image">
      <style:paragraph-properties fo:margin-left="0cm" fo:margin-right="0cm" fo:text-align="start" style:justify-single-word="false" fo:text-indent="0cm" style:auto-text-indent="false"/>
    </style:style>
    <style:style style:name="P141" style:family="paragraph" style:parent-style-name="image">
      <style:paragraph-properties fo:margin-left="0cm" fo:margin-right="0cm" fo:text-indent="0cm" style:auto-text-indent="false"/>
      <style:text-properties fo:language="en" fo:country="US"/>
    </style:style>
    <style:style style:name="P142" style:family="paragraph" style:parent-style-name="image">
      <style:paragraph-properties fo:margin-left="0cm" fo:margin-right="0cm" fo:text-align="start" style:justify-single-word="false" fo:text-indent="0cm" style:auto-text-indent="false"/>
      <style:text-properties fo:language="en" fo:country="US"/>
    </style:style>
    <style:style style:name="P143" style:family="paragraph" style:parent-style-name="image">
      <style:paragraph-properties fo:margin-left="0cm" fo:margin-right="0cm" fo:text-align="justify" style:justify-single-word="false" fo:text-indent="0cm" style:auto-text-indent="false"/>
      <style:text-properties fo:language="en" fo:country="US"/>
    </style:style>
    <style:style style:name="P144" style:family="paragraph" style:parent-style-name="image">
      <style:paragraph-properties fo:margin-left="0cm" fo:margin-right="0cm" fo:text-indent="0cm" style:auto-text-indent="false"/>
      <style:text-properties fo:font-size="10pt" style:font-size-asian="10pt" style:font-size-complex="10pt"/>
    </style:style>
    <style:style style:name="P145" style:family="paragraph" style:parent-style-name="image">
      <style:paragraph-properties fo:margin-left="0cm" fo:margin-right="0cm" fo:text-align="justify" style:justify-single-word="false" fo:text-indent="0cm" style:auto-text-indent="false" style:snap-to-layout-grid="false"/>
      <style:text-properties fo:font-size="10pt" style:font-size-asian="10pt" style:font-size-complex="10pt"/>
    </style:style>
    <style:style style:name="P146" style:family="paragraph" style:parent-style-name="image">
      <style:paragraph-properties fo:margin-left="0cm" fo:margin-right="0cm" fo:text-align="justify" style:justify-single-word="false" fo:text-indent="0cm" style:auto-text-indent="false"/>
      <style:text-properties fo:font-size="10pt" fo:language="none" fo:country="none" style:font-size-asian="10pt" style:language-asian="none" style:country-asian="none"/>
    </style:style>
    <style:style style:name="P147" style:family="paragraph" style:parent-style-name="image">
      <style:paragraph-properties fo:margin-left="0cm" fo:margin-right="0cm" fo:text-align="end" style:justify-single-word="false" fo:text-indent="0cm" style:auto-text-indent="false"/>
    </style:style>
    <style:style style:name="P148" style:family="paragraph" style:parent-style-name="image">
      <style:paragraph-properties fo:margin-left="0cm" fo:margin-right="0cm" fo:text-indent="0cm" style:auto-text-indent="false"/>
      <style:text-properties fo:language="none" fo:country="none" style:language-asian="none" style:country-asian="none"/>
    </style:style>
    <style:style style:name="P149" style:family="paragraph" style:parent-style-name="image">
      <style:paragraph-properties fo:margin-left="0cm" fo:margin-right="0cm" fo:text-align="justify" style:justify-single-word="false" fo:text-indent="0cm" style:auto-text-indent="false"/>
      <style:text-properties fo:font-size="12pt" style:font-size-asian="12pt" style:font-size-complex="12pt"/>
    </style:style>
    <style:style style:name="P150" style:family="paragraph" style:parent-style-name="image">
      <style:paragraph-properties fo:margin-left="0cm" fo:margin-right="0cm" fo:text-align="justify" style:justify-single-word="false" fo:text-indent="0cm" style:auto-text-indent="false"/>
      <style:text-properties fo:font-size="12pt" style:font-size-asian="12pt" style:font-size-complex="12pt" style:font-weight-complex="bold"/>
    </style:style>
    <style:style style:name="P151" style:family="paragraph" style:parent-style-name="image">
      <style:paragraph-properties fo:margin-left="0cm" fo:margin-right="0cm" fo:text-indent="0cm" style:auto-text-indent="false"/>
      <style:text-properties style:font-weight-complex="bold"/>
    </style:style>
    <style:style style:name="P152" style:family="paragraph" style:parent-style-name="image">
      <style:paragraph-properties fo:margin-left="0cm" fo:margin-right="0cm" fo:text-align="justify" style:justify-single-word="false" fo:text-indent="0cm" style:auto-text-indent="false"/>
      <style:text-properties style:font-weight-complex="bold"/>
    </style:style>
    <style:style style:name="P153" style:family="paragraph" style:parent-style-name="image">
      <style:paragraph-properties fo:margin-left="0cm" fo:margin-right="0cm" fo:text-indent="0cm" style:auto-text-indent="false"/>
      <style:text-properties fo:font-size="8pt" style:font-size-asian="8pt" style:font-size-complex="8pt"/>
    </style:style>
    <style:style style:name="P154" style:family="paragraph" style:parent-style-name="image">
      <style:paragraph-properties fo:margin-left="0cm" fo:margin-right="0cm" fo:text-align="justify" style:justify-single-word="false" fo:text-indent="1.27cm" style:auto-text-indent="false"/>
    </style:style>
    <style:style style:name="P155" style:family="paragraph" style:parent-style-name="image">
      <style:paragraph-properties fo:margin-left="0cm" fo:margin-right="0cm" fo:text-align="justify" style:justify-single-word="false" fo:text-indent="1.27cm" style:auto-text-indent="false"/>
      <style:text-properties fo:font-weight="bold" style:font-weight-asian="bold" style:font-weight-complex="bold"/>
    </style:style>
    <style:style style:name="P156" style:family="paragraph" style:parent-style-name="image">
      <style:paragraph-properties fo:margin-left="0cm" fo:margin-right="0cm" fo:text-align="start" style:justify-single-word="false" fo:text-indent="0.501cm" style:auto-text-indent="false"/>
    </style:style>
    <style:style style:name="P157" style:family="paragraph" style:parent-style-name="image">
      <style:paragraph-properties fo:margin-left="0cm" fo:margin-right="0cm" fo:text-align="start" style:justify-single-word="false" fo:text-indent="0.635cm" style:auto-text-indent="false"/>
    </style:style>
    <style:style style:name="P158" style:family="paragraph" style:parent-style-name="image">
      <style:paragraph-properties fo:margin-left="0cm" fo:margin-right="0cm" fo:text-align="start" style:justify-single-word="false" fo:text-indent="2.501cm" style:auto-text-indent="false"/>
    </style:style>
    <style:style style:name="P159" style:family="paragraph" style:parent-style-name="image">
      <style:paragraph-properties fo:margin-left="0cm" fo:margin-right="0cm" fo:text-align="start" style:justify-single-word="false" fo:text-indent="2.752cm" style:auto-text-indent="false"/>
    </style:style>
    <style:style style:name="P160" style:family="paragraph" style:parent-style-name="image">
      <style:paragraph-properties fo:margin-left="1.249cm" fo:margin-right="0cm" fo:text-align="start" style:justify-single-word="false" fo:text-indent="1.249cm" style:auto-text-indent="false"/>
    </style:style>
    <style:style style:name="P161" style:family="paragraph" style:parent-style-name="Основной_20_текст_20_с_20_отступом_20_2">
      <style:paragraph-properties fo:text-align="center" style:justify-single-word="false"/>
      <style:text-properties fo:font-size="14pt" fo:font-weight="bold" style:font-size-asian="14pt" style:font-weight-asian="bold" style:font-size-complex="14pt" style:font-weight-complex="bold"/>
    </style:style>
    <style:style style:name="P162" style:family="paragraph" style:parent-style-name="Основной_20_текст_20_с_20_отступом_20_2">
      <style:paragraph-properties fo:text-align="center" style:justify-single-word="false"/>
      <style:text-properties fo:font-size="14pt" fo:language="ru" fo:country="RU" fo:font-weight="bold" style:font-size-asian="14pt" style:font-weight-asian="bold" style:font-size-complex="14pt" style:font-weight-complex="bold"/>
    </style:style>
    <style:style style:name="P163" style:family="paragraph" style:parent-style-name="Основной_20_текст_20_с_20_отступом_20_2">
      <style:paragraph-properties fo:text-align="justify" style:justify-single-word="false"/>
      <style:text-properties fo:font-size="14pt" fo:language="ru" fo:country="RU" fo:font-weight="bold" style:font-size-asian="14pt" style:font-weight-asian="bold" style:font-size-complex="14pt"/>
    </style:style>
    <style:style style:name="P164" style:family="paragraph" style:parent-style-name="Основной_20_текст_20_с_20_отступом_20_2">
      <style:paragraph-properties fo:text-align="center" style:justify-single-word="false"/>
    </style:style>
    <style:style style:name="P165" style:family="paragraph" style:parent-style-name="Основной_20_текст_20_с_20_отступом_20_2">
      <style:paragraph-properties fo:line-height="115%" fo:text-align="justify" style:justify-single-word="false"/>
    </style:style>
    <style:style style:name="P166" style:family="paragraph" style:parent-style-name="Основной_20_текст_20_с_20_отступом_20_2">
      <style:paragraph-properties fo:text-align="justify" style:justify-single-word="false"/>
      <style:text-properties fo:language="ru" fo:country="RU" fo:font-weight="bold" style:font-weight-asian="bold"/>
    </style:style>
    <style:style style:name="P167" style:family="paragraph" style:parent-style-name="Основной_20_текст_20_с_20_отступом_20_2">
      <style:paragraph-properties fo:margin-left="0.501cm" fo:margin-right="0cm" fo:margin-top="0cm" fo:margin-bottom="0cm" loext:contextual-spacing="false" fo:line-height="100%" fo:text-align="justify" style:justify-single-word="false" fo:text-indent="0cm" style:auto-text-indent="false"/>
    </style:style>
    <style:style style:name="P168" style:family="paragraph">
      <loext:graphic-properties draw:fill="none" draw:fill-color="#ffffff"/>
      <style:paragraph-properties fo:text-align="center" style:writing-mode="lr-tb"/>
    </style:style>
    <style:style style:name="P169" style:family="paragraph">
      <loext:graphic-properties draw:fill="solid" draw:fill-color="#ffffff"/>
      <style:paragraph-properties style:writing-mode="lr-tb"/>
    </style:style>
    <style:style style:name="P170" style:family="paragraph">
      <style:paragraph-properties style:text-autospace="none" style:punctuation-wrap="simple" style:writing-mode="lr-tb"/>
    </style:style>
    <style:style style:name="P171" style:family="paragraph">
      <loext:graphic-properties draw:fill="solid" draw:fill-color="#ffffff"/>
      <style:paragraph-properties style:text-autospace="none" style:punctuation-wrap="simple" style:writing-mode="lr-tb"/>
    </style:style>
    <style:style style:name="P172" style:family="paragraph">
      <loext:graphic-properties draw:fill="none" draw:fill-color="#ffffff"/>
      <style:paragraph-properties style:writing-mode="lr-tb"/>
    </style:style>
    <style:style style:name="T1" style:family="text">
      <style:text-properties fo:font-size="14pt" style:font-size-asian="14pt" style:font-size-complex="14pt"/>
    </style:style>
    <style:style style:name="T2" style:family="text">
      <style:text-properties fo:font-size="14pt" style:font-size-asian="14pt" style:font-size-complex="14pt" style:font-weight-complex="bold"/>
    </style:style>
    <style:style style:name="T3" style:family="text">
      <style:text-properties fo:font-size="14pt" fo:font-weight="bold" style:font-size-asian="14pt" style:font-weight-asian="bold" style:font-size-complex="14pt"/>
    </style:style>
    <style:style style:name="T4" style:family="text">
      <style:text-properties fo:font-size="14pt" fo:font-weight="bold" style:font-size-asian="14pt" style:font-weight-asian="bold" style:font-size-complex="14pt" style:font-weight-complex="bold"/>
    </style:style>
    <style:style style:name="T5" style:family="text">
      <style:text-properties fo:font-size="14pt" fo:language="ru" fo:country="RU" fo:font-weight="bold" style:font-size-asian="14pt" style:font-weight-asian="bold" style:font-size-complex="14pt" style:font-weight-complex="bold"/>
    </style:style>
    <style:style style:name="T6" style:family="text">
      <style:text-properties fo:font-size="14pt" fo:language="ru" fo:country="RU" style:font-size-asian="14pt" style:font-size-complex="14pt"/>
    </style:style>
    <style:style style:name="T7" style:family="text">
      <style:text-properties fo:font-size="14pt" fo:language="ru" fo:country="RU" style:font-size-asian="14pt" style:font-size-complex="14pt" style:font-weight-complex="bold"/>
    </style:style>
    <style:style style:name="T8" style:family="text">
      <style:text-properties fo:font-size="14pt" fo:language="ru" fo:country="RU" fo:font-style="italic" style:text-underline-style="solid" style:text-underline-width="auto" style:text-underline-color="font-color" fo:font-weight="bold" style:font-size-asian="14pt" style:font-style-asian="italic" style:font-weight-asian="bold" style:font-size-complex="14pt"/>
    </style:style>
    <style:style style:name="T9" style:family="text">
      <style:text-properties fo:font-weight="bold" style:font-weight-asian="bold"/>
    </style:style>
    <style:style style:name="T10" style:family="text">
      <style:text-properties fo:font-weight="bold" style:font-weight-asian="bold" style:font-weight-complex="bold"/>
    </style:style>
    <style:style style:name="T11" style:family="text">
      <style:text-properties fo:font-weight="bold" style:font-weight-asian="bold" style:font-size-complex="10pt" style:font-weight-complex="bold"/>
    </style:style>
    <style:style style:name="T12" style:family="text">
      <style:text-properties fo:font-size="12pt" fo:font-style="italic" fo:font-weight="bold" style:font-size-asian="12pt" style:font-style-asian="italic" style:font-weight-asian="bold" style:font-size-complex="12pt"/>
    </style:style>
    <style:style style:name="T13" style:family="text">
      <style:text-properties fo:font-size="12pt" style:font-size-asian="12pt" style:font-size-complex="12pt"/>
    </style:style>
    <style:style style:name="T14" style:family="text">
      <style:text-properties fo:font-size="12pt" style:font-size-asian="12pt" style:font-size-complex="12pt" style:font-weight-complex="bold"/>
    </style:style>
    <style:style style:name="T15" style:family="text">
      <style:text-properties fo:font-size="12pt" style:font-size-asian="12pt" style:font-size-complex="12pt" style:language-complex="he" style:country-complex="IL"/>
    </style:style>
    <style:style style:name="T16" style:family="text">
      <style:text-properties fo:font-size="12pt" style:font-size-asian="12pt" style:font-size-complex="12pt"/>
    </style:style>
    <style:style style:name="T17" style:family="text">
      <style:text-properties fo:font-size="12pt" fo:language="ru" fo:country="RU" fo:font-weight="bold" style:font-size-asian="12pt" style:font-weight-asian="bold" style:font-size-complex="12pt" style:font-weight-complex="bold"/>
    </style:style>
    <style:style style:name="T18" style:family="text">
      <style:text-properties fo:font-size="12pt" fo:font-weight="bold" style:font-size-asian="12pt" style:font-weight-asian="bold" style:font-size-complex="12pt"/>
    </style:style>
    <style:style style:name="T19" style:family="text">
      <style:text-properties fo:font-size="12pt" fo:font-weight="bold" style:font-size-asian="12pt" style:font-weight-asian="bold" style:font-size-complex="12pt" style:font-weight-complex="bold"/>
    </style:style>
    <style:style style:name="T20" style:family="text">
      <style:text-properties fo:font-size="12pt" fo:language="none" fo:country="none" style:font-size-asian="12pt" style:language-asian="none" style:country-asian="none" style:font-size-complex="12pt"/>
    </style:style>
    <style:style style:name="T21" style:family="text">
      <style:text-properties fo:font-size="12pt" fo:language="en" fo:country="US" style:font-size-asian="12pt" style:language-asian="none" style:country-asian="none" style:font-size-complex="12pt"/>
    </style:style>
    <style:style style:name="T22" style:family="text">
      <style:text-properties fo:font-size="12pt" fo:language="en" fo:country="US" style:font-size-asian="12pt" style:font-size-complex="12pt"/>
    </style:style>
    <style:style style:name="T23" style:family="text">
      <style:text-properties fo:font-size="12pt" fo:language="en" fo:country="US" style:font-size-asian="12pt" style:font-size-complex="12pt" style:language-complex="he" style:country-complex="IL"/>
    </style:style>
    <style:style style:name="T24" style:family="text">
      <style:text-properties fo:font-size="12pt" fo:language="en" fo:country="US" style:font-size-asian="12pt" style:font-size-complex="12pt" style:language-complex="he" style:country-complex="IL"/>
    </style:style>
    <style:style style:name="T25" style:family="text">
      <style:text-properties fo:font-size="12pt" fo:language="en" fo:country="US" style:font-size-asian="12pt" style:font-size-complex="12pt" style:font-weight-complex="bold"/>
    </style:style>
    <style:style style:name="T26" style:family="text">
      <style:text-properties style:font-weight-complex="bold"/>
    </style:style>
    <style:style style:name="T27" style:family="text">
      <style:text-properties fo:font-size="6pt" fo:font-weight="bold" style:font-size-asian="6pt" style:font-weight-asian="bold" style:font-size-complex="6pt" style:font-weight-complex="bold"/>
    </style:style>
    <style:style style:name="T28" style:family="text">
      <style:text-properties fo:font-size="7pt" style:font-size-asian="7pt" style:font-size-complex="7pt"/>
    </style:style>
    <style:style style:name="T29" style:family="text">
      <style:text-properties fo:language="ru" fo:country="RU" fo:font-weight="bold" style:font-weight-asian="bold"/>
    </style:style>
    <style:style style:name="T30" style:family="text">
      <style:text-properties fo:font-size="16pt" style:font-size-asian="16pt" style:font-size-complex="16pt"/>
    </style:style>
    <style:style style:name="T31" style:family="text">
      <style:text-properties fo:font-size="16pt" fo:font-weight="bold" style:font-size-asian="16pt" style:font-weight-asian="bold" style:font-size-complex="16pt" style:font-weight-complex="bold"/>
    </style:style>
    <style:style style:name="T32" style:family="text">
      <style:text-properties fo:font-size="18pt" style:font-size-asian="18pt" style:font-size-complex="18pt"/>
    </style:style>
    <style:style style:name="T33" style:family="text">
      <style:text-properties fo:text-transform="uppercase"/>
    </style:style>
    <style:style style:name="T34" style:family="text">
      <style:text-properties fo:text-transform="uppercase" fo:font-size="12pt" style:font-size-asian="12pt" style:font-size-complex="12pt"/>
    </style:style>
    <style:style style:name="T35" style:family="text">
      <style:text-properties style:font-name="Calibri" fo:font-size="12pt" fo:language="none" fo:country="none" style:font-size-asian="12pt" style:language-asian="none" style:country-asian="none" style:font-name-complex="Calibri" style:font-size-complex="12pt"/>
    </style:style>
    <style:style style:name="T36" style:family="text">
      <style:text-properties fo:language="en" fo:country="US"/>
    </style:style>
    <style:style style:name="T37" style:family="text">
      <style:text-properties fo:language="en" fo:country="US" fo:font-weight="bold" style:font-weight-asian="bold"/>
    </style:style>
    <style:style style:name="T38" style:family="text">
      <style:text-properties fo:language="en" fo:country="US" fo:font-weight="bold" style:font-weight-asian="bold" style:font-weight-complex="bold"/>
    </style:style>
    <style:style style:name="T39" style:family="text">
      <style:text-properties fo:language="en" fo:country="US" style:language-complex="he" style:country-complex="IL"/>
    </style:style>
    <style:style style:name="T40" style:family="text">
      <style:text-properties fo:language="en" fo:country="US" style:font-weight-complex="bold"/>
    </style:style>
    <style:style style:name="T41" style:family="text">
      <style:text-properties style:language-complex="he" style:country-complex="IL"/>
    </style:style>
    <style:style style:name="T42" style:family="text">
      <style:text-properties style:text-position="sub 58%"/>
    </style:style>
    <style:style style:name="T43" style:family="text">
      <style:text-properties style:text-position="sub 58%" fo:font-size="12pt" style:font-size-asian="12pt" style:font-size-complex="12pt"/>
    </style:style>
    <style:style style:name="T44" style:family="text">
      <style:text-properties style:text-position="sub 58%" fo:font-size="12pt" style:font-size-asian="12pt" style:font-size-complex="12pt" style:language-complex="he" style:country-complex="IL"/>
    </style:style>
    <style:style style:name="T45" style:family="text">
      <style:text-properties style:text-position="sub 58%" fo:font-size="12pt" fo:language="en" fo:country="US" style:font-size-asian="12pt" style:font-size-complex="12pt"/>
    </style:style>
    <style:style style:name="T46" style:family="text">
      <style:text-properties style:text-position="sub 58%" fo:font-size="12pt" fo:language="en" fo:country="US" style:font-size-asian="12pt" style:font-size-complex="12pt" style:font-weight-complex="bold"/>
    </style:style>
    <style:style style:name="T47" style:family="text">
      <style:text-properties style:text-position="sub 58%" fo:language="en" fo:country="US"/>
    </style:style>
    <style:style style:name="T48" style:family="text">
      <style:text-properties style:text-position="sub 58%" fo:language="en" fo:country="US" style:font-weight-complex="bold"/>
    </style:style>
    <style:style style:name="T49" style:family="text">
      <style:text-properties style:text-position="sub 58%" fo:font-size="10pt" fo:language="en" fo:country="US" style:font-size-asian="10pt" style:font-size-complex="10pt"/>
    </style:style>
    <style:style style:name="T50" style:family="text">
      <style:text-properties style:text-position="sub 58%" style:font-weight-complex="bold"/>
    </style:style>
    <style:style style:name="T51" style:family="text">
      <style:text-properties style:text-position="super 58%"/>
    </style:style>
    <style:style style:name="T52" style:family="text">
      <style:text-properties style:text-position="super 58%" fo:font-size="12pt" style:font-size-asian="12pt" style:font-size-complex="12pt"/>
    </style:style>
    <style:style style:name="T53" style:family="text">
      <style:text-properties style:text-position="super 58%" fo:font-size="12pt" style:font-size-asian="12pt" style:font-size-complex="12pt" style:language-complex="he" style:country-complex="IL"/>
    </style:style>
    <style:style style:name="T54" style:family="text">
      <style:text-properties style:text-position="super 58%" fo:font-size="8pt" style:font-size-asian="8pt" style:font-size-complex="8pt" style:language-complex="he" style:country-complex="IL"/>
    </style:style>
    <style:style style:name="T55" style:family="text">
      <style:text-properties style:text-position="super 58%" fo:language="en" fo:country="US"/>
    </style:style>
    <style:style style:name="T56" style:family="text">
      <style:text-properties fo:font-size="8pt" style:font-size-asian="8pt" style:font-size-complex="8pt"/>
    </style:style>
    <style:style style:name="T57" style:family="text">
      <style:text-properties fo:font-size="9pt" style:font-size-asian="9pt" style:font-size-complex="9pt"/>
    </style:style>
    <style:style style:name="T58" style:family="text">
      <style:text-properties style:font-name="Arial CYR" style:font-name-complex="Arial CYR"/>
    </style:style>
    <style:style style:name="T59" style:family="text">
      <style:text-properties fo:font-size="10pt" style:font-size-asian="10pt" style:font-size-complex="10pt"/>
    </style:style>
    <style:style style:name="T60" style:family="text">
      <style:text-properties fo:font-size="10pt" fo:language="en" fo:country="none" style:font-size-asian="10pt" style:font-size-complex="10pt"/>
    </style:style>
    <style:style style:name="T61" style:family="text">
      <style:text-properties fo:font-size="10pt" fo:language="en" fo:country="US" style:font-size-asian="10pt" style:font-size-complex="10pt"/>
    </style:style>
    <style:style style:name="T62" style:family="text">
      <style:text-properties fo:language="en" fo:country="none"/>
    </style:style>
    <style:style style:name="T63" style:family="text">
      <style:text-properties fo:font-size="13.5pt" style:font-size-asian="13.5pt" style:font-size-complex="13.5pt"/>
    </style:style>
    <style:style style:name="T64" style:family="text">
      <style:text-properties fo:font-size="13.5pt" fo:language="en" fo:country="none" style:font-size-asian="13.5pt" style:font-size-complex="13.5pt"/>
    </style:style>
    <style:style style:name="T65" style:family="text">
      <style:text-properties style:font-name="Symbol" style:font-name-complex="Symbol"/>
    </style:style>
    <style:style style:name="T66" style:family="text">
      <style:text-properties style:font-name="Symbol" fo:language="en" fo:country="none" style:font-name-complex="Symbol"/>
    </style:style>
    <style:style style:name="T67" style:family="text">
      <style:text-properties style:font-name="Comic Sans MS" fo:font-size="10pt" fo:language="en" fo:country="none" style:font-size-asian="10pt" style:font-name-complex="Comic Sans MS" style:font-size-complex="10pt"/>
    </style:style>
    <style:style style:name="T68" style:family="text">
      <style:text-properties style:font-name="Comic Sans MS" fo:language="en" fo:country="none" style:font-name-complex="Comic Sans MS"/>
    </style:style>
    <style:style style:name="T69" style:family="text">
      <style:text-properties style:use-window-font-color="true" style:font-name="Times New Roman" fo:font-size="10pt" fo:language="ru" fo:country="RU" style:font-name-asian="Times New Roman" style:font-size-asian="10pt" style:font-name-complex="Times New Roman" style:font-size-complex="10pt" style:language-complex="ar" style:country-complex="SA"/>
    </style:style>
    <style:style style:name="T70" style:family="text">
      <style:text-properties style:use-window-font-color="true" style:font-name="Times New Roman" fo:font-size="10pt" fo:language="en" fo:country="US" style:font-name-asian="Times New Roman" style:font-size-asian="10pt" style:font-name-complex="Times New Roman" style:font-size-complex="10pt" style:language-complex="ar" style:country-complex="SA"/>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2" style:family="graphic" style:parent-style-name="Frame">
      <style:graphic-properties style:wrap="dynamic" style:number-wrapped-paragraphs="1" style:vertical-pos="from-top" style:vertical-rel="paragraph" style:horizontal-pos="outside" style:horizontal-rel="page-content" fo:background-color="#ffffff" style:background-transparency="100%" draw:fill="solid" draw:fill-color="#ffffff" draw:opacity="0%" style:writing-mode="lr-tb" draw:wrap-influence-on-position="once-successive"/>
    </style:style>
    <style:style style:name="fr3"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style:vertical-pos="top" style:vertical-rel="baseline" fo:padding="0.002cm" fo:border="none" style:mirror="none" fo:clip="rect(0cm, 0cm, 1.155cm, 0cm)" draw:luminance="0%" draw:contrast="0%" draw:red="0%" draw:green="0%" draw:blue="0%" draw:gamma="100%" draw:color-inversion="false" draw:image-opacity="100%" draw:color-mode="standard"/>
    </style:style>
    <style:style style:name="fr5" style:family="graphic" style:parent-style-name="OLE">
      <style:graphic-properties fo:margin-left="0cm" fo:margin-right="0cm" style:vertical-pos="middle" style:vertical-rel="text" fo:padding="0.002cm" fo:border="none" draw:ole-draw-aspect="1"/>
    </style:style>
    <style:style style:name="fr6" style:family="graphic" style:parent-style-name="OLE">
      <style:graphic-properties fo:margin-left="0cm" fo:margin-right="0cm" style:vertical-pos="top" style:vertical-rel="baseline" fo:padding="0.002cm" fo:border="none" draw:ole-draw-aspect="1"/>
    </style:style>
    <style:style style:name="fr7" style:family="graphic" style:parent-style-name="OLE">
      <style:graphic-properties fo:margin-left="0cm" fo:margin-right="0cm" style:vertical-pos="top" style:vertical-rel="baseline" fo:padding="0.002cm" fo:border="none" draw:ole-draw-aspect="1" draw:visible-area-top="0cm" draw:visible-area-width="6.112cm" draw:visible-area-height="2.752cm"/>
    </style:style>
    <style:style style:name="fr8" style:family="graphic" style:parent-style-name="OLE">
      <style:graphic-properties fo:margin-left="0cm" fo:margin-right="0cm" style:vertical-pos="top" style:vertical-rel="baseline" fo:padding="0.002cm" fo:border="none" draw:ole-draw-aspect="1" draw:visible-area-top="0cm" draw:visible-area-width="6.931cm" draw:visible-area-height="6.693cm"/>
    </style:style>
    <style:style style:name="fr9" style:family="graphic" style:parent-style-name="OLE">
      <style:graphic-properties fo:margin-left="0cm" fo:margin-right="0cm" style:vertical-pos="top" style:vertical-rel="baseline" fo:padding="0.002cm" fo:border="none" draw:ole-draw-aspect="1" draw:visible-area-top="0cm" draw:visible-area-width="1.244cm" draw:visible-area-height="3.941cm"/>
    </style:style>
    <style:style style:name="fr10" style:family="graphic" style:parent-style-name="OLE">
      <style:graphic-properties fo:margin-left="0cm" fo:margin-right="0cm" style:vertical-pos="top" style:vertical-rel="baseline" fo:padding="0.002cm" fo:border="none" draw:ole-draw-aspect="1" draw:visible-area-top="0cm" draw:visible-area-width="11.031cm" draw:visible-area-height="10.029cm"/>
    </style:style>
    <style:style style:name="fr11" style:family="graphic" style:parent-style-name="OLE">
      <style:graphic-properties fo:margin-left="0cm" fo:margin-right="0cm" style:vertical-pos="top" style:vertical-rel="baseline" fo:padding="0.002cm" fo:border="none" draw:ole-draw-aspect="1" draw:visible-area-top="0cm" draw:visible-area-width="8.095cm" draw:visible-area-height="2.804cm"/>
    </style:style>
    <style:style style:name="fr12" style:family="graphic" style:parent-style-name="OLE">
      <style:graphic-properties fo:margin-left="0cm" fo:margin-right="0cm" style:vertical-pos="top" style:vertical-rel="baseline" fo:padding="0.002cm" fo:border="none" draw:ole-draw-aspect="1" draw:visible-area-top="0cm" draw:visible-area-width="0.82cm" draw:visible-area-height="0.503cm"/>
    </style:style>
    <style:style style:name="fr13" style:family="graphic" style:parent-style-name="OLE">
      <style:graphic-properties fo:margin-left="0cm" fo:margin-right="0cm" style:vertical-pos="top" style:vertical-rel="baseline" fo:padding="0.002cm" fo:border="none" draw:ole-draw-aspect="1" draw:visible-area-top="0cm" draw:visible-area-width="2.249cm" draw:visible-area-height="2.011cm"/>
    </style:style>
    <style:style style:name="fr14" style:family="graphic" style:parent-style-name="OLE">
      <style:graphic-properties fo:margin-left="0cm" fo:margin-right="0cm" style:vertical-pos="top" style:vertical-rel="baseline" fo:padding="0.002cm" fo:border="none" draw:ole-draw-aspect="1" draw:visible-area-top="0cm" draw:visible-area-width="1.348cm" draw:visible-area-height="1.851cm"/>
    </style:style>
    <style:style style:name="fr15" style:family="graphic" style:parent-style-name="OLE">
      <style:graphic-properties fo:margin-left="0cm" fo:margin-right="0cm" style:vertical-pos="top" style:vertical-rel="baseline" fo:padding="0.002cm" fo:border="none" draw:ole-draw-aspect="1" draw:visible-area-top="0cm" draw:visible-area-width="1.269cm" draw:visible-area-height="1.825cm"/>
    </style:style>
    <style:style style:name="fr16" style:family="graphic" style:parent-style-name="OLE">
      <style:graphic-properties fo:margin-left="0cm" fo:margin-right="0cm" style:vertical-pos="top" style:vertical-rel="baseline" fo:padding="0.002cm" fo:border="none" draw:ole-draw-aspect="1" draw:visible-area-top="0cm" draw:visible-area-width="3.096cm" draw:visible-area-height="0.475cm"/>
    </style:style>
    <style:style style:name="fr17" style:family="graphic" style:parent-style-name="OLE">
      <style:graphic-properties fo:margin-left="0cm" fo:margin-right="0cm" style:vertical-pos="top" style:vertical-rel="baseline" fo:padding="0.002cm" fo:border="none" draw:ole-draw-aspect="1" draw:visible-area-top="0cm" draw:visible-area-width="3.121cm" draw:visible-area-height="0.503cm"/>
    </style:style>
    <style:style style:name="fr18" style:family="graphic" style:parent-style-name="OLE">
      <style:graphic-properties fo:margin-left="0cm" fo:margin-right="0cm" style:vertical-pos="top" style:vertical-rel="baseline" fo:padding="0.002cm" fo:border="none" draw:ole-draw-aspect="1" draw:visible-area-top="0cm" draw:visible-area-width="3.148cm" draw:visible-area-height="0.475cm"/>
    </style:style>
    <style:style style:name="fr19" style:family="graphic" style:parent-style-name="OLE">
      <style:graphic-properties fo:margin-left="0cm" fo:margin-right="0cm" style:vertical-pos="top" style:vertical-rel="baseline" fo:padding="0.002cm" fo:border="none" draw:ole-draw-aspect="1" draw:visible-area-top="0cm" draw:visible-area-width="2.566cm" draw:visible-area-height="1.057cm"/>
    </style:style>
    <style:style style:name="fr20" style:family="graphic" style:parent-style-name="OLE">
      <style:graphic-properties fo:margin-left="0cm" fo:margin-right="0cm" style:vertical-pos="top" style:vertical-rel="baseline" fo:padding="0.002cm" fo:border="none" draw:ole-draw-aspect="1" draw:visible-area-top="0cm" draw:visible-area-width="10.238cm" draw:visible-area-height="6.033cm"/>
    </style:style>
    <style:style style:name="fr21" style:family="graphic" style:parent-style-name="OLE">
      <style:graphic-properties fo:margin-left="0cm" fo:margin-right="0cm" style:vertical-pos="top" style:vertical-rel="baseline" fo:padding="0.002cm" fo:border="none" draw:ole-draw-aspect="1" draw:visible-area-top="0cm" draw:visible-area-width="3.096cm" draw:visible-area-height="0.449cm"/>
    </style:style>
    <style:style style:name="fr22" style:family="graphic" style:parent-style-name="OLE">
      <style:graphic-properties fo:margin-left="0cm" fo:margin-right="0cm" style:vertical-pos="top" style:vertical-rel="baseline" fo:padding="0.002cm" fo:border="none" draw:ole-draw-aspect="1" draw:visible-area-top="0cm" draw:visible-area-width="3.068cm" draw:visible-area-height="0.422cm"/>
    </style:style>
    <style:style style:name="fr23" style:family="graphic" style:parent-style-name="OLE">
      <style:graphic-properties fo:margin-left="0cm" fo:margin-right="0cm" style:vertical-pos="top" style:vertical-rel="baseline" fo:padding="0.002cm" fo:border="none" draw:ole-draw-aspect="1" draw:visible-area-top="0cm" draw:visible-area-width="5.874cm" draw:visible-area-height="3.994cm"/>
    </style:style>
    <style:style style:name="fr24" style:family="graphic" style:parent-style-name="OLE">
      <style:graphic-properties fo:margin-left="0cm" fo:margin-right="0cm" style:vertical-pos="top" style:vertical-rel="baseline" fo:padding="0.002cm" fo:border="none" draw:ole-draw-aspect="1" draw:visible-area-top="0cm" draw:visible-area-width="6.456cm" draw:visible-area-height="6.165cm"/>
    </style:style>
    <style:style style:name="fr25" style:family="graphic" style:parent-style-name="OLE">
      <style:graphic-properties fo:margin-left="0cm" fo:margin-right="0cm" style:vertical-pos="top" style:vertical-rel="baseline" fo:padding="0.002cm" fo:border="none" draw:ole-draw-aspect="1" draw:visible-area-top="0cm" draw:visible-area-width="6.349cm" draw:visible-area-height="6.033cm"/>
    </style:style>
    <style:style style:name="fr26" style:family="graphic" style:parent-style-name="OLE">
      <style:graphic-properties fo:margin-left="0cm" fo:margin-right="0cm" style:vertical-pos="top" style:vertical-rel="baseline" fo:padding="0.002cm" fo:border="none" draw:ole-draw-aspect="1" draw:visible-area-top="0cm" draw:visible-area-width="3.068cm" draw:visible-area-height="0.503cm"/>
    </style:style>
    <style:style style:name="Sect1" style:family="section">
      <style:section-properties style:editable="false">
        <style:columns fo:column-count="1" fo:column-gap="0cm"/>
      </style:section-properties>
    </style:style>
    <style:style style:name="gr1" style:family="graphic">
      <style:graphic-properties style:run-through="foreground" style:wrap="run-through" style:number-wrapped-paragraphs="no-limit" style:vertical-pos="from-top" style:horizontal-pos="from-left" style:horizontal-rel="char"/>
    </style:style>
    <style:style style:name="gr2"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3" style:family="graphic">
      <style:graphic-properties draw:stroke="solid" svg:stroke-width="0.026cm" svg:stroke-color="#000000" draw:stroke-linejoin="miter" svg:stroke-linecap="square" draw:fill="solid" draw:fill-color="#ffffff" draw:textarea-horizontal-align="left" draw:textarea-vertical-align="top" draw:auto-grow-height="false" fo:min-height="0.811cm" fo:min-width="0.071cm" fo:padding-top="0.229cm" fo:padding-bottom="0.229cm" fo:padding-left="0.441cm" fo:padding-right="0.441cm" fo:wrap-option="wrap" draw:shadow-color="#808080" style:run-through="foreground"/>
    </style:style>
    <style:style style:name="gr4"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5" style:family="graphic">
      <style:graphic-properties draw:stroke="solid" svg:stroke-width="0.026cm" svg:stroke-color="#000000" draw:stroke-linejoin="miter" svg:stroke-linecap="square" draw:fill="solid" draw:fill-color="#ffffff" draw:textarea-horizontal-align="left" draw:textarea-vertical-align="top" draw:auto-grow-height="false" fo:min-height="0cm" fo:min-width="0cm" fo:padding-top="0.229cm" fo:padding-bottom="0.229cm" fo:padding-left="0.441cm" fo:padding-right="0.441cm" fo:wrap-option="wrap" draw:shadow-color="#808080" style:run-through="foreground"/>
    </style:style>
    <style:style style:name="gr6" style:family="graphic">
      <style:graphic-properties draw:stroke="none" draw:fill="solid"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style>
    <style:style style:name="gr7" style:family="graphic">
      <style:graphic-properties fo:margin-left="0.319cm" fo:margin-right="0.319cm" style:run-through="foreground" style:wrap="run-through" style:number-wrapped-paragraphs="no-limit" style:vertical-pos="from-top" style:vertical-rel="paragraph" style:horizontal-pos="from-left" style:horizontal-rel="paragraph"/>
    </style:style>
    <style:style style:name="gr8"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draw:color-mode="standard" draw:luminance="0%" draw:contrast="0%" draw:gamma="100%" draw:red="0%" draw:green="0%" draw:blue="0%" fo:clip="rect(0cm, 0cm, 0cm, 0cm)" draw:image-opacity="100%" style:mirror="none" style:run-through="foreground"/>
    </style:style>
    <style:style style:name="gr9" style:family="graphic">
      <style:graphic-properties draw:stroke="solid" svg:stroke-width="0.026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style:style>
    <style:style style:name="gr10" style:family="graphic">
      <style:graphic-properties draw:stroke="solid" svg:stroke-width="0.106cm" svg:stroke-color="#000000" draw:marker-end="msArrowEnd_20_5" draw:marker-end-width="0.318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style:style>
    <style:style style:name="gr11" style:family="graphic">
      <style:graphic-properties draw:stroke="solid" svg:stroke-width="0.079cm" svg:stroke-color="#000000" draw:stroke-linejoin="miter" svg:stroke-linecap="square" draw:fill="none" draw:fill-color="#ffffff" draw:textarea-horizontal-align="left" draw:textarea-vertical-align="top" draw:auto-grow-height="false" fo:min-height="0cm" fo:min-width="1.365cm"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7"><draw:g text:anchor-type="char" draw:z-index="172" draw:style-name="gr7"><draw:frame draw:name="znak_sootveostvia" draw:style-name="gr8" draw:text-style-name="P168" svg:width="1.601cm" svg:height="1.574cm" svg:x="0.854cm" svg:y="2.568cm"><draw:image xlink:href="Pictures/10000000000002F8000002EACBCBD1ABE3F12F02.jpg" xlink:type="simple" xlink:show="embed" xlink:actuate="onLoad" loext:mime-type="image/jpeg"><text:p/></draw:image></draw:frame><draw:frame draw:name="Cert M IQNet" draw:style-name="gr8" draw:text-style-name="P168" svg:width="1.144cm" svg:height="1.144cm" svg:x="2.112cm" svg:y="1.962cm"><draw:image xlink:href="Pictures/100002010000051300000513D72D764C5267260A.png" xlink:type="simple" xlink:show="embed" xlink:actuate="onLoad" loext:mime-type="image/png"><text:p/></draw:image></draw:frame><draw:frame draw:name="ISO 9001-2015 English" draw:style-name="gr8" draw:text-style-name="P168" svg:width="1.322cm" svg:height="1.14cm" svg:x="-0.049cm" svg:y="1.962cm"><draw:image xlink:href="Pictures/100002010000049D000003FAF3502CF7BAF4D657.png" xlink:type="simple" xlink:show="embed" xlink:actuate="onLoad" loext:mime-type="image/png"><text:p/></draw:image></draw:frame><draw:frame draw:name="!!!111" draw:style-name="gr8" draw:text-style-name="P168" svg:width="2.19cm" svg:height="2.19cm" svg:x="0.53cm" svg:y="0.353cm"><draw:image xlink:href="Pictures/100032D4000069D5000069D53CCE0379C484AECC.wmf" xlink:type="simple" xlink:show="embed" xlink:actuate="onLoad" loext:mime-type="image/x-wmf"><text:p/></draw:image><draw:image xlink:href="Pictures/10000201000002C3000002C3CFA9CDC8FE5F9FD7.png" xlink:type="simple" xlink:show="embed" xlink:actuate="onLoad" loext:mime-type="image/png"/></draw:frame></draw:g></text:p>
      <text:p text:style-name="P59">Федеральное агентство по рыболовству</text:p>
      <text:p text:style-name="P60">Федеральное государственное бюджетное образовательное</text:p>
      <text:p text:style-name="P60">учреждение высшего образования</text:p>
      <text:p text:style-name="P58"><text:span text:style-name="T12">«Астраханский государственный технический университет»</text:span></text:p>
      <text:p text:style-name="P61"><text:span text:style-name="T27">Система менеджмента качества в области образования, воспитания, науки и инноваций сертифицирована DQS</text:span></text:p>
      <text:p text:style-name="P62">по международному стандарту ISO 9001:2015</text:p>
      <text:p text:style-name="P161"/>
      <text:p text:style-name="P162"/>
      <text:p text:style-name="P164"><text:span text:style-name="T4">Институт</text:span><text:span text:style-name="T5"> информационных технологий и коммуникаций</text:span><text:span text:style-name="T4"> </text:span></text:p>
      <text:p text:style-name="P164"><text:span text:style-name="T4">Кафедра </text:span><text:span text:style-name="T5">«Автоматика и управление»</text:span></text:p>
      <text:p text:style-name="P4"/>
      <text:p text:style-name="P4"/>
      <text:p text:style-name="P4"/>
      <text:p text:style-name="P4"/>
      <text:p text:style-name="P3"><text:span text:style-name="T32">ВЫЧИСЛИТЕЛЬНЫЕ СИСТЕМЫ, СЕТИ И ТЕЛЕКОММУНИКАЦИИ</text:span></text:p>
      <text:p text:style-name="P5"/>
      <text:p text:style-name="P63"><text:span text:style-name="T1">Методические указания для выполнения лабораторных работ для обучающихся по направлению 09.03.03 «Прикладная информатика» профиль подготовки «Прикладная информатика в экономике»</text:span></text:p>
      <text:p text:style-name="P11"/>
      <text:p text:style-name="P11"/>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3"><text:span text:style-name="T34">аСТРАХАНЬ – 2018</text:span></text:p>
      <text:p text:style-name="P12"><text:soft-page-break/></text:p>
      <text:p text:style-name="P8"/>
      <text:p text:style-name="P8"/>
      <text:p text:style-name="P8"/>
      <text:p text:style-name="Standard"><text:span text:style-name="T3">Составитель: к.т.н., доц. каф. «Автоматика и управление» О.В. Антонов</text:span></text:p>
      <text:p text:style-name="P8"/>
      <text:p text:style-name="P8"/>
      <text:p text:style-name="P8"/>
      <text:p text:style-name="P8"/>
      <text:p text:style-name="P8"/>
      <text:p text:style-name="P8"/>
      <text:p text:style-name="P165"><text:span text:style-name="T1">Методические указания по выполнению </text:span><text:span text:style-name="T6">лабораторных работ</text:span><text:span text:style-name="T1"> по</text:span><text:span text:style-name="T6"> дисциплине</text:span><text:span text:style-name="T1"> </text:span><text:span text:style-name="T8">«Вычислительные системы, сети и телекоммуникации»</text:span><text:span text:style-name="T3"> </text:span><text:span text:style-name="T1">утверждены на заседании кафедры</text:span><text:span text:style-name="T3"> «</text:span><text:span text:style-name="T8">Автоматика и управление</text:span><text:span text:style-name="T3">» <text:s/>протокол № 5 от «05» июня 2018 г.</text:span></text:p>
      <text:p text:style-name="P163"/>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6"/>
      <text:p text:style-name="P167"><text:span text:style-name="T3">© </text:span><text:span text:style-name="T2">Астраханский государственный технический университет</text:span></text:p>
      <text:p text:style-name="P84">Содержание</text:p>
      <text:table-of-content text:style-name="Sect1" text:name="Оглавление1">
        <text:table-of-content-source text:outline-level="4" text:use-index-marks="false">
          <text:index-title-template text:style-name="Contents_20_Heading"/>
          <text:table-of-content-entry-template text:outline-level="1" text:style-name="Contents_20_1">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Contents_20_4"><text:a xlink:type="simple" xlink:href="#__RefHeading___Toc511382534" text:style-name="Index_20_Link_20__28_user_29_" text:visited-style-name="Index_20_Link_20__28_user_29_"><text:span text:style-name="T20">Лабораторная работа №1. «Математические основы работы ЭВМ. Системы счисления. Перевод чисел из одной системы счисления в другую. Алгебраическое представление двоичных чисел. Правила недесятичной арифметики».<text:tab/>4</text:span></text:a></text:p>
          <text:p text:style-name="Contents_20_4"><text:a xlink:type="simple" xlink:href="#__RefHeading___Toc511382535" text:style-name="Index_20_Link_20__28_user_29_" text:visited-style-name="Index_20_Link_20__28_user_29_"><text:span text:style-name="T20">Лабораторная работа №2. «Работа в </text:span></text:a><text:a xlink:type="simple" xlink:href="#__RefHeading___Toc511382535" text:style-name="Index_20_Link_20__28_user_29_" text:visited-style-name="Index_20_Link_20__28_user_29_"><text:span text:style-name="T21">Electronics</text:span></text:a><text:a xlink:type="simple" xlink:href="#__RefHeading___Toc511382535" text:style-name="Index_20_Link_20__28_user_29_" text:visited-style-name="Index_20_Link_20__28_user_29_"><text:span text:style-name="T20"> </text:span></text:a><text:a xlink:type="simple" xlink:href="#__RefHeading___Toc511382535" text:style-name="Index_20_Link_20__28_user_29_" text:visited-style-name="Index_20_Link_20__28_user_29_"><text:span text:style-name="T21">Workbench</text:span></text:a><text:a xlink:type="simple" xlink:href="#__RefHeading___Toc511382535" text:style-name="Index_20_Link_20__28_user_29_" text:visited-style-name="Index_20_Link_20__28_user_29_"><text:span text:style-name="T20">. Основы имитации цифровых устройств. Элементарные логические функции. Логический синтез вычислительных схем».<text:tab/>14</text:span></text:a></text:p>
          <text:p text:style-name="Contents_20_4"><text:a xlink:type="simple" xlink:href="#__RefHeading___Toc511382536" text:style-name="Index_20_Link_20__28_user_29_" text:visited-style-name="Index_20_Link_20__28_user_29_"><text:span text:style-name="T20">Лабораторная работа №3 «Работа в </text:span></text:a><text:a xlink:type="simple" xlink:href="#__RefHeading___Toc511382536" text:style-name="Index_20_Link_20__28_user_29_" text:visited-style-name="Index_20_Link_20__28_user_29_"><text:span text:style-name="T21">Electronics</text:span></text:a><text:a xlink:type="simple" xlink:href="#__RefHeading___Toc511382536" text:style-name="Index_20_Link_20__28_user_29_" text:visited-style-name="Index_20_Link_20__28_user_29_"><text:span text:style-name="T20"> </text:span></text:a><text:a xlink:type="simple" xlink:href="#__RefHeading___Toc511382536" text:style-name="Index_20_Link_20__28_user_29_" text:visited-style-name="Index_20_Link_20__28_user_29_"><text:span text:style-name="T21">Workbench</text:span></text:a><text:a xlink:type="simple" xlink:href="#__RefHeading___Toc511382536" text:style-name="Index_20_Link_20__28_user_29_" text:visited-style-name="Index_20_Link_20__28_user_29_"><text:span text:style-name="T20">. Комбинационные схемы».<text:tab/>22</text:span></text:a></text:p>
          <text:p text:style-name="Contents_20_4"><text:a xlink:type="simple" xlink:href="#__RefHeading___Toc511382537" text:style-name="Index_20_Link_20__28_user_29_" text:visited-style-name="Index_20_Link_20__28_user_29_"><text:span text:style-name="T20">Лабораторная работа №4 «Работа в Electronics Workbench. Шифраторы и дешифраторы».<text:tab/>25</text:span></text:a></text:p>
          <text:p text:style-name="Contents_20_4"><text:a xlink:type="simple" xlink:href="#__RefHeading___Toc511382538" text:style-name="Index_20_Link_20__28_user_29_" text:visited-style-name="Index_20_Link_20__28_user_29_"><text:span text:style-name="T20">Лабораторная работа №5 «Работа в Electronics Workbench. Цифровые компараторы».<text:tab/>28</text:span></text:a></text:p>
          <text:p text:style-name="Contents_20_4"><text:a xlink:type="simple" xlink:href="#__RefHeading___Toc511382539" text:style-name="Index_20_Link_20__28_user_29_" text:visited-style-name="Index_20_Link_20__28_user_29_"><text:span text:style-name="T20">Лабораторная работа №6 «Работа в Electronics Workbench. Сумматоры».<text:tab/>31</text:span></text:a></text:p>
          <text:p text:style-name="Contents_20_4"><text:a xlink:type="simple" xlink:href="#__RefHeading___Toc511382540" text:style-name="Index_20_Link_20__28_user_29_" text:visited-style-name="Index_20_Link_20__28_user_29_"><text:span text:style-name="T20">Лабораторная работа №7 «Работа в Electronics Workbench. Мультиплексоры и демультиплексоры».<text:tab/>34</text:span></text:a></text:p>
          <text:p text:style-name="Contents_20_4"><text:a xlink:type="simple" xlink:href="#__RefHeading___Toc511382541" text:style-name="Index_20_Link_20__28_user_29_" text:visited-style-name="Index_20_Link_20__28_user_29_"><text:span text:style-name="T20">Лабораторная работа №8 «Работа в </text:span></text:a><text:a xlink:type="simple" xlink:href="#__RefHeading___Toc511382541" text:style-name="Index_20_Link_20__28_user_29_" text:visited-style-name="Index_20_Link_20__28_user_29_"><text:span text:style-name="T21">Electronics</text:span></text:a><text:a xlink:type="simple" xlink:href="#__RefHeading___Toc511382541" text:style-name="Index_20_Link_20__28_user_29_" text:visited-style-name="Index_20_Link_20__28_user_29_"><text:span text:style-name="T20"> </text:span></text:a><text:a xlink:type="simple" xlink:href="#__RefHeading___Toc511382541" text:style-name="Index_20_Link_20__28_user_29_" text:visited-style-name="Index_20_Link_20__28_user_29_"><text:span text:style-name="T21">Workbench</text:span></text:a><text:a xlink:type="simple" xlink:href="#__RefHeading___Toc511382541" text:style-name="Index_20_Link_20__28_user_29_" text:visited-style-name="Index_20_Link_20__28_user_29_"><text:span text:style-name="T20">. Триггеры».<text:tab/>38</text:span></text:a></text:p>
          <text:p text:style-name="Contents_20_4"><text:a xlink:type="simple" xlink:href="#__RefHeading___Toc511382542" text:style-name="Index_20_Link_20__28_user_29_" text:visited-style-name="Index_20_Link_20__28_user_29_"><text:span text:style-name="T20">Лабораторная работа №9. «Работа в </text:span></text:a><text:a xlink:type="simple" xlink:href="#__RefHeading___Toc511382542" text:style-name="Index_20_Link_20__28_user_29_" text:visited-style-name="Index_20_Link_20__28_user_29_"><text:span text:style-name="T21">Electronics</text:span></text:a><text:a xlink:type="simple" xlink:href="#__RefHeading___Toc511382542" text:style-name="Index_20_Link_20__28_user_29_" text:visited-style-name="Index_20_Link_20__28_user_29_"><text:span text:style-name="T20"> </text:span></text:a><text:a xlink:type="simple" xlink:href="#__RefHeading___Toc511382542" text:style-name="Index_20_Link_20__28_user_29_" text:visited-style-name="Index_20_Link_20__28_user_29_"><text:span text:style-name="T21">Workbench</text:span></text:a><text:a xlink:type="simple" xlink:href="#__RefHeading___Toc511382542" text:style-name="Index_20_Link_20__28_user_29_" text:visited-style-name="Index_20_Link_20__28_user_29_"><text:span text:style-name="T20">. Регистры».<text:tab/>41</text:span></text:a></text:p>
          <text:p text:style-name="Contents_20_4"><text:a xlink:type="simple" xlink:href="#__RefHeading___Toc511382543" text:style-name="Index_20_Link_20__28_user_29_" text:visited-style-name="Index_20_Link_20__28_user_29_"><text:span text:style-name="T20">Лабораторная работа №10. «Работа в </text:span></text:a><text:a xlink:type="simple" xlink:href="#__RefHeading___Toc511382543" text:style-name="Index_20_Link_20__28_user_29_" text:visited-style-name="Index_20_Link_20__28_user_29_"><text:span text:style-name="T21">Electronics</text:span></text:a><text:a xlink:type="simple" xlink:href="#__RefHeading___Toc511382543" text:style-name="Index_20_Link_20__28_user_29_" text:visited-style-name="Index_20_Link_20__28_user_29_"><text:span text:style-name="T20"> </text:span></text:a><text:a xlink:type="simple" xlink:href="#__RefHeading___Toc511382543" text:style-name="Index_20_Link_20__28_user_29_" text:visited-style-name="Index_20_Link_20__28_user_29_"><text:span text:style-name="T21">Workbench</text:span></text:a><text:a xlink:type="simple" xlink:href="#__RefHeading___Toc511382543" text:style-name="Index_20_Link_20__28_user_29_" text:visited-style-name="Index_20_Link_20__28_user_29_"><text:span text:style-name="T20">. Счетчики».<text:tab/>44</text:span></text:a></text:p>
          <text:p text:style-name="Contents_20_4"><text:a xlink:type="simple" xlink:href="#__RefHeading___Toc511382544" text:style-name="Index_20_Link_20__28_user_29_" text:visited-style-name="Index_20_Link_20__28_user_29_"><text:span text:style-name="T20">Список рекомендованной литературы.<text:tab/>47</text:span></text:a></text:p>
        </text:index-body>
      </text:table-of-content>
      <text:p text:style-name="P34"/>
      <text:h text:style-name="P83" text:outline-level="4"><text:bookmark-start text:name="__RefHeading___Toc511382534"/><text:span text:style-name="T13">Лабораторная работа №1. «Математические основы работы ЭВМ. Системы счисления. Перевод чисел из одной системы счисления в другую. Алгебраическое представление двоичных чисел. Правила недесятичной арифметики».</text:span><text:bookmark-end text:name="__RefHeading___Toc511382534"/></text:h>
      <text:p text:style-name="P15"/>
      <text:p text:style-name="P15">1. Цель работы: </text:p>
      <text:p text:style-name="P65">1.1. Изучить используемые в ЭВМ системы счисления.</text:p>
      <text:p text:style-name="P65">1.2. Изучить способы представления цифр в различных системах счисления.</text:p>
      <text:p text:style-name="P64"><text:span text:style-name="T13">1.3. Научиться переводить числа из одной системы счисления в другую.</text:span></text:p>
      <text:p text:style-name="P64"><text:span text:style-name="T13">1.4. Изучить коды, используемые в ЭВМ для алгебраического представления чисел.</text:span></text:p>
      <text:p text:style-name="P64"><text:span text:style-name="T13">1.5. Изучить правила выполнения арифметических операций над числами в недесятичных системах счисления.</text:span></text:p>
      <text:p text:style-name="P15"/>
      <text:p text:style-name="P15">2. Общие сведения.</text:p>
      <text:p text:style-name="P66"><text:span text:style-name="T13">Современное написание цифр привычной для нас десятичной системы счисления пришло к нам из Индии через арабские страны. Само слово «цифра» происходит от арабского «сифр». Поэтому мы и называем используемые нами цифры «арабскими». В </text:span><text:span text:style-name="T22">XIII</text:span><text:span text:style-name="T13"> в. этими цифрами стали пользоваться жители средневековой Италии, которые позаимствовали их у флорентийских купцов, торговавших с арабами. А уже к </text:span><text:span text:style-name="T22">XV</text:span><text:span text:style-name="T13"> в. использование так называемых арабских цифр стало повсеместным.</text:span></text:p>
      <text:p text:style-name="P66"><text:span text:style-name="T18">Счислением </text:span><text:span text:style-name="T13">называется совокупность приемов наименования и обозначения чисел.</text:span></text:p>
      <text:p text:style-name="P66"><text:span text:style-name="T13">Сегодня человек использует различные системы счисления. Как правило, эти системы различаются между собой количеством используемых для обозначения различных чисел цифр. В зависимости от способа изображения чисел, системы счисления делятся на:</text:span></text:p>
      <text:list xml:id="list2661513055" text:style-name="WW8Num13">
        <text:list-item>
          <text:p text:style-name="P16">позиционные;</text:p>
        </text:list-item>
        <text:list-item>
          <text:p text:style-name="P16">непозиционные.</text:p>
        </text:list-item>
      </text:list>
      <text:p text:style-name="P66"><text:span text:style-name="T13">В </text:span><text:span text:style-name="T18">позиционной </text:span><text:span text:style-name="T13">системе счисления цифры изменяют своё количественное значение в зависимости от их расположения в числе. Например, в числе 1841,21 имеются три цифры «1». Все они имеют разные значения. Первая обозначает тысячи, вторая единицы, а третья сотые доли соответственно. Указанное число является сокращенной записью следующей суммы:</text:span></text:p>
      <text:p text:style-name="P66"><text:span text:style-name="T15">1841,21</text:span><text:span text:style-name="T44">10</text:span><text:span text:style-name="T15"> = 1</text:span><text:span text:style-name="T13">۰</text:span><text:span text:style-name="T15">10</text:span><text:span text:style-name="T53">3</text:span><text:span text:style-name="T15"> + 8</text:span><text:span text:style-name="T13">۰</text:span><text:span text:style-name="T15">10</text:span><text:span text:style-name="T53">2</text:span><text:span text:style-name="T15"> + 4</text:span><text:span text:style-name="T13">۰</text:span><text:span text:style-name="T15">10 + 1 + 2</text:span><text:span text:style-name="T13">۰</text:span><text:span text:style-name="T15">10</text:span><text:span text:style-name="T53">-1</text:span><text:span text:style-name="T15"> + 1</text:span><text:span text:style-name="T13">۰</text:span><text:span text:style-name="T15">10</text:span><text:span text:style-name="T53">-2</text:span></text:p>
      <text:p text:style-name="P66"><text:span text:style-name="T13">Количество (Р) различных цифр, используемых для изображения числа в позиционной системе счисления, называется </text:span><text:span text:style-name="T18">основанием системы счисления</text:span><text:span text:style-name="T13">. Значения цифр лежат в диапазоне от 0 до Р-1. Для предотвращения разночтений основание системы счисления будем записывать в виде нижнего индекса справа от числа.</text:span></text:p>
      <text:p text:style-name="P67">В общем случае запись любого смешанного числа в системе счисления с основание Р будет представлять собой сумму вида:</text:p>
      <text:p text:style-name="P1"><text:span text:style-name="T13"><draw:frame draw:style-name="fr5" draw:name="Объект1" text:anchor-type="as-char" svg:width="9.275cm" svg:height="1.274cm" draw:z-index="0"><draw:object xlink:href="./Object 1" xlink:type="simple" xlink:show="embed" xlink:actuate="onLoad"/><draw:image xlink:href="./ObjectReplacements/Object 1" xlink:type="simple" xlink:show="embed" xlink:actuate="onLoad"/></draw:frame></text:span><text:span text:style-name="T13"><text:tab/>(1)</text:span></text:p>
      <text:p text:style-name="P67">Нижние индексы определяют местоположение цифры в числе (разряд):</text:p>
      <text:list xml:id="list3471530060" text:style-name="WW8Num20">
        <text:list-item>
          <text:p text:style-name="P36"><text:span text:style-name="T13">положительные значения индексов – для целой части числа (</text:span><text:span text:style-name="T22">m</text:span><text:span text:style-name="T13"> разрядов);</text:span></text:p>
        </text:list-item>
        <text:list-item>
          <text:p text:style-name="P36"><text:span text:style-name="T13">отрицательные значения индексов – для дробной части числа (</text:span><text:span text:style-name="T22">s</text:span><text:span text:style-name="T13"> разрядов).</text:span></text:p>
        </text:list-item>
      </text:list>
      <text:p text:style-name="P66"><text:span text:style-name="T13">Максимальное целое число, которое может быть представлено в </text:span><text:span text:style-name="T22">m</text:span><text:span text:style-name="T13"> разрядах:</text:span></text:p>
      <text:p text:style-name="P1"><text:span text:style-name="T13"><draw:frame draw:style-name="fr5" draw:name="Объект2" text:anchor-type="as-char" svg:width="2.51cm" svg:height="0.626cm" draw:z-index="1"><draw:object xlink:href="./Object 2" xlink:type="simple" xlink:show="embed" xlink:actuate="onLoad"/><draw:image xlink:href="./ObjectReplacements/Object 2" xlink:type="simple" xlink:show="embed" xlink:actuate="onLoad"/></draw:frame></text:span><text:span text:style-name="T13"><text:tab/><text:tab/><text:tab/><text:tab/><text:tab/>(2)</text:span></text:p>
      <text:p text:style-name="P35"><text:span text:style-name="T13"><text:tab/>Минимальное значащее, не равное 0 число, которое можно записать в </text:span><text:span text:style-name="T22">s</text:span><text:span text:style-name="T13"> разрядах дробной части:</text:span></text:p>
      <text:p text:style-name="P1"><text:span text:style-name="T13"><draw:frame draw:style-name="fr5" draw:name="Объект3" text:anchor-type="as-char" svg:width="2.23cm" svg:height="0.626cm" draw:z-index="2"><draw:object xlink:href="./Object 3" xlink:type="simple" xlink:show="embed" xlink:actuate="onLoad"/><draw:image xlink:href="./ObjectReplacements/Object 3" xlink:type="simple" xlink:show="embed" xlink:actuate="onLoad"/></draw:frame></text:span><text:span text:style-name="T13"><text:tab/><text:tab/><text:tab/><text:tab/><text:tab/><text:tab/>(3)</text:span></text:p>
      <text:p text:style-name="P35"><text:span text:style-name="T13"><text:tab/>Имея в целой части числа </text:span><text:span text:style-name="T22">m</text:span><text:span text:style-name="T13">, а в дробной – </text:span><text:span text:style-name="T22">s</text:span><text:span text:style-name="T13"> разрядов, можно записать всего </text:span><text:span text:style-name="T13"><draw:frame draw:style-name="fr5" draw:name="Объект4" text:anchor-type="as-char" svg:width="1.064cm" svg:height="0.533cm" draw:z-index="3"><draw:object xlink:href="./Object 4" xlink:type="simple" xlink:show="embed" xlink:actuate="onLoad"/><draw:image xlink:href="./ObjectReplacements/Object 4" xlink:type="simple" xlink:show="embed" xlink:actuate="onLoad"/></draw:frame></text:span><text:span text:style-name="T13"><text:s/>разных чисел.</text:span></text:p>
      <text:p text:style-name="P66"><text:span text:style-name="T13">В </text:span><text:span text:style-name="T18">двоичной</text:span><text:span text:style-name="T13"> системе счисления, основание которой Р=2 используется только две цифры 0 и 1. При этом единица каждого разряда равна двум единицам предыдущего разряда. Слева от разряда единиц расположены разряды двоек, затем четверок, восьмерок и. т. д. Чтобы записать </text:span><text:soft-page-break/><text:span text:style-name="T13">число в двоичной системе счисления, нужно представить его в виде суммы последовательных степеней числа 2, умноженных на 0 или 1:</text:span></text:p>
      <text:p text:style-name="P70"/>
      <text:p text:style-name="P3"><text:span text:style-name="T13">1841,25 = 1</text:span><text:span text:style-name="T13">۰2</text:span><text:span text:style-name="T53">10</text:span><text:span text:style-name="T15"> + </text:span><text:span text:style-name="T13">1</text:span><text:span text:style-name="T13">۰2</text:span><text:span text:style-name="T53">9</text:span><text:span text:style-name="T15"> + </text:span><text:span text:style-name="T13">1</text:span><text:span text:style-name="T13">۰2</text:span><text:span text:style-name="T53">8</text:span><text:span text:style-name="T15"> + 0</text:span><text:span text:style-name="T13">۰2</text:span><text:span text:style-name="T53">7</text:span><text:span text:style-name="T15"> + 0</text:span><text:span text:style-name="T13">۰2</text:span><text:span text:style-name="T53">6</text:span><text:span text:style-name="T15"> + </text:span><text:span text:style-name="T13">1</text:span><text:span text:style-name="T13">۰2</text:span><text:span text:style-name="T53">5</text:span><text:span text:style-name="T15"> +</text:span></text:p>
      <text:p text:style-name="P3"><text:span text:style-name="T13">+1</text:span><text:span text:style-name="T13">۰2</text:span><text:span text:style-name="T53">4</text:span><text:span text:style-name="T15"> + 0</text:span><text:span text:style-name="T13">۰2</text:span><text:span text:style-name="T53">3</text:span><text:span text:style-name="T15"> + 0</text:span><text:span text:style-name="T13">۰2</text:span><text:span text:style-name="T53">2</text:span><text:span text:style-name="T15"> + 0</text:span><text:span text:style-name="T13">۰2</text:span><text:span text:style-name="T53">1</text:span><text:span text:style-name="T15"> + </text:span><text:span text:style-name="T13">1</text:span><text:span text:style-name="T13">۰2</text:span><text:span text:style-name="T53">0</text:span><text:span text:style-name="T15"> + 0</text:span><text:span text:style-name="T13">۰2</text:span><text:span text:style-name="T53">-1</text:span><text:span text:style-name="T15"> +1</text:span><text:span text:style-name="T13">۰2</text:span><text:span text:style-name="T53">-2</text:span></text:p>
      <text:p text:style-name="P48"/>
      <text:p text:style-name="P35"><text:span text:style-name="T13"><text:tab/>Таким образом (1841,25)</text:span><text:span text:style-name="T43">10</text:span><text:span text:style-name="T13"> = (11100110001,01)</text:span><text:span text:style-name="T43">2</text:span><text:span text:style-name="T13">.</text:span></text:p>
      <text:p text:style-name="P35"><text:span text:style-name="T13"><text:tab/>При представлении чисел в двоичной системе счисления приходится оперировать огромным количеством нулей и единиц, что не всегда удобно при ручном счете или при вводе в ЭВМ, поэтому в вычислительной технике довольно широко применяются также и другие системы счисления, прежде всего восьмеричная и шестнадцатеричная.</text:span></text:p>
      <text:p text:style-name="P66"><text:span text:style-name="T13">В </text:span><text:span text:style-name="T18">восьмеричной </text:span><text:span text:style-name="T13">системе счисления, основание которой Р=8 используется восемь цифр 0, 1, 2, 3, 4, 5, 6, 7. При этом единица каждого разряда равна восьми единицам предыдущего разряда. Чтобы записать число в восьмеричной системе счисления, нужно представить его в виде суммы последовательных степеней числа 8, умноженных на цифры от 0 до 7:</text:span></text:p>
      <text:p text:style-name="P70"/>
      <text:p text:style-name="P71"><text:span text:style-name="T13">3468</text:span><text:span text:style-name="T43">8</text:span><text:span text:style-name="T13"> = 3</text:span><text:span text:style-name="T13">۰8</text:span><text:span text:style-name="T53">3</text:span><text:span text:style-name="T15"> + 4</text:span><text:span text:style-name="T13">۰8</text:span><text:span text:style-name="T53">2</text:span><text:span text:style-name="T15"> + 6</text:span><text:span text:style-name="T13">۰8</text:span><text:span text:style-name="T53">1</text:span><text:span text:style-name="T15"> + 1</text:span><text:span text:style-name="T13">۰8</text:span><text:span text:style-name="T53">0</text:span><text:span text:style-name="T15"> =</text:span><text:span text:style-name="T53"> </text:span><text:span text:style-name="T13">1841</text:span><text:span text:style-name="T43">10</text:span></text:p>
      <text:p text:style-name="P72"/>
      <text:p text:style-name="P35"><text:span text:style-name="T13"><text:tab/>Таким образом (1841)</text:span><text:span text:style-name="T43">10</text:span><text:span text:style-name="T13"> = (3468)</text:span><text:span text:style-name="T43">8</text:span><text:span text:style-name="T13">.</text:span></text:p>
      <text:p text:style-name="P66"><text:span text:style-name="T13">В </text:span><text:span text:style-name="T18">шестнадцатеричной </text:span><text:span text:style-name="T13">системе счисления, основание которой Р=16 используется шестнадцать знаков – цифры от 0до 9, а также буквы </text:span><text:span text:style-name="T22">A</text:span><text:span text:style-name="T13">, </text:span><text:span text:style-name="T22">B</text:span><text:span text:style-name="T13">, </text:span><text:span text:style-name="T22">C</text:span><text:span text:style-name="T13">, </text:span><text:span text:style-name="T22">D</text:span><text:span text:style-name="T13">, </text:span><text:span text:style-name="T22">E</text:span><text:span text:style-name="T13">, </text:span><text:span text:style-name="T22">F</text:span><text:span text:style-name="T13">. При этом единица каждого разряда равна шестнадцати единицам предыдущего разряда. Чтобы записать число в шестнадцатеричной системе счисления, нужно представить его в виде суммы последовательных степеней числа 16, умноженных на цифры от 0 до 9 и буквы от </text:span><text:span text:style-name="T22">A</text:span><text:span text:style-name="T13"> до </text:span><text:span text:style-name="T22">F</text:span><text:span text:style-name="T13">:</text:span></text:p>
      <text:p text:style-name="P71"><text:span text:style-name="T13">(262</text:span><text:span text:style-name="T22">F</text:span><text:span text:style-name="T13">)</text:span><text:span text:style-name="T43">16</text:span><text:span text:style-name="T13"> = 2</text:span><text:span text:style-name="T13">۰</text:span><text:span text:style-name="T13">16</text:span><text:span text:style-name="T53">3</text:span><text:span text:style-name="T15"> + 6</text:span><text:span text:style-name="T13">۰</text:span><text:span text:style-name="T13">16</text:span><text:span text:style-name="T53">2</text:span><text:span text:style-name="T15"> + 2</text:span><text:span text:style-name="T13">۰</text:span><text:span text:style-name="T13">16</text:span><text:span text:style-name="T53">1</text:span><text:span text:style-name="T15"> + </text:span><text:span text:style-name="T23">F</text:span><text:span text:style-name="T13">۰</text:span><text:span text:style-name="T13">16</text:span><text:span text:style-name="T53">0</text:span><text:span text:style-name="T15"> = </text:span><text:span text:style-name="T13">9775</text:span><text:span text:style-name="T43">10</text:span></text:p>
      <text:p text:style-name="P49"><text:tab/></text:p>
      <text:p text:style-name="P66"><text:span text:style-name="T13">Таким образом (9775)</text:span><text:span text:style-name="T43">10</text:span><text:span text:style-name="T13"> = (262</text:span><text:span text:style-name="T22">F</text:span><text:span text:style-name="T13">)</text:span><text:span text:style-name="T43">16</text:span><text:span text:style-name="T13">.</text:span></text:p>
      <text:p text:style-name="P35"><text:span text:style-name="T13"><text:tab/>Представление чисел в шестнадцатеричной системе счисления оказывается гораздо компактнее, поскольку каждая группа из четырех двоичных цифр заменяется одним символом.</text:span></text:p>
      <text:p text:style-name="P35"><text:span text:style-name="T18"><text:tab/>Перевод чисел из одной системы счисления в другую.</text:span></text:p>
      <text:p text:style-name="P35"><text:span text:style-name="T13"><text:tab/>Перевод целых чисел из десятичной системы в двоичную можно осуществить при помощи многократного деления на 2.</text:span></text:p>
      <text:p text:style-name="P35"><text:span text:style-name="T13"><text:tab/>Рассмотрим следующий пример. Для записи числа (95)</text:span><text:span text:style-name="T43">10</text:span><text:span text:style-name="T13"> в двоичной системе необходимо найти такие цифры </text:span><text:span text:style-name="T13"><draw:frame draw:style-name="fr5" draw:name="Объект5" text:anchor-type="as-char" svg:width="5.117cm" svg:height="0.563cm" draw:z-index="4"><draw:object xlink:href="./Object 5" xlink:type="simple" xlink:show="embed" xlink:actuate="onLoad"/><draw:image xlink:href="./ObjectReplacements/Object 5" xlink:type="simple" xlink:show="embed" xlink:actuate="onLoad"/></draw:frame></text:span><text:span text:style-name="T13"><text:s/>(см. выражение (1)), равные 0 или 1, чтобы</text:span></text:p>
      <text:p text:style-name="P1"><text:span text:style-name="T13"><draw:frame draw:style-name="fr5" draw:name="Объект6" text:anchor-type="as-char" svg:width="9.178cm" svg:height="0.626cm" draw:z-index="5"><draw:object xlink:href="./Object 6" xlink:type="simple" xlink:show="embed" xlink:actuate="onLoad"/><draw:image xlink:href="./ObjectReplacements/Object 6" xlink:type="simple" xlink:show="embed" xlink:actuate="onLoad"/></draw:frame></text:span><text:span text:style-name="T13"><text:tab/>(4)</text:span></text:p>
      <text:p text:style-name="P66"><text:span text:style-name="T13">Разделим правую и левую части равенства на 2. При этом в частном от деления левой части на 2 получим </text:span><text:span text:style-name="T13"><draw:frame draw:style-name="fr5" draw:name="Объект7" text:anchor-type="as-char" svg:width="7.618cm" svg:height="0.626cm" draw:z-index="6"><draw:object xlink:href="./Object 7" xlink:type="simple" xlink:show="embed" xlink:actuate="onLoad"/><draw:image xlink:href="./ObjectReplacements/Object 7" xlink:type="simple" xlink:show="embed" xlink:actuate="onLoad"/></draw:frame></text:span><text:span text:style-name="T13"><text:s/>а в остатке число </text:span><text:span text:style-name="T13"><draw:frame draw:style-name="fr5" draw:name="Объект8" text:anchor-type="as-char" svg:width="0.616cm" svg:height="0.563cm" draw:z-index="7"><draw:object xlink:href="./Object 8" xlink:type="simple" xlink:show="embed" xlink:actuate="onLoad"/><draw:image xlink:href="./ObjectReplacements/Object 8" xlink:type="simple" xlink:show="embed" xlink:actuate="onLoad"/></draw:frame></text:span><text:span text:style-name="T13">. Получившееся частное и остаток равняются частному и остатку от деления правой части равенства (4) на 2, поэтому</text:span></text:p>
      <text:p text:style-name="P66"><text:span text:style-name="T13"><draw:frame draw:style-name="fr5" draw:name="Объект9" text:anchor-type="as-char" svg:width="0.616cm" svg:height="0.563cm" draw:z-index="8"><draw:object xlink:href="./Object 9" xlink:type="simple" xlink:show="embed" xlink:actuate="onLoad"/><draw:image xlink:href="./ObjectReplacements/Object 9" xlink:type="simple" xlink:show="embed" xlink:actuate="onLoad"/></draw:frame></text:span><text:span text:style-name="T13">=1</text:span></text:p>
      <text:p text:style-name="P67"><draw:frame draw:style-name="fr5" draw:name="Объект10" text:anchor-type="as-char" svg:width="8.416cm" svg:height="0.626cm" draw:z-index="9"><draw:object xlink:href="./Object 10" xlink:type="simple" xlink:show="embed" xlink:actuate="onLoad"/><draw:image xlink:href="./ObjectReplacements/Object 10" xlink:type="simple" xlink:show="embed" xlink:actuate="onLoad"/></draw:frame></text:p>
      <text:p text:style-name="P67">Разделим теперь опять обе части на 2, в результате будем иметь:</text:p>
      <text:p text:style-name="P66"><text:span text:style-name="T13"><draw:frame draw:style-name="fr5" draw:name="Объект11" text:anchor-type="as-char" svg:width="0.609cm" svg:height="0.563cm" draw:z-index="10"><draw:object xlink:href="./Object 11" xlink:type="simple" xlink:show="embed" xlink:actuate="onLoad"/><draw:image xlink:href="./ObjectReplacements/Object 11" xlink:type="simple" xlink:show="embed" xlink:actuate="onLoad"/></draw:frame></text:span><text:span text:style-name="T13">=1</text:span></text:p>
      <text:p text:style-name="P67"><draw:frame draw:style-name="fr5" draw:name="Объект12" text:anchor-type="as-char" svg:width="8.4cm" svg:height="0.626cm" draw:z-index="11"><draw:object xlink:href="./Object 12" xlink:type="simple" xlink:show="embed" xlink:actuate="onLoad"/><draw:image xlink:href="./ObjectReplacements/Object 12" xlink:type="simple" xlink:show="embed" xlink:actuate="onLoad"/></draw:frame></text:p>
      <text:p text:style-name="P66"><text:span text:style-name="T13">Аналогичным образом найдем значения остальных цифр </text:span><text:span text:style-name="T13"><draw:frame draw:style-name="fr5" draw:name="Объект13" text:anchor-type="as-char" svg:width="0.554cm" svg:height="0.563cm" draw:z-index="12"><draw:object xlink:href="./Object 13" xlink:type="simple" xlink:show="embed" xlink:actuate="onLoad"/><draw:image xlink:href="./ObjectReplacements/Object 13" xlink:type="simple" xlink:show="embed" xlink:actuate="onLoad"/></draw:frame></text:span><text:span text:style-name="T13">.</text:span></text:p>
      <text:p text:style-name="P66"><text:span text:style-name="T13">Таким образом, в результате получим: </text:span><text:span text:style-name="T13"><draw:frame draw:style-name="fr5" draw:name="Объект14" text:anchor-type="as-char" svg:width="7.982cm" svg:height="0.563cm" draw:z-index="13"><draw:object xlink:href="./Object 14" xlink:type="simple" xlink:show="embed" xlink:actuate="onLoad"/><draw:image xlink:href="./ObjectReplacements/Object 14" xlink:type="simple" xlink:show="embed" xlink:actuate="onLoad"/></draw:frame></text:span><text:span text:style-name="T13">.</text:span></text:p>
      <text:p text:style-name="P67">Следовательно:</text:p>
      <text:p text:style-name="P35"><text:span text:style-name="T13"><draw:frame draw:style-name="fr5" draw:name="Объект15" text:anchor-type="as-char" svg:width="8.848cm" svg:height="0.626cm" draw:z-index="14"><draw:object xlink:href="./Object 15" xlink:type="simple" xlink:show="embed" xlink:actuate="onLoad"/><draw:image xlink:href="./ObjectReplacements/Object 15" xlink:type="simple" xlink:show="embed" xlink:actuate="onLoad"/></draw:frame></text:span><text:span text:style-name="T13"><text:s/>т.е. (95)</text:span><text:span text:style-name="T43">10</text:span><text:span text:style-name="T13"> = (1011111)</text:span><text:span text:style-name="T43">2</text:span><text:span text:style-name="T13">.</text:span></text:p>
      <text:p text:style-name="P66"><text:span text:style-name="T13">Таким образом, нахождение двоичных цифр числа сводится к последовательному делению соответствующих частных на 2 и нахождению остатков от деления. Чтобы не выписывать каждый раз новые равенства, удобно пользоваться такой записью:</text:span></text:p>
      <text:p text:style-name="P67"><draw:line text:anchor-type="char" draw:z-index="177" draw:style-name="gr9" draw:text-style-name="P168" svg:x1="2.588cm" svg:y1="0.911cm" svg:x2="2.597cm" svg:y2="0.482cm"><text:p/></draw:line><draw:line text:anchor-type="char" draw:z-index="175" draw:style-name="gr9" draw:text-style-name="P168" svg:x1="1.815cm" svg:y1="0.456cm" svg:x2="1.819cm" svg:y2="0.101cm"><text:p/></draw:line><draw:line text:anchor-type="char" draw:z-index="174" draw:style-name="gr9" draw:text-style-name="P168" svg:x1="1.817cm" svg:y1="0.471cm" svg:x2="2.59cm" svg:y2="0.476cm"><text:p/></draw:line><draw:line text:anchor-type="char" draw:z-index="173" draw:style-name="gr9" draw:text-style-name="P168" svg:x1="1.062cm" svg:y1="0.485cm" svg:x2="1.282cm" svg:y2="0.485cm"><text:p/></draw:line>95 <text:s text:c="2"/>2</text:p>
      <text:p text:style-name="P67"><draw:line text:anchor-type="char" draw:z-index="182" draw:style-name="gr9" draw:text-style-name="P168" svg:x1="3.418cm" svg:y1="0.942cm" svg:x2="3.427cm" svg:y2="0.434cm"><text:p/></draw:line><draw:line text:anchor-type="char" draw:z-index="178" draw:style-name="gr9" draw:text-style-name="P168" svg:x1="2.584cm" svg:y1="0.445cm" svg:x2="3.425cm" svg:y2="0.445cm"><text:p/></draw:line><draw:line text:anchor-type="char" draw:z-index="179" draw:style-name="gr9" draw:text-style-name="P168" svg:x1="1.824cm" svg:y1="0.448cm" svg:x2="2.044cm" svg:y2="0.448cm"><text:p/></draw:line><draw:line text:anchor-type="char" draw:z-index="176" draw:style-name="gr9" draw:text-style-name="P168" svg:x1="1.053cm" svg:y1="0.448cm" svg:x2="1.73cm" svg:y2="0.448cm"><text:p/></draw:line>94 <text:s text:c="3"/>47 <text:s text:c="2"/>2 <text:s text:c="7"/><text:tab/><text:tab/><text:tab/></text:p>
      <text:p text:style-name="P66"><draw:line text:anchor-type="char" draw:z-index="187" draw:style-name="gr9" draw:text-style-name="P168" svg:x1="4.276cm" svg:y1="0.927cm" svg:x2="4.28cm" svg:y2="0.445cm"><text:p/></draw:line><draw:line text:anchor-type="char" draw:z-index="183" draw:style-name="gr9" draw:text-style-name="P168" svg:x1="3.415cm" svg:y1="0.444cm" svg:x2="4.293cm" svg:y2="0.439cm"><text:p/></draw:line><draw:line text:anchor-type="char" draw:z-index="181" draw:style-name="gr9" draw:text-style-name="P168" svg:x1="2.655cm" svg:y1="0.459cm" svg:x2="2.875cm" svg:y2="0.459cm"><text:p/></draw:line><draw:line text:anchor-type="char" draw:z-index="180" draw:style-name="gr9" draw:text-style-name="P168" svg:x1="1.894cm" svg:y1="0.459cm" svg:x2="2.571cm" svg:y2="0.459cm"><text:p/></draw:line><text:span text:style-name="T13"><text:s text:c="2"/></text:span><text:span text:style-name="T18">1 <text:s text:c="3"/></text:span><text:span text:style-name="T13">46 <text:s text:c="3"/>23 <text:s text:c="2"/>2 <text:s text:c="11"/></text:span></text:p>
      <text:p text:style-name="P66"><draw:line text:anchor-type="char" draw:z-index="193" draw:style-name="gr9" draw:text-style-name="P168" svg:x1="5.059cm" svg:y1="0.911cm" svg:x2="5.063cm" svg:y2="0.429cm"><text:p/></draw:line><draw:line text:anchor-type="char" draw:z-index="188" draw:style-name="gr9" draw:text-style-name="P168" svg:x1="4.272cm" svg:y1="0.429cm" svg:x2="5.045cm" svg:y2="0.434cm"><text:p/></draw:line><draw:line text:anchor-type="char" draw:z-index="185" draw:style-name="gr9" draw:text-style-name="P168" svg:x1="3.507cm" svg:y1="0.443cm" svg:x2="3.727cm" svg:y2="0.443cm"><text:p/></draw:line><draw:line text:anchor-type="char" draw:z-index="184" draw:style-name="gr9" draw:text-style-name="P168" svg:x1="2.715cm" svg:y1="0.443cm" svg:x2="3.392cm" svg:y2="0.443cm"><text:p/></draw:line><text:soft-page-break/><text:span text:style-name="T13"><text:s text:c="10"/></text:span><text:span text:style-name="T18">1 <text:s text:c="3"/></text:span><text:span text:style-name="T13">22 <text:s text:c="3"/>11 <text:s text:c="2"/>2</text:span></text:p>
      <text:p text:style-name="P66"><draw:line text:anchor-type="char" draw:z-index="195" draw:style-name="gr9" draw:text-style-name="P168" svg:x1="5.831cm" svg:y1="0.953cm" svg:x2="5.835cm" svg:y2="0.471cm"><text:p/></draw:line><draw:line text:anchor-type="char" draw:z-index="194" draw:style-name="gr9" draw:text-style-name="P168" svg:x1="5.061cm" svg:y1="0.45cm" svg:x2="5.834cm" svg:y2="0.455cm"><text:p/></draw:line><draw:line text:anchor-type="char" draw:z-index="189" draw:style-name="gr9" draw:text-style-name="P168" svg:x1="4.353cm" svg:y1="0.459cm" svg:x2="4.573cm" svg:y2="0.459cm"><text:p/></draw:line><draw:line text:anchor-type="char" draw:z-index="186" draw:style-name="gr9" draw:text-style-name="P168" svg:x1="3.561cm" svg:y1="0.459cm" svg:x2="4.238cm" svg:y2="0.459cm"><text:p/></draw:line><text:span text:style-name="T13"><text:s text:c="18"/></text:span><text:span text:style-name="T18">1</text:span><text:span text:style-name="T13"> <text:s text:c="3"/>10 <text:s text:c="3"/>5 <text:s text:c="3"/>2</text:span></text:p>
      <text:p text:style-name="P66"><draw:line text:anchor-type="char" draw:z-index="196" draw:style-name="gr9" draw:text-style-name="P168" svg:x1="6.615cm" svg:y1="0.964cm" svg:x2="6.619cm" svg:y2="0.482cm"><text:p/></draw:line><draw:line text:anchor-type="char" draw:z-index="197" draw:style-name="gr9" draw:text-style-name="P168" svg:x1="5.833cm" svg:y1="0.471cm" svg:x2="6.606cm" svg:y2="0.476cm"><text:p/></draw:line><draw:line text:anchor-type="char" draw:z-index="191" draw:style-name="gr9" draw:text-style-name="P168" svg:x1="5.02cm" svg:y1="0.459cm" svg:x2="5.24cm" svg:y2="0.459cm"><text:p/></draw:line><draw:line text:anchor-type="char" draw:z-index="190" draw:style-name="gr9" draw:text-style-name="P168" svg:x1="4.27cm" svg:y1="0.464cm" svg:x2="4.947cm" svg:y2="0.464cm"><text:p/></draw:line><text:span text:style-name="T13"><text:s text:c="26"/></text:span><text:span text:style-name="T18">1</text:span><text:span text:style-name="T13"> <text:s text:c="3"/>4 <text:s text:c="3"/>2 <text:s text:c="4"/>2</text:span></text:p>
      <text:p text:style-name="P66"><draw:line text:anchor-type="char" draw:z-index="192" draw:style-name="gr9" draw:text-style-name="P168" svg:x1="4.831cm" svg:y1="0.459cm" svg:x2="5.508cm" svg:y2="0.459cm"><text:p/></draw:line><text:span text:style-name="T13"><text:s text:c="32"/></text:span><text:span text:style-name="T18">1</text:span><text:span text:style-name="T13"> <text:s text:c="3"/>2 <text:s text:c="3"/></text:span><text:span text:style-name="T18">1</text:span><text:span text:style-name="T13"> <text:s text:c="5"/>2</text:span></text:p>
      <text:p text:style-name="P66"><draw:line text:anchor-type="char" draw:z-index="198" draw:style-name="gr9" draw:text-style-name="P168" svg:x1="6.616cm" svg:y1="0cm" svg:x2="7.389cm" svg:y2="0.005cm"><text:p/></draw:line><text:span text:style-name="T13"><text:s text:c="38"/></text:span><text:span text:style-name="T18">0</text:span></text:p>
      <text:p text:style-name="P66"><text:span text:style-name="T13">Выделенные полужирным шрифтом цифры есть остатки, которые и являются цифрами при записи числа 95 в двоичной системе счисления. Сначала получается цифра разряда единиц, потом цифра разряда двоек и так далее, т.е. цифры остатков выписываются в обратном порядке.</text:span></text:p>
      <text:p text:style-name="P67">Можно пользоваться более простой формой записи:</text:p>
      <text:p text:style-name="P24"><draw:frame draw:style-name="fr5" draw:name="Объект16" text:anchor-type="as-char" svg:width="3.448cm" svg:height="0.998cm" draw:z-index="15"><draw:object xlink:href="./Object 16" xlink:type="simple" xlink:show="embed" xlink:actuate="onLoad"/><draw:image xlink:href="./ObjectReplacements/Object 16" xlink:type="simple" xlink:show="embed" xlink:actuate="onLoad"/></draw:frame></text:p>
      <text:p text:style-name="P67">Над чертой записывают заданное число и получающиеся частные, под чертой – остатки от деления соответствующих частных на 2.</text:p>
      <text:p text:style-name="P66"><text:span text:style-name="T13">В двоичной системе счисления могут быть представлены не только целые, но и дробные числа. Для перевода дробного числа из десятичной системы счисления в двоичную нужно отдельно перевести целую (как показано выше) и дробную части числа. Дробная часть десятичного числа в двоичной системе представляется как сумма отрицательных степеней числа 2, умноженных на 1 или 0.</text:span></text:p>
      <text:p text:style-name="P66"><text:span text:style-name="T13">Рассмотрим, как осуществляется перевод дробной части в двоичную систему счисления. Пусть, например, в двоичной системе счисления требуется записать число (0,6875)</text:span><text:span text:style-name="T43">10</text:span><text:span text:style-name="T13">. Для этого нужно найти такие цифры </text:span><text:span text:style-name="T13"><draw:frame draw:style-name="fr5" draw:name="Объект17" text:anchor-type="as-char" svg:width="2.963cm" svg:height="0.563cm" draw:z-index="16"><draw:object xlink:href="./Object 17" xlink:type="simple" xlink:show="embed" xlink:actuate="onLoad"/><draw:image xlink:href="./ObjectReplacements/Object 17" xlink:type="simple" xlink:show="embed" xlink:actuate="onLoad"/></draw:frame></text:span><text:span text:style-name="T13"><text:s/>равные 0 или 1, чтобы</text:span></text:p>
      <text:p text:style-name="P68"><draw:frame draw:style-name="fr5" draw:name="Объект18" text:anchor-type="as-char" svg:width="6.959cm" svg:height="0.626cm" draw:z-index="17"><draw:object xlink:href="./Object 18" xlink:type="simple" xlink:show="embed" xlink:actuate="onLoad"/><draw:image xlink:href="./ObjectReplacements/Object 18" xlink:type="simple" xlink:show="embed" xlink:actuate="onLoad"/></draw:frame></text:p>
      <text:p text:style-name="P15"><text:tab/>Умножим обе части этого выражения на 2:</text:p>
      <text:p text:style-name="P24"><draw:frame draw:style-name="fr5" draw:name="Объект19" text:anchor-type="as-char" svg:width="6.572cm" svg:height="0.626cm" draw:z-index="18"><draw:object xlink:href="./Object 19" xlink:type="simple" xlink:show="embed" xlink:actuate="onLoad"/><draw:image xlink:href="./ObjectReplacements/Object 19" xlink:type="simple" xlink:show="embed" xlink:actuate="onLoad"/></draw:frame></text:p>
      <text:p text:style-name="P35"><text:span text:style-name="T13"><text:tab/>В левой части этого равенства цифра </text:span><text:span text:style-name="T13"><draw:frame draw:style-name="fr5" draw:name="Объект20" text:anchor-type="as-char" svg:width="0.824cm" svg:height="0.563cm" draw:z-index="19"><draw:object xlink:href="./Object 20" xlink:type="simple" xlink:show="embed" xlink:actuate="onLoad"/><draw:image xlink:href="./ObjectReplacements/Object 20" xlink:type="simple" xlink:show="embed" xlink:actuate="onLoad"/></draw:frame></text:span><text:span text:style-name="T13"><text:s/>есть целая часть числа в правой части (т.е. 1), а сумма остальных слагаемых составляют дробную часть, поэтому </text:span><text:span text:style-name="T13"><draw:frame draw:style-name="fr5" draw:name="Объект21" text:anchor-type="as-char" svg:width="1.386cm" svg:height="0.563cm" draw:z-index="20"><draw:object xlink:href="./Object 21" xlink:type="simple" xlink:show="embed" xlink:actuate="onLoad"/><draw:image xlink:href="./ObjectReplacements/Object 21" xlink:type="simple" xlink:show="embed" xlink:actuate="onLoad"/></draw:frame></text:span><text:span text:style-name="T13">, тогда</text:span></text:p>
      <text:p text:style-name="P24"><draw:frame draw:style-name="fr5" draw:name="Объект22" text:anchor-type="as-char" svg:width="5.713cm" svg:height="0.626cm" draw:z-index="21"><draw:object xlink:href="./Object 22" xlink:type="simple" xlink:show="embed" xlink:actuate="onLoad"/><draw:image xlink:href="./ObjectReplacements/Object 22" xlink:type="simple" xlink:show="embed" xlink:actuate="onLoad"/></draw:frame></text:p>
      <text:p text:style-name="P35"><text:span text:style-name="T13"><text:tab/>Опять умножим обе части на 2:</text:span></text:p>
      <text:p text:style-name="P24"><draw:frame draw:style-name="fr5" draw:name="Объект23" text:anchor-type="as-char" svg:width="6.167cm" svg:height="0.626cm" draw:z-index="22"><draw:object xlink:href="./Object 23" xlink:type="simple" xlink:show="embed" xlink:actuate="onLoad"/><draw:image xlink:href="./ObjectReplacements/Object 23" xlink:type="simple" xlink:show="embed" xlink:actuate="onLoad"/></draw:frame></text:p>
      <text:p text:style-name="P35"><text:span text:style-name="T13"><text:tab/>Отсюда </text:span><text:span text:style-name="T13"><draw:frame draw:style-name="fr5" draw:name="Объект24" text:anchor-type="as-char" svg:width="1.399cm" svg:height="0.563cm" draw:z-index="23"><draw:object xlink:href="./Object 24" xlink:type="simple" xlink:show="embed" xlink:actuate="onLoad"/><draw:image xlink:href="./ObjectReplacements/Object 24" xlink:type="simple" xlink:show="embed" xlink:actuate="onLoad"/></draw:frame></text:span><text:span text:style-name="T13">, а остальные слагаемые равны 0,75.</text:span></text:p>
      <text:p text:style-name="P15"><text:tab/>Снова повторим операцию умножения:</text:p>
      <text:p text:style-name="P24"><draw:frame draw:style-name="fr5" draw:name="Объект25" text:anchor-type="as-char" svg:width="5.964cm" svg:height="0.626cm" draw:z-index="24"><draw:object xlink:href="./Object 25" xlink:type="simple" xlink:show="embed" xlink:actuate="onLoad"/><draw:image xlink:href="./ObjectReplacements/Object 25" xlink:type="simple" xlink:show="embed" xlink:actuate="onLoad"/></draw:frame></text:p>
      <text:p text:style-name="P35"><text:span text:style-name="T13"><text:tab/>Следовательно </text:span><text:span text:style-name="T13"><draw:frame draw:style-name="fr5" draw:name="Объект26" text:anchor-type="as-char" svg:width="1.39cm" svg:height="0.563cm" draw:z-index="25"><draw:object xlink:href="./Object 26" xlink:type="simple" xlink:show="embed" xlink:actuate="onLoad"/><draw:image xlink:href="./ObjectReplacements/Object 26" xlink:type="simple" xlink:show="embed" xlink:actuate="onLoad"/></draw:frame></text:span><text:span text:style-name="T13">, а сумма остальных слагаемых 0,5.</text:span></text:p>
      <text:p text:style-name="P35"><text:span text:style-name="T13"><text:tab/>Т.е. </text:span><text:span text:style-name="T13"><draw:frame draw:style-name="fr5" draw:name="Объект27" text:anchor-type="as-char" svg:width="5.099cm" svg:height="0.626cm" draw:z-index="26"><draw:object xlink:href="./Object 27" xlink:type="simple" xlink:show="embed" xlink:actuate="onLoad"/><draw:image xlink:href="./ObjectReplacements/Object 27" xlink:type="simple" xlink:show="embed" xlink:actuate="onLoad"/></draw:frame></text:span><text:span text:style-name="T13">, после умножения этого равенства на 2 получим </text:span><text:span text:style-name="T13"><draw:frame draw:style-name="fr5" draw:name="Объект28" text:anchor-type="as-char" svg:width="1.404cm" svg:height="0.563cm" draw:z-index="27"><draw:object xlink:href="./Object 28" xlink:type="simple" xlink:show="embed" xlink:actuate="onLoad"/><draw:image xlink:href="./ObjectReplacements/Object 28" xlink:type="simple" xlink:show="embed" xlink:actuate="onLoad"/></draw:frame></text:span><text:span text:style-name="T13">. Поскольку дробная часть равна 0 (результат умножения 0,5 на 2 можно записать как 1,000…000), то и все остальные цифры </text:span><text:span text:style-name="T13"><draw:frame draw:style-name="fr5" draw:name="Объект29" text:anchor-type="as-char" svg:width="0.811cm" svg:height="0.563cm" draw:z-index="28"><draw:object xlink:href="./Object 29" xlink:type="simple" xlink:show="embed" xlink:actuate="onLoad"/><draw:image xlink:href="./ObjectReplacements/Object 29" xlink:type="simple" xlink:show="embed" xlink:actuate="onLoad"/></draw:frame></text:span><text:span text:style-name="T13"><text:s/>равны 0. </text:span></text:p>
      <text:p text:style-name="P35"><text:span text:style-name="T13"><text:tab/>Таким образом, (0,6875)</text:span><text:span text:style-name="T43">10</text:span><text:span text:style-name="T13"> = (0,1011)</text:span><text:span text:style-name="T43">2</text:span><text:span text:style-name="T13">. <text:tab/>Приведенные вычисления удобнее записать в следующем виде:</text:span></text:p>
      <text:p text:style-name="P15">0,6875</text:p>
      <text:p text:style-name="P15">х <text:s text:c="6"/>2</text:p>
      <text:p text:style-name="P35"><draw:line text:anchor-type="char" draw:z-index="199" draw:style-name="gr9" draw:text-style-name="P168" svg:x1="0.005cm" svg:y1="0.011cm" svg:x2="1.307cm" svg:y2="0.009cm"><text:p/></draw:line><text:span text:style-name="T18">1</text:span><text:span text:style-name="T13">,375</text:span></text:p>
      <text:p text:style-name="P15">0,375</text:p>
      <text:p text:style-name="P15">х <text:s text:c="4"/>2</text:p>
      <text:p text:style-name="P35"><draw:line text:anchor-type="char" draw:z-index="200" draw:style-name="gr9" draw:text-style-name="P168" svg:x1="-0.002cm" svg:y1="0.016cm" svg:x2="1.3cm" svg:y2="0.014cm"><text:p/></draw:line><text:span text:style-name="T18">0</text:span><text:span text:style-name="T13">,750</text:span></text:p>
      <text:p text:style-name="P15">х <text:s text:c="4"/>2</text:p>
      <text:p text:style-name="P35"><draw:line text:anchor-type="char" draw:z-index="201" draw:style-name="gr9" draw:text-style-name="P168" svg:x1="-0.002cm" svg:y1="-0.005cm" svg:x2="1.3cm" svg:y2="-0.007cm"><text:p/></draw:line><text:span text:style-name="T18">1</text:span><text:span text:style-name="T13">,50</text:span></text:p>
      <text:p text:style-name="P15">0,50</text:p>
      <text:p text:style-name="P15"><draw:line text:anchor-type="char" draw:z-index="202" draw:style-name="gr9" draw:text-style-name="P168" svg:x1="0.011cm" svg:y1="0.476cm" svg:x2="1.313cm" svg:y2="0.474cm"><text:p/></draw:line>х <text:s text:c="2"/>2</text:p>
      <text:p text:style-name="P35"><text:span text:style-name="T18">1</text:span><text:span text:style-name="T13">,0</text:span></text:p>
      <text:p text:style-name="P35"><text:soft-page-break/><text:span text:style-name="T13"><text:tab/>Цифры, выделены полужирным шрифтом, и являются искомыми двоичными цифрами, при этом в отличие от записи целой части, первой получается цифра, стоящая сразу после запятой.</text:span></text:p>
      <text:p text:style-name="P35"><text:span text:style-name="T13"><text:tab/>Следует заметить, что не всегда дробное число, представленное конечным числом разрядов дробной части в одной системе счисления, можно записать конечным числом разрядов дробной части в другой системе счисления. Этим объясняется наличие погрешности при обработке информации с помощью вычислительных устройств, основанных на двоичной системе счисления.<text:tab/><text:tab/></text:span></text:p>
      <text:p text:style-name="P66"><text:span text:style-name="T13">Рассмотренные выше способы перевода из десятичной системы счисления в двоичную применимы, в общем случае, для перевода чисел из десятичной системы счисления в систему счисления с произвольным основанием </text:span><text:span text:style-name="T22">P</text:span><text:span text:style-name="T13">. Для этого деление и умножение целой и дробной частей исходного числа производят на основание </text:span><text:span text:style-name="T22">P</text:span><text:span text:style-name="T13">. Остатки от деления и последнее частное, которые при этом получаются, и являются искомыми цифрами числа в системе счисления с основанием </text:span><text:span text:style-name="T22">P</text:span><text:span text:style-name="T13">.</text:span></text:p>
      <text:p text:style-name="P66"><text:span text:style-name="T13">Очень простые правила действуют для перевода чисел из системы счисления </text:span><text:span text:style-name="T22">P</text:span><text:span text:style-name="T43">1</text:span><text:span text:style-name="T13"> в систему счисления </text:span><text:span text:style-name="T22">P</text:span><text:span text:style-name="T43">2</text:span><text:span text:style-name="T13">, где </text:span><text:span text:style-name="T22">P</text:span><text:span text:style-name="T43">1</text:span><text:span text:style-name="T13"> и </text:span><text:span text:style-name="T22">P</text:span><text:span text:style-name="T43">2</text:span><text:span text:style-name="T13"> являются степенями числа 2.</text:span></text:p>
      <text:p text:style-name="P35"><text:span text:style-name="T13"><text:tab/>Рассмотрим для примера перевод числа </text:span><text:span text:style-name="T18">из восьмеричной</text:span><text:span text:style-name="T13"> системы счисления </text:span><text:span text:style-name="T18">в двоичную</text:span><text:span text:style-name="T13"> и наоборот. Для этого следует каждую восьмеричную цифру заменить тройкой двоичных цифр, в соответствие с таблицей 1.1</text:span></text:p>
      <text:p text:style-name="P35"><text:span text:style-name="T13"><text:tab/>При переводе из </text:span><text:span text:style-name="T18">двоичной</text:span><text:span text:style-name="T13"> системы счисления в </text:span><text:span text:style-name="T18">восьмеричную</text:span><text:span text:style-name="T13"> разбивают двоичное число справа налево на группы из трех двоичных цифр, называемые триадами. Сначала выделяют крайнюю правую триаду (последние три цифры двоичной записи перед запятой), затем следующую (три цифры слева от крайней триады) и т.д. Если в последней триаде остается менее трех цифр, то вместо недостающих цифр слева записываются нули. Заменив каждую триаду соответствующей восьмеричной цифрой, получают число, записанное в восьмеричной системе счисления.</text:span></text:p>
      <text:p text:style-name="P15"/>
      <text:p text:style-name="P74">Таблица 1.1. Перевод чисел 8-2.</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4">№ п/п</text:p>
          </table:table-cell>
          <table:table-cell table:style-name="Таблица1.A1" office:value-type="string">
            <text:p text:style-name="P3"><text:span text:style-name="T13">Число в восьмеричной системе</text:span></text:p>
          </table:table-cell>
          <table:table-cell table:style-name="Таблица1.C1" office:value-type="string">
            <text:p text:style-name="P24">Число в двоичной системе</text:p>
            <text:p text:style-name="P24">(триада)</text:p>
          </table:table-cell>
        </table:table-row>
        <table:table-row table:style-name="Таблица1.1">
          <table:table-cell table:style-name="Таблица1.A1" office:value-type="string">
            <text:p text:style-name="P24">1</text:p>
          </table:table-cell>
          <table:table-cell table:style-name="Таблица1.A1" office:value-type="string">
            <text:p text:style-name="P24">0</text:p>
          </table:table-cell>
          <table:table-cell table:style-name="Таблица1.C1" office:value-type="string">
            <text:p text:style-name="P24">000</text:p>
          </table:table-cell>
        </table:table-row>
        <table:table-row table:style-name="Таблица1.1">
          <table:table-cell table:style-name="Таблица1.A1" office:value-type="string">
            <text:p text:style-name="P24">2</text:p>
          </table:table-cell>
          <table:table-cell table:style-name="Таблица1.A1" office:value-type="string">
            <text:p text:style-name="P24">1</text:p>
          </table:table-cell>
          <table:table-cell table:style-name="Таблица1.C1" office:value-type="string">
            <text:p text:style-name="P24">001</text:p>
          </table:table-cell>
        </table:table-row>
        <table:table-row table:style-name="Таблица1.1">
          <table:table-cell table:style-name="Таблица1.A1" office:value-type="string">
            <text:p text:style-name="P24">3</text:p>
          </table:table-cell>
          <table:table-cell table:style-name="Таблица1.A1" office:value-type="string">
            <text:p text:style-name="P24">2</text:p>
          </table:table-cell>
          <table:table-cell table:style-name="Таблица1.C1" office:value-type="string">
            <text:p text:style-name="P24">010</text:p>
          </table:table-cell>
        </table:table-row>
        <table:table-row table:style-name="Таблица1.1">
          <table:table-cell table:style-name="Таблица1.A1" office:value-type="string">
            <text:p text:style-name="P24">4</text:p>
          </table:table-cell>
          <table:table-cell table:style-name="Таблица1.A1" office:value-type="string">
            <text:p text:style-name="P24">3</text:p>
          </table:table-cell>
          <table:table-cell table:style-name="Таблица1.C1" office:value-type="string">
            <text:p text:style-name="P24">011</text:p>
          </table:table-cell>
        </table:table-row>
        <table:table-row table:style-name="Таблица1.1">
          <table:table-cell table:style-name="Таблица1.A1" office:value-type="string">
            <text:p text:style-name="P24">5</text:p>
          </table:table-cell>
          <table:table-cell table:style-name="Таблица1.A1" office:value-type="string">
            <text:p text:style-name="P24">4</text:p>
          </table:table-cell>
          <table:table-cell table:style-name="Таблица1.C1" office:value-type="string">
            <text:p text:style-name="P24">100</text:p>
          </table:table-cell>
        </table:table-row>
        <table:table-row table:style-name="Таблица1.1">
          <table:table-cell table:style-name="Таблица1.A1" office:value-type="string">
            <text:p text:style-name="P24">6</text:p>
          </table:table-cell>
          <table:table-cell table:style-name="Таблица1.A1" office:value-type="string">
            <text:p text:style-name="P24">5</text:p>
          </table:table-cell>
          <table:table-cell table:style-name="Таблица1.C1" office:value-type="string">
            <text:p text:style-name="P24">101</text:p>
          </table:table-cell>
        </table:table-row>
        <table:table-row table:style-name="Таблица1.1">
          <table:table-cell table:style-name="Таблица1.A1" office:value-type="string">
            <text:p text:style-name="P24">7</text:p>
          </table:table-cell>
          <table:table-cell table:style-name="Таблица1.A1" office:value-type="string">
            <text:p text:style-name="P24">6</text:p>
          </table:table-cell>
          <table:table-cell table:style-name="Таблица1.C1" office:value-type="string">
            <text:p text:style-name="P24">110</text:p>
          </table:table-cell>
        </table:table-row>
        <table:table-row table:style-name="Таблица1.1">
          <table:table-cell table:style-name="Таблица1.A1" office:value-type="string">
            <text:p text:style-name="P24">8</text:p>
          </table:table-cell>
          <table:table-cell table:style-name="Таблица1.A1" office:value-type="string">
            <text:p text:style-name="P24">7</text:p>
          </table:table-cell>
          <table:table-cell table:style-name="Таблица1.C1" office:value-type="string">
            <text:p text:style-name="P24">111</text:p>
          </table:table-cell>
        </table:table-row>
      </table:table>
      <text:p text:style-name="P24"/>
      <text:p text:style-name="P66"><text:span text:style-name="T13">Например, двоичное число 11 001 101 разбивается на следующие триады: 011; 001; 101. Поскольку (011)</text:span><text:span text:style-name="T43">2</text:span><text:span text:style-name="T13"> = (3)</text:span><text:span text:style-name="T43">8</text:span><text:span text:style-name="T13">, (001)</text:span><text:span text:style-name="T43">2</text:span><text:span text:style-name="T13"> = (1)</text:span><text:span text:style-name="T43">8</text:span><text:span text:style-name="T13">, (101)</text:span><text:span text:style-name="T43">2</text:span><text:span text:style-name="T13"> = (5)</text:span><text:span text:style-name="T43">8</text:span><text:span text:style-name="T13">, то в восьмеричной системе счисления это будет число 315.</text:span></text:p>
      <text:p text:style-name="P66"><text:span text:style-name="T13">Таким образом (11001101)</text:span><text:span text:style-name="T43">2</text:span><text:span text:style-name="T13"> = (315)</text:span><text:span text:style-name="T43">8</text:span><text:span text:style-name="T13">.</text:span></text:p>
      <text:p text:style-name="P66"><text:span text:style-name="T13">При переводе дробной части числа разбиение на триады ведется слева направо, начиная с первого разряда после запятой. Если в последней справа триаде остаётся менее трёх цифр, то вместо недостающих цифр справа записываются нули.</text:span></text:p>
      <text:p text:style-name="P66"><text:span text:style-name="T13">Например: 0,101 001 100 = (0,514)</text:span><text:span text:style-name="T43">8</text:span></text:p>
      <text:p text:style-name="P66"><text:span text:style-name="T13">Аналогичные правила действуют и при переводе из десятичной системы счисления в </text:span><text:span text:style-name="T18">шестнадцатеричную</text:span><text:span text:style-name="T13">. При этом двоичное число разбивают на </text:span><text:span text:style-name="T18">тетрады</text:span><text:span text:style-name="T13"> из четырех цифр каждая. Разбиение ведётся справа налево от запятой для целой части числа и слева направо от запятой для дробной части числа. Заменив каждую тетраду соответствующей шестнадцатеричной цифрой, получают число, записанное в шестнадцатеричной системе счисления. Соответствие двоичных тетрад и шестнадцатеричных цифр приведены в таблице 1.2.</text:span></text:p>
      <text:p text:style-name="P15"><text:soft-page-break/></text:p>
      <text:p text:style-name="P74">Таблица 1.2. Перевод чисел.</text:p>
      <table:table table:name="Таблица2" table:style-name="Таблица2">
        <table:table-column table:style-name="Таблица2.A"/>
        <table:table-column table:style-name="Таблица2.B"/>
        <table:table-column table:style-name="Таблица2.C"/>
        <table:table-row table:style-name="Таблица2.1">
          <table:table-cell table:style-name="Таблица2.A1" office:value-type="string">
            <text:p text:style-name="P24">№ п/п</text:p>
          </table:table-cell>
          <table:table-cell table:style-name="Таблица2.A1" office:value-type="string">
            <text:p text:style-name="P3"><text:span text:style-name="T13">Число в шестнадцатеричной системе</text:span></text:p>
          </table:table-cell>
          <table:table-cell table:style-name="Таблица2.C1" office:value-type="string">
            <text:p text:style-name="P24">Число в двоичной системе</text:p>
            <text:p text:style-name="P24">(тетрада)</text:p>
          </table:table-cell>
        </table:table-row>
        <table:table-row table:style-name="Таблица2.1">
          <table:table-cell table:style-name="Таблица2.A1" office:value-type="string">
            <text:p text:style-name="P24">1</text:p>
          </table:table-cell>
          <table:table-cell table:style-name="Таблица2.A1" office:value-type="string">
            <text:p text:style-name="P24">0</text:p>
          </table:table-cell>
          <table:table-cell table:style-name="Таблица2.C1" office:value-type="string">
            <text:p text:style-name="P24">0000</text:p>
          </table:table-cell>
        </table:table-row>
        <table:table-row table:style-name="Таблица2.1">
          <table:table-cell table:style-name="Таблица2.A1" office:value-type="string">
            <text:p text:style-name="P24">2</text:p>
          </table:table-cell>
          <table:table-cell table:style-name="Таблица2.A1" office:value-type="string">
            <text:p text:style-name="P24">1</text:p>
          </table:table-cell>
          <table:table-cell table:style-name="Таблица2.C1" office:value-type="string">
            <text:p text:style-name="P24">0001</text:p>
          </table:table-cell>
        </table:table-row>
        <table:table-row table:style-name="Таблица2.1">
          <table:table-cell table:style-name="Таблица2.A1" office:value-type="string">
            <text:p text:style-name="P24">3</text:p>
          </table:table-cell>
          <table:table-cell table:style-name="Таблица2.A1" office:value-type="string">
            <text:p text:style-name="P24">2</text:p>
          </table:table-cell>
          <table:table-cell table:style-name="Таблица2.C1" office:value-type="string">
            <text:p text:style-name="P24">0010</text:p>
          </table:table-cell>
        </table:table-row>
        <table:table-row table:style-name="Таблица2.1">
          <table:table-cell table:style-name="Таблица2.A1" office:value-type="string">
            <text:p text:style-name="P24">4</text:p>
          </table:table-cell>
          <table:table-cell table:style-name="Таблица2.A1" office:value-type="string">
            <text:p text:style-name="P24">3</text:p>
          </table:table-cell>
          <table:table-cell table:style-name="Таблица2.C1" office:value-type="string">
            <text:p text:style-name="P24">0011</text:p>
          </table:table-cell>
        </table:table-row>
        <table:table-row table:style-name="Таблица2.1">
          <table:table-cell table:style-name="Таблица2.A1" office:value-type="string">
            <text:p text:style-name="P24">5</text:p>
          </table:table-cell>
          <table:table-cell table:style-name="Таблица2.A1" office:value-type="string">
            <text:p text:style-name="P24">4</text:p>
          </table:table-cell>
          <table:table-cell table:style-name="Таблица2.C1" office:value-type="string">
            <text:p text:style-name="P24">0100</text:p>
          </table:table-cell>
        </table:table-row>
        <table:table-row table:style-name="Таблица2.1">
          <table:table-cell table:style-name="Таблица2.A1" office:value-type="string">
            <text:p text:style-name="P24">6</text:p>
          </table:table-cell>
          <table:table-cell table:style-name="Таблица2.A1" office:value-type="string">
            <text:p text:style-name="P24">5</text:p>
          </table:table-cell>
          <table:table-cell table:style-name="Таблица2.C1" office:value-type="string">
            <text:p text:style-name="P24">0101</text:p>
          </table:table-cell>
        </table:table-row>
        <table:table-row table:style-name="Таблица2.1">
          <table:table-cell table:style-name="Таблица2.A1" office:value-type="string">
            <text:p text:style-name="P24">7</text:p>
          </table:table-cell>
          <table:table-cell table:style-name="Таблица2.A1" office:value-type="string">
            <text:p text:style-name="P24">6</text:p>
          </table:table-cell>
          <table:table-cell table:style-name="Таблица2.C1" office:value-type="string">
            <text:p text:style-name="P24">0110</text:p>
          </table:table-cell>
        </table:table-row>
        <table:table-row table:style-name="Таблица2.1">
          <table:table-cell table:style-name="Таблица2.A1" office:value-type="string">
            <text:p text:style-name="P24">8</text:p>
          </table:table-cell>
          <table:table-cell table:style-name="Таблица2.A1" office:value-type="string">
            <text:p text:style-name="P24">7</text:p>
          </table:table-cell>
          <table:table-cell table:style-name="Таблица2.C1" office:value-type="string">
            <text:p text:style-name="P24">0111</text:p>
          </table:table-cell>
        </table:table-row>
        <table:table-row table:style-name="Таблица2.1">
          <table:table-cell table:style-name="Таблица2.A1" office:value-type="string">
            <text:p text:style-name="P24">9</text:p>
          </table:table-cell>
          <table:table-cell table:style-name="Таблица2.A1" office:value-type="string">
            <text:p text:style-name="P24">8</text:p>
          </table:table-cell>
          <table:table-cell table:style-name="Таблица2.C1" office:value-type="string">
            <text:p text:style-name="P29">1000</text:p>
          </table:table-cell>
        </table:table-row>
        <table:table-row table:style-name="Таблица2.1">
          <table:table-cell table:style-name="Таблица2.A1" office:value-type="string">
            <text:p text:style-name="P24">10</text:p>
          </table:table-cell>
          <table:table-cell table:style-name="Таблица2.A1" office:value-type="string">
            <text:p text:style-name="P24">9</text:p>
          </table:table-cell>
          <table:table-cell table:style-name="Таблица2.C1" office:value-type="string">
            <text:p text:style-name="P29">1001</text:p>
          </table:table-cell>
        </table:table-row>
        <table:table-row table:style-name="Таблица2.1">
          <table:table-cell table:style-name="Таблица2.A1" office:value-type="string">
            <text:p text:style-name="P24">11</text:p>
          </table:table-cell>
          <table:table-cell table:style-name="Таблица2.A1" office:value-type="string">
            <text:p text:style-name="P29">A</text:p>
          </table:table-cell>
          <table:table-cell table:style-name="Таблица2.C1" office:value-type="string">
            <text:p text:style-name="P29">1010</text:p>
          </table:table-cell>
        </table:table-row>
        <table:table-row table:style-name="Таблица2.1">
          <table:table-cell table:style-name="Таблица2.A1" office:value-type="string">
            <text:p text:style-name="P24">12</text:p>
          </table:table-cell>
          <table:table-cell table:style-name="Таблица2.A1" office:value-type="string">
            <text:p text:style-name="P29">B</text:p>
          </table:table-cell>
          <table:table-cell table:style-name="Таблица2.C1" office:value-type="string">
            <text:p text:style-name="P29">1011</text:p>
          </table:table-cell>
        </table:table-row>
        <table:table-row table:style-name="Таблица2.1">
          <table:table-cell table:style-name="Таблица2.A1" office:value-type="string">
            <text:p text:style-name="P24">13</text:p>
          </table:table-cell>
          <table:table-cell table:style-name="Таблица2.A1" office:value-type="string">
            <text:p text:style-name="P29">C</text:p>
          </table:table-cell>
          <table:table-cell table:style-name="Таблица2.C1" office:value-type="string">
            <text:p text:style-name="P29">1100</text:p>
          </table:table-cell>
        </table:table-row>
        <table:table-row table:style-name="Таблица2.1">
          <table:table-cell table:style-name="Таблица2.A1" office:value-type="string">
            <text:p text:style-name="P24">14</text:p>
          </table:table-cell>
          <table:table-cell table:style-name="Таблица2.A1" office:value-type="string">
            <text:p text:style-name="P29">D</text:p>
          </table:table-cell>
          <table:table-cell table:style-name="Таблица2.C1" office:value-type="string">
            <text:p text:style-name="P29">1101</text:p>
          </table:table-cell>
        </table:table-row>
        <table:table-row table:style-name="Таблица2.1">
          <table:table-cell table:style-name="Таблица2.A1" office:value-type="string">
            <text:p text:style-name="P24">15</text:p>
          </table:table-cell>
          <table:table-cell table:style-name="Таблица2.A1" office:value-type="string">
            <text:p text:style-name="P29">E</text:p>
          </table:table-cell>
          <table:table-cell table:style-name="Таблица2.C1" office:value-type="string">
            <text:p text:style-name="P29">1110</text:p>
          </table:table-cell>
        </table:table-row>
        <table:table-row table:style-name="Таблица2.1">
          <table:table-cell table:style-name="Таблица2.A1" office:value-type="string">
            <text:p text:style-name="P24">16</text:p>
          </table:table-cell>
          <table:table-cell table:style-name="Таблица2.A1" office:value-type="string">
            <text:p text:style-name="P29">F</text:p>
          </table:table-cell>
          <table:table-cell table:style-name="Таблица2.C1" office:value-type="string">
            <text:p text:style-name="P29">1111</text:p>
          </table:table-cell>
        </table:table-row>
      </table:table>
      <text:p text:style-name="P30"/>
      <text:p text:style-name="P66"><text:span text:style-name="T13">Например, двоичное число 1011001101 разбивается на следующие тетрады: 0010; 1100; 1101. Поскольку (0010)</text:span><text:span text:style-name="T43">2</text:span><text:span text:style-name="T13"> = (2)</text:span><text:span text:style-name="T43">16</text:span><text:span text:style-name="T13">, (1100)</text:span><text:span text:style-name="T43">2</text:span><text:span text:style-name="T13"> = (</text:span><text:span text:style-name="T22">C</text:span><text:span text:style-name="T13">)</text:span><text:span text:style-name="T43">16</text:span><text:span text:style-name="T13">, (1101)</text:span><text:span text:style-name="T43">2</text:span><text:span text:style-name="T13"> = (</text:span><text:span text:style-name="T22">D</text:span><text:span text:style-name="T13">)</text:span><text:span text:style-name="T43">16</text:span><text:span text:style-name="T13">, то в шестнадцатеричной системе счисления это будет число 2С</text:span><text:span text:style-name="T22">D</text:span><text:span text:style-name="T13">, т.е. (1011001101)</text:span><text:span text:style-name="T43">2</text:span><text:span text:style-name="T13"> = (2</text:span><text:span text:style-name="T22">CD</text:span><text:span text:style-name="T13">)</text:span><text:span text:style-name="T43">16</text:span><text:span text:style-name="T13">.</text:span></text:p>
      <text:p text:style-name="P66"><text:span text:style-name="T13">Алгебраическое представление двоичных чисел, то есть представления чисел с учетом их знака включает в себя арифметическое представление числа и знаковый разряд. При этом код «0» означает знак «+» (плюс), код «1» – знак «–« (минус). Для алгебраического представления чисел в вычислительных машинах используют специальные коды:</text:span></text:p>
      <text:list xml:id="list1313881695" text:style-name="WW8Num12">
        <text:list-item>
          <text:p text:style-name="P123">прямой код числа;</text:p>
        </text:list-item>
        <text:list-item>
          <text:p text:style-name="P123">обратный код числа;</text:p>
        </text:list-item>
        <text:list-item>
          <text:p text:style-name="P123">дополнительный код числа.</text:p>
        </text:list-item>
      </text:list>
      <text:p text:style-name="P132">Два последних кода позволяют заменить неудобную для ЭВМ операцию вычитания на операцию сложения с соответствующим отрицательным числом.</text:p>
      <text:p text:style-name="P132">Дополнительный код обеспечивает более быстрое выполнение операций, поэтому чаще всего в ЭВМ применяется именно он.</text:p>
      <text:p text:style-name="P132"><text:span text:style-name="T9">Прямой код</text:span> числа <text:span text:style-name="T36">N</text:span> – [<text:span text:style-name="T36">N</text:span>]<text:span text:style-name="T42">пр</text:span>. Пусть<text:span text:style-name="T36"> N = a</text:span><text:span text:style-name="T47">1</text:span><text:span text:style-name="T36"> a</text:span><text:span text:style-name="T47">2</text:span><text:span text:style-name="T36"> a</text:span><text:span text:style-name="T47">3</text:span><text:span text:style-name="T36"> … a</text:span><text:span text:style-name="T47">m.</text:span><text:span text:style-name="T36"> </text:span>Тогда:</text:p>
      <text:list xml:id="list2499076364" text:style-name="WW8Num16">
        <text:list-item>
          <text:p text:style-name="P124">если<text:span text:style-name="T36"> N&gt;0, </text:span>то<text:span text:style-name="T36"> [N]</text:span><text:span text:style-name="T42">пр</text:span><text:span text:style-name="T36"> = 0, a</text:span><text:span text:style-name="T47">1</text:span><text:span text:style-name="T36"> a</text:span><text:span text:style-name="T47">2</text:span><text:span text:style-name="T36"> a</text:span><text:span text:style-name="T47">3</text:span><text:span text:style-name="T36"> … a</text:span><text:span text:style-name="T47">m</text:span><text:span text:style-name="T36">;</text:span></text:p>
        </text:list-item>
        <text:list-item>
          <text:p text:style-name="P124">если<text:span text:style-name="T36"> N&lt;0, </text:span>то<text:span text:style-name="T36"> [N]</text:span><text:span text:style-name="T42">пр</text:span><text:span text:style-name="T36"> = 1, a</text:span><text:span text:style-name="T47">1</text:span><text:span text:style-name="T36"> a</text:span><text:span text:style-name="T47">2</text:span><text:span text:style-name="T36"> a</text:span><text:span text:style-name="T47">3</text:span><text:span text:style-name="T36"> … a</text:span><text:span text:style-name="T47">m</text:span><text:span text:style-name="T36">;</text:span></text:p>
        </text:list-item>
        <text:list-item>
          <text:p text:style-name="P124">если <text:span text:style-name="T36">N</text:span>=0, то имеет место неоднозначность: [0]<text:span text:style-name="T42">пр</text:span> = 0,0… или 1,0…;</text:p>
        </text:list-item>
      </text:list>
      <text:p text:style-name="P132">В общем виде:</text:p>
      <text:p text:style-name="P132"><draw:frame draw:style-name="fr5" draw:name="Объект30" text:anchor-type="as-char" svg:width="5.205cm" svg:height="0.633cm" draw:z-index="29"><draw:object xlink:href="./Object 30" xlink:type="simple" xlink:show="embed" xlink:actuate="onLoad"/><draw:image xlink:href="./ObjectReplacements/Object 30" xlink:type="simple" xlink:show="embed" xlink:actuate="onLoad"/></draw:frame></text:p>
      <text:p text:style-name="P132"><text:span text:style-name="T9">Обратный код</text:span> числа <text:span text:style-name="T36">N</text:span> – [<text:span text:style-name="T36">N</text:span>]<text:span text:style-name="T42">обр</text:span>. </text:p>
      <text:p text:style-name="P132">Обозначение <draw:frame draw:style-name="fr6" draw:name="Объект31" text:anchor-type="as-char" svg:width="0.467cm" svg:height="0.467cm" draw:z-index="30"><draw:object xlink:href="./Object 31" xlink:type="simple" xlink:show="embed" xlink:actuate="onLoad"/><draw:image xlink:href="./ObjectReplacements/Object 31" xlink:type="simple" xlink:show="embed" xlink:actuate="onLoad"/></draw:frame><text:s/>означает величину, обратную <draw:frame draw:style-name="fr6" draw:name="Объект32" text:anchor-type="as-char" svg:width="0.467cm" svg:height="0.467cm" draw:z-index="31"><draw:object xlink:href="./Object 32" xlink:type="simple" xlink:show="embed" xlink:actuate="onLoad"/><draw:image xlink:href="./ObjectReplacements/Object 32" xlink:type="simple" xlink:show="embed" xlink:actuate="onLoad"/></draw:frame><text:s/>(инверсию <draw:frame draw:style-name="fr6" draw:name="Объект33" text:anchor-type="as-char" svg:width="0.467cm" svg:height="0.467cm" draw:z-index="32"><draw:object xlink:href="./Object 33" xlink:type="simple" xlink:show="embed" xlink:actuate="onLoad"/><draw:image xlink:href="./ObjectReplacements/Object 33" xlink:type="simple" xlink:show="embed" xlink:actuate="onLoad"/></draw:frame>), то есть если <draw:frame draw:style-name="fr6" draw:name="Объект34" text:anchor-type="as-char" svg:width="1.032cm" svg:height="0.467cm" draw:z-index="33"><draw:object xlink:href="./Object 34" xlink:type="simple" xlink:show="embed" xlink:actuate="onLoad"/><draw:image xlink:href="./ObjectReplacements/Object 34" xlink:type="simple" xlink:show="embed" xlink:actuate="onLoad"/></draw:frame>, то <draw:frame draw:style-name="fr6" draw:name="Объект35" text:anchor-type="as-char" svg:width="1.042cm" svg:height="0.467cm" draw:z-index="34"><draw:object xlink:href="./Object 35" xlink:type="simple" xlink:show="embed" xlink:actuate="onLoad"/><draw:image xlink:href="./ObjectReplacements/Object 35" xlink:type="simple" xlink:show="embed" xlink:actuate="onLoad"/></draw:frame>, и наоборот.</text:p>
      <text:list xml:id="list220148904669650" text:continue-numbering="true" text:style-name="WW8Num16">
        <text:list-item>
          <text:p text:style-name="P124">если<text:span text:style-name="T36"> N&gt;0, </text:span>то<text:span text:style-name="T36"> [N]</text:span><text:span text:style-name="T42">обр</text:span><text:span text:style-name="T36"> = [N]</text:span><text:span text:style-name="T42">пр</text:span><text:span text:style-name="T36"> = 0, a</text:span><text:span text:style-name="T47">1</text:span><text:span text:style-name="T36"> a</text:span><text:span text:style-name="T47">2</text:span><text:span text:style-name="T36"> a</text:span><text:span text:style-name="T47">3</text:span><text:span text:style-name="T36"> … a</text:span><text:span text:style-name="T47">m</text:span><text:span text:style-name="T36">;</text:span></text:p>
        </text:list-item>
        <text:list-item>
          <text:p text:style-name="P124">если <text:span text:style-name="T36">N</text:span>&lt;0, то [<text:span text:style-name="T36">N</text:span>]<text:span text:style-name="T42">обр</text:span> = <draw:frame draw:style-name="fr6" draw:name="Объект36" text:anchor-type="as-char" svg:width="3.177cm" svg:height="0.563cm" draw:z-index="35"><draw:object xlink:href="./Object 36" xlink:type="simple" xlink:show="embed" xlink:actuate="onLoad"/><draw:image xlink:href="./ObjectReplacements/Object 36" xlink:type="simple" xlink:show="embed" xlink:actuate="onLoad"/></draw:frame>;</text:p>
        </text:list-item>
        <text:list-item>
          <text:p text:style-name="P124">если <text:span text:style-name="T36">N</text:span>=0, то имеет место неоднозначность: [0]<text:span text:style-name="T42">обр</text:span> = 0, 0… или 1,11…1.</text:p>
        </text:list-item>
      </text:list>
      <text:p text:style-name="P132">Обратный код положительного числа совпадает с прямым кодом. Для того чтобы получить обратный код отрицательного числа, необходимо цифры этого числа инвертировать, то есть во всех значащих разрядах нули заменить единицами, а единицы нулями, в знаковом разряде поставить 1.</text:p>
      <text:p text:style-name="P132">Например, число <text:span text:style-name="T36">N</text:span> = 0,1011, [<text:span text:style-name="T36">N</text:span>]<text:span text:style-name="T42">обр</text:span> = 0,1011. </text:p>
      <text:p text:style-name="P132"><text:soft-page-break/>Число <text:span text:style-name="T36">N</text:span> = - 0,1011, [<text:span text:style-name="T36">N</text:span>]<text:span text:style-name="T42">обр</text:span> = 1,0100. В случае, когда <text:span text:style-name="T36">N</text:span>&lt;0, [<text:span text:style-name="T36">N</text:span>]<text:span text:style-name="T42">обр</text:span> = 10-1 10<text:span text:style-name="T51">-</text:span><text:span text:style-name="T55">n</text:span> + <text:span text:style-name="T36">N</text:span>, то есть [<text:span text:style-name="T36">N</text:span>]<text:span text:style-name="T42">обр</text:span> = 1,1111 + <text:span text:style-name="T36">N</text:span>.</text:p>
      <text:p text:style-name="P122"><text:tab/></text:p>
      <text:p text:style-name="P122">Обобщая результаты, получим:</text:p>
      <text:p text:style-name="P132"><draw:frame draw:style-name="fr5" draw:name="Объект37" text:anchor-type="as-char" svg:width="5.345cm" svg:height="0.633cm" draw:z-index="36"><draw:object xlink:href="./Object 37" xlink:type="simple" xlink:show="embed" xlink:actuate="onLoad"/><draw:image xlink:href="./ObjectReplacements/Object 37" xlink:type="simple" xlink:show="embed" xlink:actuate="onLoad"/></draw:frame></text:p>
      <text:p text:style-name="P132"><text:span text:style-name="T9">Дополнительный код</text:span> числа <text:span text:style-name="T36">N</text:span> – [<text:span text:style-name="T36">N</text:span>]<text:span text:style-name="T42">доп</text:span>. </text:p>
      <text:list xml:id="list220147276503025" text:continue-numbering="true" text:style-name="WW8Num16">
        <text:list-item>
          <text:p text:style-name="P124">если<text:span text:style-name="T36"> N&lt;=0, </text:span>то<text:span text:style-name="T36"> [N]</text:span><text:span text:style-name="T42">доп</text:span><text:span text:style-name="T36"> = [N]</text:span><text:span text:style-name="T42">пр</text:span><text:span text:style-name="T36"> = 0, a</text:span><text:span text:style-name="T47">1</text:span><text:span text:style-name="T36"> a</text:span><text:span text:style-name="T47">2</text:span><text:span text:style-name="T36"> a</text:span><text:span text:style-name="T47">3</text:span><text:span text:style-name="T36"> … a</text:span><text:span text:style-name="T47">m</text:span><text:span text:style-name="T36">;</text:span></text:p>
        </text:list-item>
        <text:list-item>
          <text:p text:style-name="P124">если <text:span text:style-name="T36">N</text:span>&gt;=0, то [<text:span text:style-name="T36">N</text:span>]<text:span text:style-name="T42">доп</text:span> = <draw:frame draw:style-name="fr6" draw:name="Объект38" text:anchor-type="as-char" svg:width="3.177cm" svg:height="0.563cm" draw:z-index="37"><draw:object xlink:href="./Object 38" xlink:type="simple" xlink:show="embed" xlink:actuate="onLoad"/><draw:image xlink:href="./ObjectReplacements/Object 38" xlink:type="simple" xlink:show="embed" xlink:actuate="onLoad"/></draw:frame>+0,0 0…1.</text:p>
        </text:list-item>
      </text:list>
      <text:p text:style-name="P132">Дополнительный код положительного числа совпадает с прямым кодом. Для того чтобы получить дополнительный код отрицательного числа, необходимо все его цифры инвертировать (в знаковом разряде поставить единицу, во всех значащих разрядах нули заменить единицами, а единицы нулями) и затем к младшему разряду прибавить единицу. В случае возникновения переноса из первого после запятой разряда в знаковый разряд, к числу следует прибавить единицу в младший разряд.</text:p>
      <text:p text:style-name="P132">Например, число <text:span text:style-name="T36">N</text:span> = 0,1011, [<text:span text:style-name="T36">N</text:span>]<text:span text:style-name="T42">доп</text:span> = 0,1011. </text:p>
      <text:p text:style-name="P132">Число <text:span text:style-name="T36">N</text:span> = - 0,1011, [<text:span text:style-name="T36">N</text:span>]<text:span text:style-name="T42">доп</text:span> = 1,0100. <text:span text:style-name="T36">N</text:span> = 0,0000; [<text:span text:style-name="T36">N</text:span>]<text:span text:style-name="T42">доп</text:span> = 10,0000 = 0,0000 (1 исчезает). Неоднозначности в изображении 0 нет.</text:p>
      <text:p text:style-name="P132"><text:span text:style-name="T9">Выполнение арифметических операций. </text:span>Сложение двоичных чисел производится поразрядно на основании следующих правил:</text:p>
      <text:p text:style-name="P133"/>
      <text:p text:style-name="P136">(0)+(0)=(0)<text:tab/>(0)+(1)=(1)<text:tab/>(1)+(0)=1<text:tab/>(1)+(1)=(10)</text:p>
      <text:p text:style-name="P133"/>
      <text:p text:style-name="P137">результат последнего выражения (0), а (1) переносится в следующий разряд.</text:p>
      <text:p text:style-name="P137"><text:tab/>Вычитание также производится по разрядам от младшего к старшему. При этом если из (0) вычитают (1), то результатом в этом разряде будет (1), а из следующего старшего разряда произойдет заем (1), т.е. цифра этого разряда станет на (1) меньше. Рассмотрим пример выполнения этих операций.</text:p>
      <text:p text:style-name="P137"><text:span text:style-name="T9">Сложение<text:tab/><text:tab/></text:span>100101<text:span text:style-name="T9"><text:tab/>Вычитание<text:tab/><text:tab/></text:span>100101</text:p>
      <text:p text:style-name="P137"><text:tab/><text:tab/><text:tab/>+<text:tab/><text:tab/><text:tab/><text:tab/><text:tab/>-</text:p>
      <text:p text:style-name="P137"><text:tab/><text:tab/><text:tab/>001011<text:tab/><text:tab/><text:tab/><text:tab/>001011</text:p>
      <text:p text:style-name="P137"><text:span text:style-name="T9">Результат<text:tab/><text:tab/></text:span>110000<text:span text:style-name="T9"><text:tab/>Результат<text:tab/><text:tab/></text:span>011010</text:p>
      <text:p text:style-name="P137"><text:tab/>Умножение двоичных чисел производится аналогично умножению десятичных с учетом следующих соотношений:</text:p>
      <text:p text:style-name="P136"><text:s/>(0)<text:span text:style-name="T36">x</text:span>(0)=0<text:tab/>(0)<text:span text:style-name="T36">x</text:span>(1)=0<text:tab/>(1)<text:span text:style-name="T36">x</text:span>(0)=0<text:tab/>(1)<text:span text:style-name="T36">x</text:span>(1)=1</text:p>
      <text:p text:style-name="P132">Множимое последовательно умножают на каждую цифру множителя, начиная с младшего разряда, и для учета веса соответствующей цифры множителя сдвигают влево на такое количество разрядов, на какое соответствующий разряд множителя сдвинут относительно младшего или старшего разряда.</text:p>
      <text:p text:style-name="P137"><text:tab/><text:tab/><text:tab/><text:tab/>101</text:p>
      <text:p text:style-name="P137"><text:tab/><text:tab/><text:tab/><text:tab/>х</text:p>
      <text:p text:style-name="P137"><text:tab/><text:tab/><text:tab/><text:tab/> 10</text:p>
      <text:p text:style-name="P137"><text:tab/><text:tab/><text:tab/><text:tab/>-----</text:p>
      <text:p text:style-name="P137"><text:tab/><text:tab/><text:tab/><text:tab/>000</text:p>
      <text:p text:style-name="P137"><text:tab/><text:tab/><text:tab/> <text:s text:c="6"/>+</text:p>
      <text:p text:style-name="P137"><text:tab/><text:tab/><text:tab/> <text:s text:c="9"/>101</text:p>
      <text:p text:style-name="P137"><text:tab/><text:tab/><text:tab/> <text:s text:c="8"/>-------</text:p>
      <text:p text:style-name="P137"><text:tab/><text:tab/><text:tab/> <text:s text:c="9"/>1010</text:p>
      <text:p text:style-name="P137"><text:span text:style-name="T9"><text:tab/>Выполнение арифметических операций с использованием дополнительного кода. </text:span>Рассмотрим пример сложения двух двоичных чисел, одно из которых является отрицательным числом. В этом случае, при использовании дополнительного кода, возможно заменить операцию вычитания операцией сложения. Например, при вычитании из числа 10110<text:span text:style-name="T42">2</text:span> (22<text:span text:style-name="T42">10</text:span>) числа 01101<text:span text:style-name="T42">2</text:span> (13<text:span text:style-name="T42">10</text:span>) уменьшаемое представляют в прямом коде <text:span text:style-name="T9">0</text:span>10110 (записывают впереди <text:span text:style-name="T9">0</text:span> как символ, обозначающий положительный знак числа). Вычитаемое представляют в дополнительном коде, сначала инвертировав цифры всех разрядов, кроме знакового (<text:span text:style-name="T9">1</text:span>10010), а затем прибав<text:soft-page-break/>ляют единицу в младший разряд (<text:span text:style-name="T9">1</text:span>10011). После этого выполняется операция сложения уменьшаемого (записанного в прямом коде) и вычитаемого (записанного в обратном коде).</text:p>
      <text:p text:style-name="P137"/>
      <text:p text:style-name="P137"><text:tab/><text:tab/><text:tab/><text:tab/><text:span text:style-name="T9">0</text:span>10110</text:p>
      <text:p text:style-name="P137"><text:tab/><text:tab/><text:tab/><text:tab/>+</text:p>
      <text:p text:style-name="P137"><text:tab/><text:tab/><text:tab/><text:tab/><text:span text:style-name="T9">1</text:span>10011</text:p>
      <text:p text:style-name="P137"><text:tab/><text:tab/><text:tab/><text:tab/>---------</text:p>
      <text:p text:style-name="P137"><text:tab/><text:tab/><text:tab/><text:tab/><text:span text:style-name="T9">0</text:span>01001 <text:s/>(+9<text:span text:style-name="T42">10</text:span> = 22<text:span text:style-name="T42">10</text:span> - 13<text:span text:style-name="T42">10</text:span>)</text:p>
      <text:p text:style-name="P137"><text:tab/></text:p>
      <text:p text:style-name="P132">При сложении цифры знаковых разрядов складываются с отбрасыванием возникающего из этого разряда переноса. <text:tab/>При умножении двоичных цифр с учетом их знаков необходимо получить две величины – определить знак произведения и найти абсолютную величину произведения. Знаковый разряд произведения получается суммированием цифр знаковых разрядов сомножителей по модулю 2, т.е.без формирования разряда переноса. При несовпадении складываемых цифр получается 1, что соответствует знаку произведения сомножителей, одно из которых меньше нуля. Абсолютная величина произведения определяется перемножением чисел без учета их знаковых разрядов.</text:p>
      <text:p text:style-name="P15"/>
      <text:p text:style-name="P66"><text:span text:style-name="T13">3. Задания для выполнения практической работы. Для заданий 3.1-3.4 исходные данные приведены в таблице 1.3.</text:span></text:p>
      <text:p text:style-name="P15"/>
      <text:p text:style-name="P66"><text:span text:style-name="T13">3.1. Произвести последовательный перевод целого числа из десятичной системы счисления в системы счисления с основаниями, заданными степенями числа 2. Системы счисления определяются вариантом задания. Произвести обратный перевод в десятичную систему счисления.</text:span></text:p>
      <text:p text:style-name="P67"/>
      <text:p text:style-name="P66"><text:span text:style-name="T13">3.2. Произвести перевод дробного числа из десятичной системы счисления в системы счисления с основанием, заданными степенями числа 2. При иррациональном представлении числа использовать первые десять разрядов. Системы счисления определяются вариантом задания. Произвести обратный перевод в десятичную систему счисления. Оценить относительную точность перевода.</text:span></text:p>
      <text:p text:style-name="P67"/>
      <text:p text:style-name="P66"><text:span text:style-name="T13">3.3. Произвести перевод целого числа из десятичной системы счисления в систему счисления, определенную вариантом задания. Произвести обратный перевод в десятичную систему счисления.</text:span></text:p>
      <text:p text:style-name="P67"/>
      <text:p text:style-name="P66"><text:span text:style-name="T13">3.4. Произвести перевод дробного числа из десятичной системы счисления в систему счисления, определенную вариантом задания. При иррациональном представлении числа использовать первые десять разрядов. Система счисления определяется вариантом задания. Произвести обратный перевод в десятичную систему счисления. Оценить относительную точность перевода.</text:span></text:p>
      <text:p text:style-name="P67"/>
      <text:p text:style-name="P66"><text:span text:style-name="T13">Оформление работы должно отражать и иллюстрировать принципы перевода чисел из одной системы счисления в другую.</text:span></text:p>
      <text:p text:style-name="P66"><text:span text:style-name="T13">Например: 1000</text:span><text:span text:style-name="T43">10</text:span><text:span text:style-name="T13"> / 2 = 500 (0) / 2 = 250 (0) / 2 = 125 (0) / 2 = 62 (1) / 2 = 31 (0) / 2 = 15 (1) / 2 = 7 (1) / 2 = 3 (1) / 2 = 1 (1) / 2 = 0 (1).</text:span></text:p>
      <text:p text:style-name="P66"><text:span text:style-name="T13">Таким образом: 1000</text:span><text:span text:style-name="T43">10</text:span><text:span text:style-name="T13"> = 1111101000</text:span><text:span text:style-name="T43">2</text:span></text:p>
      <text:p text:style-name="P66"><text:span text:style-name="T13">1111101000</text:span><text:span text:style-name="T43">2</text:span><text:span text:style-name="T13"> <text:s/>→ <text:s/>11 1110 1000</text:span><text:span text:style-name="T43">2</text:span><text:span text:style-name="T13"> <text:s/>→ <text:s/>0011 1110 1000</text:span><text:span text:style-name="T43">2</text:span><text:span text:style-name="T13"> <text:s/>→ <text:s/>3Е8</text:span><text:span text:style-name="T43">16</text:span></text:p>
      <text:p text:style-name="P66"><text:span text:style-name="T13">1111101000</text:span><text:span text:style-name="T43">2</text:span><text:span text:style-name="T13"> <text:s text:c="4"/>Х = 1 * 2</text:span><text:span text:style-name="T52">9</text:span><text:span text:style-name="T13"> + 1 * 2</text:span><text:span text:style-name="T52">8</text:span><text:span text:style-name="T13"> + 1 * 2</text:span><text:span text:style-name="T52">7</text:span><text:span text:style-name="T13"> + 1 * 2</text:span><text:span text:style-name="T52">6</text:span><text:span text:style-name="T13"> + 1 * 2</text:span><text:span text:style-name="T52">5</text:span><text:span text:style-name="T13"> + 0 * 2</text:span><text:span text:style-name="T52">4</text:span><text:span text:style-name="T13"> + 1 * 2</text:span><text:span text:style-name="T52">3</text:span><text:span text:style-name="T13"> + 0 * 2</text:span><text:span text:style-name="T52">2</text:span><text:span text:style-name="T13"> + 0 * 2</text:span><text:span text:style-name="T52">1</text:span><text:span text:style-name="T13"> + 0 * 2</text:span><text:span text:style-name="T52">0</text:span><text:span text:style-name="T13"> = 1000</text:span><text:span text:style-name="T43">10</text:span></text:p>
      <text:p text:style-name="P67"/>
      <text:p text:style-name="P66"><text:span text:style-name="T13">Для заданий 3.5-3.12 исходные данные приведены в таблице 1.4.</text:span></text:p>
      <text:p text:style-name="P67">3.5. Получить прямой код числа.</text:p>
      <text:p text:style-name="P67">3.6. Получить обратный код числа.</text:p>
      <text:p text:style-name="P67"><text:soft-page-break/>3.7. Получить дополнительный код числа.</text:p>
      <text:p text:style-name="P67">3.8. Выполнить операцию сложения двоичных чисел.</text:p>
      <text:p text:style-name="P67">3.9. Выполнить операцию вычитания двоичных чисел.</text:p>
      <text:p text:style-name="P67">3.10. Выполнить операцию умножения двоичных чисел.</text:p>
      <text:p text:style-name="P66"><text:span text:style-name="T13">3.11. Выполнить операцию вычитания двоичных чисел с использованием дополнительного кода.</text:span></text:p>
      <text:p text:style-name="P66"><text:span text:style-name="T13">3.12. Выполнить операцию умножения знаковых двоичных чисел</text:span>.</text:p>
      <text:p text:style-name="P66"><text:span text:style-name="T13">Оформление работы должно отражать и иллюстрировать принципы выполнения заданий.</text:span></text:p>
      <text:p text:style-name="P15"/>
      <text:p text:style-name="P15">4. Варианты заданий для практической работы.</text:p>
      <text:p text:style-name="P73">Таблица 1.3. Варианты заданий.</text:p>
      <table:table table:name="Таблица3" table:style-name="Таблица3">
        <table:table-column table:style-name="Таблица3.A"/>
        <table:table-column table:style-name="Таблица3.B" table:number-columns-repeated="2"/>
        <table:table-column table:style-name="Таблица3.D" table:number-columns-repeated="2"/>
        <table:table-column table:style-name="Таблица3.F"/>
        <table:table-column table:style-name="Таблица3.G"/>
        <table:table-row table:style-name="Таблица3.1">
          <table:table-cell table:style-name="Таблица3.A1" office:value-type="string">
            <text:p text:style-name="P51">№ </text:p>
          </table:table-cell>
          <table:table-cell table:style-name="Таблица3.A1" office:value-type="string">
            <text:p text:style-name="P51">Целое число</text:p>
          </table:table-cell>
          <table:table-cell table:style-name="Таблица3.A1" office:value-type="string">
            <text:p text:style-name="P51">Дробное число</text:p>
          </table:table-cell>
          <table:table-cell table:style-name="Таблица3.A1" office:value-type="string">
            <text:p text:style-name="P3"><text:span text:style-name="T57">Основания систем (для задания 3.1)</text:span></text:p>
          </table:table-cell>
          <table:table-cell table:style-name="Таблица3.A1" office:value-type="string">
            <text:p text:style-name="P3"><text:span text:style-name="T57">Основания систем (для задания 3.2)</text:span></text:p>
          </table:table-cell>
          <table:table-cell table:style-name="Таблица3.A1" office:value-type="string">
            <text:p text:style-name="P3"><text:span text:style-name="T57">Основание системы (для задания 3.3)</text:span></text:p>
          </table:table-cell>
          <table:table-cell table:style-name="Таблица3.G1" office:value-type="string">
            <text:p text:style-name="P3"><text:span text:style-name="T57">Основание системы (для задания 3.4)</text:span></text:p>
          </table:table-cell>
        </table:table-row>
        <table:table-row table:style-name="Таблица3.2">
          <table:table-cell table:style-name="Таблица3.A2" office:value-type="string">
            <text:p text:style-name="P2">1</text:p>
          </table:table-cell>
          <table:table-cell table:style-name="Таблица3.A1" office:value-type="string">
            <text:p text:style-name="P52">2</text:p>
          </table:table-cell>
          <table:table-cell table:style-name="Таблица3.A1" office:value-type="string">
            <text:p text:style-name="P52">3</text:p>
          </table:table-cell>
          <table:table-cell table:style-name="Таблица3.A1" office:value-type="string">
            <text:p text:style-name="P52">4</text:p>
          </table:table-cell>
          <table:table-cell table:style-name="Таблица3.A1" office:value-type="string">
            <text:p text:style-name="P52">5</text:p>
          </table:table-cell>
          <table:table-cell table:style-name="Таблица3.A1" office:value-type="string">
            <text:p text:style-name="P2">6</text:p>
          </table:table-cell>
          <table:table-cell table:style-name="Таблица3.G1" office:value-type="string">
            <text:p text:style-name="P2">7</text:p>
          </table:table-cell>
        </table:table-row>
        <table:table-row table:style-name="Таблица3.2">
          <table:table-cell table:style-name="Таблица3.A2" office:value-type="string">
            <text:p text:style-name="P3">1</text:p>
          </table:table-cell>
          <table:table-cell table:style-name="Таблица3.A1" office:value-type="string">
            <text:p text:style-name="P53">6783361</text:p>
          </table:table-cell>
          <table:table-cell table:style-name="Таблица3.A1" office:value-type="string">
            <text:p text:style-name="P53">0,34341</text:p>
          </table:table-cell>
          <table:table-cell table:style-name="Таблица3.A1" office:value-type="string">
            <text:p text:style-name="P54">10-2-16-10</text:p>
          </table:table-cell>
          <table:table-cell table:style-name="Таблица3.A1" office:value-type="string">
            <text:p text:style-name="P54">10-2-16-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2</text:p>
          </table:table-cell>
          <table:table-cell table:style-name="Таблица3.A1" office:value-type="string">
            <text:p text:style-name="P53">2677643</text:p>
          </table:table-cell>
          <table:table-cell table:style-name="Таблица3.A1" office:value-type="string">
            <text:p text:style-name="P53">0,66611</text:p>
          </table:table-cell>
          <table:table-cell table:style-name="Таблица3.A1" office:value-type="string">
            <text:p text:style-name="P54">10-8-2-10</text:p>
          </table:table-cell>
          <table:table-cell table:style-name="Таблица3.A1" office:value-type="string">
            <text:p text:style-name="P54">10-8-2-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3</text:p>
          </table:table-cell>
          <table:table-cell table:style-name="Таблица3.A1" office:value-type="string">
            <text:p text:style-name="P53">7627550</text:p>
          </table:table-cell>
          <table:table-cell table:style-name="Таблица3.A1" office:value-type="string">
            <text:p text:style-name="P53">0,98834</text:p>
          </table:table-cell>
          <table:table-cell table:style-name="Таблица3.A1" office:value-type="string">
            <text:p text:style-name="P54">10-16-8-10</text:p>
          </table:table-cell>
          <table:table-cell table:style-name="Таблица3.A1" office:value-type="string">
            <text:p text:style-name="P54">10-16-8-10</text:p>
          </table:table-cell>
          <table:table-cell table:style-name="Таблица3.A1" office:value-type="string">
            <text:p text:style-name="P3">5</text:p>
          </table:table-cell>
          <table:table-cell table:style-name="Таблица3.G1" office:value-type="string">
            <text:p text:style-name="P3">3</text:p>
          </table:table-cell>
        </table:table-row>
        <table:table-row table:style-name="Таблица3.2">
          <table:table-cell table:style-name="Таблица3.A2" office:value-type="string">
            <text:p text:style-name="P3">4</text:p>
          </table:table-cell>
          <table:table-cell table:style-name="Таблица3.A1" office:value-type="string">
            <text:p text:style-name="P53">2335193</text:p>
          </table:table-cell>
          <table:table-cell table:style-name="Таблица3.A1" office:value-type="string">
            <text:p text:style-name="P53">0,68510</text:p>
          </table:table-cell>
          <table:table-cell table:style-name="Таблица3.A1" office:value-type="string">
            <text:p text:style-name="P54">10-16-2-10</text:p>
          </table:table-cell>
          <table:table-cell table:style-name="Таблица3.A1" office:value-type="string">
            <text:p text:style-name="P54">10-16-2-10</text:p>
          </table:table-cell>
          <table:table-cell table:style-name="Таблица3.A1" office:value-type="string">
            <text:p text:style-name="P3">6</text:p>
          </table:table-cell>
          <table:table-cell table:style-name="Таблица3.G1" office:value-type="string">
            <text:p text:style-name="P3">4</text:p>
          </table:table-cell>
        </table:table-row>
        <table:table-row table:style-name="Таблица3.2">
          <table:table-cell table:style-name="Таблица3.A2" office:value-type="string">
            <text:p text:style-name="P3">5</text:p>
          </table:table-cell>
          <table:table-cell table:style-name="Таблица3.A1" office:value-type="string">
            <text:p text:style-name="P53">2887819</text:p>
          </table:table-cell>
          <table:table-cell table:style-name="Таблица3.A1" office:value-type="string">
            <text:p text:style-name="P53">0,22287</text:p>
          </table:table-cell>
          <table:table-cell table:style-name="Таблица3.A1" office:value-type="string">
            <text:p text:style-name="P54">10-2-8-10</text:p>
          </table:table-cell>
          <table:table-cell table:style-name="Таблица3.A1" office:value-type="string">
            <text:p text:style-name="P54">10-2-8-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6</text:p>
          </table:table-cell>
          <table:table-cell table:style-name="Таблица3.A1" office:value-type="string">
            <text:p text:style-name="P53">5325660</text:p>
          </table:table-cell>
          <table:table-cell table:style-name="Таблица3.A1" office:value-type="string">
            <text:p text:style-name="P53">0,80740</text:p>
          </table:table-cell>
          <table:table-cell table:style-name="Таблица3.A1" office:value-type="string">
            <text:p text:style-name="P54">10-8-16-10</text:p>
          </table:table-cell>
          <table:table-cell table:style-name="Таблица3.A1" office:value-type="string">
            <text:p text:style-name="P54">10-8-16-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7</text:p>
          </table:table-cell>
          <table:table-cell table:style-name="Таблица3.A1" office:value-type="string">
            <text:p text:style-name="P53">7698238</text:p>
          </table:table-cell>
          <table:table-cell table:style-name="Таблица3.A1" office:value-type="string">
            <text:p text:style-name="P53">0,87979</text:p>
          </table:table-cell>
          <table:table-cell table:style-name="Таблица3.A1" office:value-type="string">
            <text:p text:style-name="P54">10-2-16-10</text:p>
          </table:table-cell>
          <table:table-cell table:style-name="Таблица3.A1" office:value-type="string">
            <text:p text:style-name="P54">10-2-16-10</text:p>
          </table:table-cell>
          <table:table-cell table:style-name="Таблица3.A1" office:value-type="string">
            <text:p text:style-name="P3">5</text:p>
          </table:table-cell>
          <table:table-cell table:style-name="Таблица3.G1" office:value-type="string">
            <text:p text:style-name="P3">3</text:p>
          </table:table-cell>
        </table:table-row>
        <table:table-row table:style-name="Таблица3.2">
          <table:table-cell table:style-name="Таблица3.A2" office:value-type="string">
            <text:p text:style-name="P3">8</text:p>
          </table:table-cell>
          <table:table-cell table:style-name="Таблица3.A1" office:value-type="string">
            <text:p text:style-name="P53">7976168</text:p>
          </table:table-cell>
          <table:table-cell table:style-name="Таблица3.A1" office:value-type="string">
            <text:p text:style-name="P53">0,78824</text:p>
          </table:table-cell>
          <table:table-cell table:style-name="Таблица3.A1" office:value-type="string">
            <text:p text:style-name="P54">10-8-2-10</text:p>
          </table:table-cell>
          <table:table-cell table:style-name="Таблица3.A1" office:value-type="string">
            <text:p text:style-name="P54">10-8-2-10</text:p>
          </table:table-cell>
          <table:table-cell table:style-name="Таблица3.A1" office:value-type="string">
            <text:p text:style-name="P3">6</text:p>
          </table:table-cell>
          <table:table-cell table:style-name="Таблица3.G1" office:value-type="string">
            <text:p text:style-name="P3">4</text:p>
          </table:table-cell>
        </table:table-row>
        <table:table-row table:style-name="Таблица3.2">
          <table:table-cell table:style-name="Таблица3.A2" office:value-type="string">
            <text:p text:style-name="P3">9</text:p>
          </table:table-cell>
          <table:table-cell table:style-name="Таблица3.A1" office:value-type="string">
            <text:p text:style-name="P53">1552386</text:p>
          </table:table-cell>
          <table:table-cell table:style-name="Таблица3.A1" office:value-type="string">
            <text:p text:style-name="P53">0,49300</text:p>
          </table:table-cell>
          <table:table-cell table:style-name="Таблица3.A1" office:value-type="string">
            <text:p text:style-name="P54">10-16-8-10</text:p>
          </table:table-cell>
          <table:table-cell table:style-name="Таблица3.A1" office:value-type="string">
            <text:p text:style-name="P54">10-16-8-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10</text:p>
          </table:table-cell>
          <table:table-cell table:style-name="Таблица3.A1" office:value-type="string">
            <text:p text:style-name="P53">5199331</text:p>
          </table:table-cell>
          <table:table-cell table:style-name="Таблица3.A1" office:value-type="string">
            <text:p text:style-name="P53">0,43331</text:p>
          </table:table-cell>
          <table:table-cell table:style-name="Таблица3.A1" office:value-type="string">
            <text:p text:style-name="P54">10-16-2-10</text:p>
          </table:table-cell>
          <table:table-cell table:style-name="Таблица3.A1" office:value-type="string">
            <text:p text:style-name="P54">10-16-2-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11</text:p>
          </table:table-cell>
          <table:table-cell table:style-name="Таблица3.A1" office:value-type="string">
            <text:p text:style-name="P53">5984792</text:p>
          </table:table-cell>
          <table:table-cell table:style-name="Таблица3.A1" office:value-type="string">
            <text:p text:style-name="P53">0,90212</text:p>
          </table:table-cell>
          <table:table-cell table:style-name="Таблица3.A1" office:value-type="string">
            <text:p text:style-name="P54">10-2-8-10</text:p>
          </table:table-cell>
          <table:table-cell table:style-name="Таблица3.A1" office:value-type="string">
            <text:p text:style-name="P54">10-2-8-10</text:p>
          </table:table-cell>
          <table:table-cell table:style-name="Таблица3.A1" office:value-type="string">
            <text:p text:style-name="P3">5</text:p>
          </table:table-cell>
          <table:table-cell table:style-name="Таблица3.G1" office:value-type="string">
            <text:p text:style-name="P3">3</text:p>
          </table:table-cell>
        </table:table-row>
        <table:table-row table:style-name="Таблица3.2">
          <table:table-cell table:style-name="Таблица3.A2" office:value-type="string">
            <text:p text:style-name="P3">12</text:p>
          </table:table-cell>
          <table:table-cell table:style-name="Таблица3.A1" office:value-type="string">
            <text:p text:style-name="P53">4792338</text:p>
          </table:table-cell>
          <table:table-cell table:style-name="Таблица3.A1" office:value-type="string">
            <text:p text:style-name="P53">0,87985</text:p>
          </table:table-cell>
          <table:table-cell table:style-name="Таблица3.A1" office:value-type="string">
            <text:p text:style-name="P54">10-8-16-10</text:p>
          </table:table-cell>
          <table:table-cell table:style-name="Таблица3.A1" office:value-type="string">
            <text:p text:style-name="P54">10-8-16-10</text:p>
          </table:table-cell>
          <table:table-cell table:style-name="Таблица3.A1" office:value-type="string">
            <text:p text:style-name="P3">6</text:p>
          </table:table-cell>
          <table:table-cell table:style-name="Таблица3.G1" office:value-type="string">
            <text:p text:style-name="P3">4</text:p>
          </table:table-cell>
        </table:table-row>
        <table:table-row table:style-name="Таблица3.2">
          <table:table-cell table:style-name="Таблица3.A2" office:value-type="string">
            <text:p text:style-name="P3">13</text:p>
          </table:table-cell>
          <table:table-cell table:style-name="Таблица3.A1" office:value-type="string">
            <text:p text:style-name="P53">9513813</text:p>
          </table:table-cell>
          <table:table-cell table:style-name="Таблица3.A1" office:value-type="string">
            <text:p text:style-name="P53">0,34430</text:p>
          </table:table-cell>
          <table:table-cell table:style-name="Таблица3.A1" office:value-type="string">
            <text:p text:style-name="P54">10-2-16-10</text:p>
          </table:table-cell>
          <table:table-cell table:style-name="Таблица3.A1" office:value-type="string">
            <text:p text:style-name="P54">10-2-16-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14</text:p>
          </table:table-cell>
          <table:table-cell table:style-name="Таблица3.A1" office:value-type="string">
            <text:p text:style-name="P53">1344239</text:p>
          </table:table-cell>
          <table:table-cell table:style-name="Таблица3.A1" office:value-type="string">
            <text:p text:style-name="P53">0,65620</text:p>
          </table:table-cell>
          <table:table-cell table:style-name="Таблица3.A1" office:value-type="string">
            <text:p text:style-name="P54">10-8-2-10</text:p>
          </table:table-cell>
          <table:table-cell table:style-name="Таблица3.A1" office:value-type="string">
            <text:p text:style-name="P54">10-8-2-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15</text:p>
          </table:table-cell>
          <table:table-cell table:style-name="Таблица3.A1" office:value-type="string">
            <text:p text:style-name="P53">9226221</text:p>
          </table:table-cell>
          <table:table-cell table:style-name="Таблица3.A1" office:value-type="string">
            <text:p text:style-name="P53">0,35305</text:p>
          </table:table-cell>
          <table:table-cell table:style-name="Таблица3.A1" office:value-type="string">
            <text:p text:style-name="P54">10-16-8-10</text:p>
          </table:table-cell>
          <table:table-cell table:style-name="Таблица3.A1" office:value-type="string">
            <text:p text:style-name="P54">10-16-8-10</text:p>
          </table:table-cell>
          <table:table-cell table:style-name="Таблица3.A1" office:value-type="string">
            <text:p text:style-name="P3">5</text:p>
          </table:table-cell>
          <table:table-cell table:style-name="Таблица3.G1" office:value-type="string">
            <text:p text:style-name="P3">3</text:p>
          </table:table-cell>
        </table:table-row>
        <table:table-row table:style-name="Таблица3.2">
          <table:table-cell table:style-name="Таблица3.A2" office:value-type="string">
            <text:p text:style-name="P3">16</text:p>
          </table:table-cell>
          <table:table-cell table:style-name="Таблица3.A1" office:value-type="string">
            <text:p text:style-name="P53">1804508</text:p>
          </table:table-cell>
          <table:table-cell table:style-name="Таблица3.A1" office:value-type="string">
            <text:p text:style-name="P53">0,51145</text:p>
          </table:table-cell>
          <table:table-cell table:style-name="Таблица3.A1" office:value-type="string">
            <text:p text:style-name="P54">10-16-2-10</text:p>
          </table:table-cell>
          <table:table-cell table:style-name="Таблица3.A1" office:value-type="string">
            <text:p text:style-name="P54">10-16-2-10</text:p>
          </table:table-cell>
          <table:table-cell table:style-name="Таблица3.A1" office:value-type="string">
            <text:p text:style-name="P3">6</text:p>
          </table:table-cell>
          <table:table-cell table:style-name="Таблица3.G1" office:value-type="string">
            <text:p text:style-name="P3">4</text:p>
          </table:table-cell>
        </table:table-row>
        <table:table-row table:style-name="Таблица3.2">
          <table:table-cell table:style-name="Таблица3.A2" office:value-type="string">
            <text:p text:style-name="P3">17</text:p>
          </table:table-cell>
          <table:table-cell table:style-name="Таблица3.A1" office:value-type="string">
            <text:p text:style-name="P53">9745409</text:p>
          </table:table-cell>
          <table:table-cell table:style-name="Таблица3.A1" office:value-type="string">
            <text:p text:style-name="P53">0,58419</text:p>
          </table:table-cell>
          <table:table-cell table:style-name="Таблица3.A1" office:value-type="string">
            <text:p text:style-name="P54">10-2-8-10</text:p>
          </table:table-cell>
          <table:table-cell table:style-name="Таблица3.A1" office:value-type="string">
            <text:p text:style-name="P54">10-2-8-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18</text:p>
          </table:table-cell>
          <table:table-cell table:style-name="Таблица3.A1" office:value-type="string">
            <text:p text:style-name="P53">9509496</text:p>
          </table:table-cell>
          <table:table-cell table:style-name="Таблица3.A1" office:value-type="string">
            <text:p text:style-name="P53">0,38867</text:p>
          </table:table-cell>
          <table:table-cell table:style-name="Таблица3.A1" office:value-type="string">
            <text:p text:style-name="P54">10-8-16-10</text:p>
          </table:table-cell>
          <table:table-cell table:style-name="Таблица3.A1" office:value-type="string">
            <text:p text:style-name="P54">10-8-16-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19</text:p>
          </table:table-cell>
          <table:table-cell table:style-name="Таблица3.A1" office:value-type="string">
            <text:p text:style-name="P53">1760966</text:p>
          </table:table-cell>
          <table:table-cell table:style-name="Таблица3.A1" office:value-type="string">
            <text:p text:style-name="P53">0,22670</text:p>
          </table:table-cell>
          <table:table-cell table:style-name="Таблица3.A1" office:value-type="string">
            <text:p text:style-name="P54">10-2-16-10</text:p>
          </table:table-cell>
          <table:table-cell table:style-name="Таблица3.A1" office:value-type="string">
            <text:p text:style-name="P54">10-2-16-10</text:p>
          </table:table-cell>
          <table:table-cell table:style-name="Таблица3.A1" office:value-type="string">
            <text:p text:style-name="P3">5</text:p>
          </table:table-cell>
          <table:table-cell table:style-name="Таблица3.G1" office:value-type="string">
            <text:p text:style-name="P3">3</text:p>
          </table:table-cell>
        </table:table-row>
        <table:table-row table:style-name="Таблица3.2">
          <table:table-cell table:style-name="Таблица3.A2" office:value-type="string">
            <text:p text:style-name="P3">20</text:p>
          </table:table-cell>
          <table:table-cell table:style-name="Таблица3.A1" office:value-type="string">
            <text:p text:style-name="P53">2887819</text:p>
          </table:table-cell>
          <table:table-cell table:style-name="Таблица3.A1" office:value-type="string">
            <text:p text:style-name="P53">0,22287</text:p>
          </table:table-cell>
          <table:table-cell table:style-name="Таблица3.A1" office:value-type="string">
            <text:p text:style-name="P54">10-2-8-10</text:p>
          </table:table-cell>
          <table:table-cell table:style-name="Таблица3.A1" office:value-type="string">
            <text:p text:style-name="P54">10-2-8-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21</text:p>
          </table:table-cell>
          <table:table-cell table:style-name="Таблица3.A1" office:value-type="string">
            <text:p text:style-name="P53">5325660</text:p>
          </table:table-cell>
          <table:table-cell table:style-name="Таблица3.A1" office:value-type="string">
            <text:p text:style-name="P53">0,80740</text:p>
          </table:table-cell>
          <table:table-cell table:style-name="Таблица3.A1" office:value-type="string">
            <text:p text:style-name="P54">10-8-16-10</text:p>
          </table:table-cell>
          <table:table-cell table:style-name="Таблица3.A1" office:value-type="string">
            <text:p text:style-name="P54">10-8-16-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22</text:p>
          </table:table-cell>
          <table:table-cell table:style-name="Таблица3.A1" office:value-type="string">
            <text:p text:style-name="P53">7698238</text:p>
          </table:table-cell>
          <table:table-cell table:style-name="Таблица3.A1" office:value-type="string">
            <text:p text:style-name="P53">0,87979</text:p>
          </table:table-cell>
          <table:table-cell table:style-name="Таблица3.A1" office:value-type="string">
            <text:p text:style-name="P54">10-2-16-10</text:p>
          </table:table-cell>
          <table:table-cell table:style-name="Таблица3.A1" office:value-type="string">
            <text:p text:style-name="P54">10-2-16-10</text:p>
          </table:table-cell>
          <table:table-cell table:style-name="Таблица3.A1" office:value-type="string">
            <text:p text:style-name="P3">5</text:p>
          </table:table-cell>
          <table:table-cell table:style-name="Таблица3.G1" office:value-type="string">
            <text:p text:style-name="P3">3</text:p>
          </table:table-cell>
        </table:table-row>
        <table:table-row table:style-name="Таблица3.2">
          <table:table-cell table:style-name="Таблица3.A2" office:value-type="string">
            <text:p text:style-name="P3">23</text:p>
          </table:table-cell>
          <table:table-cell table:style-name="Таблица3.A1" office:value-type="string">
            <text:p text:style-name="P53">7976168</text:p>
          </table:table-cell>
          <table:table-cell table:style-name="Таблица3.A1" office:value-type="string">
            <text:p text:style-name="P53">0,78824</text:p>
          </table:table-cell>
          <table:table-cell table:style-name="Таблица3.A1" office:value-type="string">
            <text:p text:style-name="P54">10-8-2-10</text:p>
          </table:table-cell>
          <table:table-cell table:style-name="Таблица3.A1" office:value-type="string">
            <text:p text:style-name="P54">10-8-2-10</text:p>
          </table:table-cell>
          <table:table-cell table:style-name="Таблица3.A1" office:value-type="string">
            <text:p text:style-name="P3">6</text:p>
          </table:table-cell>
          <table:table-cell table:style-name="Таблица3.G1" office:value-type="string">
            <text:p text:style-name="P3">4</text:p>
          </table:table-cell>
        </table:table-row>
        <table:table-row table:style-name="Таблица3.2">
          <table:table-cell table:style-name="Таблица3.A2" office:value-type="string">
            <text:p text:style-name="P3">24</text:p>
          </table:table-cell>
          <table:table-cell table:style-name="Таблица3.A1" office:value-type="string">
            <text:p text:style-name="P53">1552386</text:p>
          </table:table-cell>
          <table:table-cell table:style-name="Таблица3.A1" office:value-type="string">
            <text:p text:style-name="P53">0,49300</text:p>
          </table:table-cell>
          <table:table-cell table:style-name="Таблица3.A1" office:value-type="string">
            <text:p text:style-name="P54">10-16-8-10</text:p>
          </table:table-cell>
          <table:table-cell table:style-name="Таблица3.A1" office:value-type="string">
            <text:p text:style-name="P54">10-16-8-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25</text:p>
          </table:table-cell>
          <table:table-cell table:style-name="Таблица3.A1" office:value-type="string">
            <text:p text:style-name="P53">5199331</text:p>
          </table:table-cell>
          <table:table-cell table:style-name="Таблица3.A1" office:value-type="string">
            <text:p text:style-name="P53">0,43331</text:p>
          </table:table-cell>
          <table:table-cell table:style-name="Таблица3.A1" office:value-type="string">
            <text:p text:style-name="P54">10-16-2-10</text:p>
          </table:table-cell>
          <table:table-cell table:style-name="Таблица3.A1" office:value-type="string">
            <text:p text:style-name="P54">10-16-2-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26</text:p>
          </table:table-cell>
          <table:table-cell table:style-name="Таблица3.A1" office:value-type="string">
            <text:p text:style-name="P53">5984792</text:p>
          </table:table-cell>
          <table:table-cell table:style-name="Таблица3.A1" office:value-type="string">
            <text:p text:style-name="P53">0,90212</text:p>
          </table:table-cell>
          <table:table-cell table:style-name="Таблица3.A1" office:value-type="string">
            <text:p text:style-name="P54">10-2-8-10</text:p>
          </table:table-cell>
          <table:table-cell table:style-name="Таблица3.A1" office:value-type="string">
            <text:p text:style-name="P3"><text:span text:style-name="T58">10-2-8-10</text:span></text:p>
          </table:table-cell>
          <table:table-cell table:style-name="Таблица3.A1" office:value-type="string">
            <text:p text:style-name="P3">5</text:p>
          </table:table-cell>
          <table:table-cell table:style-name="Таблица3.G1" office:value-type="string">
            <text:p text:style-name="P3">3</text:p>
          </table:table-cell>
        </table:table-row>
        <table:table-row table:style-name="Таблица3.2">
          <table:table-cell table:style-name="Таблица3.A2" office:value-type="string">
            <text:p text:style-name="P3">27</text:p>
          </table:table-cell>
          <table:table-cell table:style-name="Таблица3.A1" office:value-type="string">
            <text:p text:style-name="P53">4792338</text:p>
          </table:table-cell>
          <table:table-cell table:style-name="Таблица3.A1" office:value-type="string">
            <text:p text:style-name="P53">0,87985</text:p>
          </table:table-cell>
          <table:table-cell table:style-name="Таблица3.A1" office:value-type="string">
            <text:p text:style-name="P54">10-8-16-10</text:p>
          </table:table-cell>
          <table:table-cell table:style-name="Таблица3.A1" office:value-type="string">
            <text:p text:style-name="P54">10-8-16-10</text:p>
          </table:table-cell>
          <table:table-cell table:style-name="Таблица3.A1" office:value-type="string">
            <text:p text:style-name="P3">6</text:p>
          </table:table-cell>
          <table:table-cell table:style-name="Таблица3.G1" office:value-type="string">
            <text:p text:style-name="P3">4</text:p>
          </table:table-cell>
        </table:table-row>
        <table:table-row table:style-name="Таблица3.2">
          <table:table-cell table:style-name="Таблица3.A2" office:value-type="string">
            <text:p text:style-name="P3">28</text:p>
          </table:table-cell>
          <table:table-cell table:style-name="Таблица3.A1" office:value-type="string">
            <text:p text:style-name="P53">9513813</text:p>
          </table:table-cell>
          <table:table-cell table:style-name="Таблица3.A1" office:value-type="string">
            <text:p text:style-name="P53">0,34430</text:p>
          </table:table-cell>
          <table:table-cell table:style-name="Таблица3.A1" office:value-type="string">
            <text:p text:style-name="P54">10-2-16-10</text:p>
          </table:table-cell>
          <table:table-cell table:style-name="Таблица3.A1" office:value-type="string">
            <text:p text:style-name="P54">10-2-16-10</text:p>
          </table:table-cell>
          <table:table-cell table:style-name="Таблица3.A1" office:value-type="string">
            <text:p text:style-name="P3">3</text:p>
          </table:table-cell>
          <table:table-cell table:style-name="Таблица3.G1" office:value-type="string">
            <text:p text:style-name="P3">5</text:p>
          </table:table-cell>
        </table:table-row>
        <table:table-row table:style-name="Таблица3.2">
          <table:table-cell table:style-name="Таблица3.A2" office:value-type="string">
            <text:p text:style-name="P3">29</text:p>
          </table:table-cell>
          <table:table-cell table:style-name="Таблица3.A1" office:value-type="string">
            <text:p text:style-name="P53">1344239</text:p>
          </table:table-cell>
          <table:table-cell table:style-name="Таблица3.A1" office:value-type="string">
            <text:p text:style-name="P53">0,65620</text:p>
          </table:table-cell>
          <table:table-cell table:style-name="Таблица3.A1" office:value-type="string">
            <text:p text:style-name="P54">10-8-2-10</text:p>
          </table:table-cell>
          <table:table-cell table:style-name="Таблица3.A1" office:value-type="string">
            <text:p text:style-name="P54">10-8-2-10</text:p>
          </table:table-cell>
          <table:table-cell table:style-name="Таблица3.A1" office:value-type="string">
            <text:p text:style-name="P3">4</text:p>
          </table:table-cell>
          <table:table-cell table:style-name="Таблица3.G1" office:value-type="string">
            <text:p text:style-name="P3">6</text:p>
          </table:table-cell>
        </table:table-row>
        <table:table-row table:style-name="Таблица3.2">
          <table:table-cell table:style-name="Таблица3.A2" office:value-type="string">
            <text:p text:style-name="P3">30</text:p>
          </table:table-cell>
          <table:table-cell table:style-name="Таблица3.A1" office:value-type="string">
            <text:p text:style-name="P53">2146855</text:p>
          </table:table-cell>
          <table:table-cell table:style-name="Таблица3.A1" office:value-type="string">
            <text:p text:style-name="P53">0,76804</text:p>
          </table:table-cell>
          <table:table-cell table:style-name="Таблица3.A1" office:value-type="string">
            <text:p text:style-name="P54">10-8-2-10</text:p>
          </table:table-cell>
          <table:table-cell table:style-name="Таблица3.A1" office:value-type="string">
            <text:p text:style-name="P54">10-8-2-10</text:p>
          </table:table-cell>
          <table:table-cell table:style-name="Таблица3.A1" office:value-type="string">
            <text:p text:style-name="P3">6</text:p>
          </table:table-cell>
          <table:table-cell table:style-name="Таблица3.G1" office:value-type="string">
            <text:p text:style-name="P3">4</text:p>
          </table:table-cell>
        </table:table-row>
      </table:table>
      <text:p text:style-name="P25"/>
      <text:p text:style-name="P14"/>
      <text:p text:style-name="P75">Таблица 1.4. Варианты заданий.</text:p>
      <table:table table:name="Таблица4" table:style-name="Таблица4">
        <table:table-column table:style-name="Таблица4.A"/>
        <table:table-column table:style-name="Таблица4.B" table:number-columns-repeated="7"/>
        <table:table-column table:style-name="Таблица4.I"/>
        <table:table-row table:style-name="Таблица4.1">
          <table:table-cell table:style-name="Таблица4.A1" office:value-type="string">
            <text:p text:style-name="P136">№ п/п</text:p>
          </table:table-cell>
          <table:table-cell table:style-name="Таблица4.A1" office:value-type="string">
            <text:p text:style-name="P136">3.5</text:p>
          </table:table-cell>
          <table:table-cell table:style-name="Таблица4.A1" office:value-type="string">
            <text:p text:style-name="P136">3.6</text:p>
          </table:table-cell>
          <table:table-cell table:style-name="Таблица4.A1" office:value-type="string">
            <text:p text:style-name="P136">3.7</text:p>
          </table:table-cell>
          <table:table-cell table:style-name="Таблица4.A1" office:value-type="string">
            <text:p text:style-name="P136">3.8</text:p>
          </table:table-cell>
          <table:table-cell table:style-name="Таблица4.A1" office:value-type="string">
            <text:p text:style-name="P136">3.9</text:p>
          </table:table-cell>
          <table:table-cell table:style-name="Таблица4.A1" office:value-type="string">
            <text:p text:style-name="P136">3.10</text:p>
          </table:table-cell>
          <table:table-cell table:style-name="Таблица4.A1" office:value-type="string">
            <text:p text:style-name="P136">3.11</text:p>
          </table:table-cell>
          <table:table-cell table:style-name="Таблица4.I1" office:value-type="string">
            <text:p text:style-name="P136">3.12</text:p>
          </table:table-cell>
        </table:table-row>
        <table:table-row table:style-name="Таблица4.1">
          <table:table-cell table:style-name="Таблица4.A1" office:value-type="string">
            <text:p text:style-name="P138">1</text:p>
          </table:table-cell>
          <table:table-cell table:style-name="Таблица4.A1" office:value-type="string">
            <text:p text:style-name="P138">2</text:p>
          </table:table-cell>
          <table:table-cell table:style-name="Таблица4.A1" office:value-type="string">
            <text:p text:style-name="P138">3</text:p>
          </table:table-cell>
          <table:table-cell table:style-name="Таблица4.A1" office:value-type="string">
            <text:p text:style-name="P138">4</text:p>
          </table:table-cell>
          <table:table-cell table:style-name="Таблица4.A1" office:value-type="string">
            <text:p text:style-name="P138">5</text:p>
          </table:table-cell>
          <table:table-cell table:style-name="Таблица4.A1" office:value-type="string">
            <text:p text:style-name="P138">6</text:p>
          </table:table-cell>
          <table:table-cell table:style-name="Таблица4.A1" office:value-type="string">
            <text:p text:style-name="P138">7</text:p>
          </table:table-cell>
          <table:table-cell table:style-name="Таблица4.A1" office:value-type="string">
            <text:p text:style-name="P138">8</text:p>
          </table:table-cell>
          <table:table-cell table:style-name="Таблица4.I1" office:value-type="string">
            <text:p text:style-name="P138">9</text:p>
          </table:table-cell>
        </table:table-row>
        <table:table-row table:style-name="Таблица4.1">
          <table:table-cell table:style-name="Таблица4.A1" office:value-type="string">
            <text:p text:style-name="P137">1</text:p>
          </table:table-cell>
          <table:table-cell table:style-name="Таблица4.A1" office:value-type="string">
            <text:p text:style-name="P137">10010</text:p>
          </table:table-cell>
          <table:table-cell table:style-name="Таблица4.A1" office:value-type="string">
            <text:p text:style-name="P137"><text:span text:style-name="T9">1</text:span>1001</text:p>
          </table:table-cell>
          <table:table-cell table:style-name="Таблица4.A1" office:value-type="string">
            <text:p text:style-name="P137"><text:span text:style-name="T9">1</text:span>1001</text:p>
          </table:table-cell>
          <table:table-cell table:style-name="Таблица4.A1" office:value-type="string">
            <text:p text:style-name="P137">10010</text:p>
            <text:p text:style-name="P137">11001</text:p>
          </table:table-cell>
          <table:table-cell table:style-name="Таблица4.A1" office:value-type="string">
            <text:p text:style-name="P137">11010</text:p>
            <text:p text:style-name="P137">11001</text:p>
          </table:table-cell>
          <table:table-cell table:style-name="Таблица4.A1" office:value-type="string">
            <text:p text:style-name="P137">10010</text:p>
            <text:p text:style-name="P137">11001</text:p>
          </table:table-cell>
          <table:table-cell table:style-name="Таблица4.A1" office:value-type="string">
            <text:p text:style-name="P137">11010</text:p>
            <text:p text:style-name="P137">10101</text:p>
          </table:table-cell>
          <table:table-cell table:style-name="Таблица4.I1" office:value-type="string">
            <text:p text:style-name="P137"><text:span text:style-name="T9">1</text:span>0010</text:p>
            <text:p text:style-name="P137"><text:span text:style-name="T9">0</text:span>1001</text:p>
          </table:table-cell>
        </table:table-row>
        <table:table-row table:style-name="Таблица4.1">
          <table:table-cell table:style-name="Таблица4.A1" office:value-type="string">
            <text:p text:style-name="P137">2</text:p>
          </table:table-cell>
          <table:table-cell table:style-name="Таблица4.A1" office:value-type="string">
            <text:p text:style-name="P137">11001</text:p>
          </table:table-cell>
          <table:table-cell table:style-name="Таблица4.A1" office:value-type="string">
            <text:p text:style-name="P137"><text:span text:style-name="T9">1</text:span>0001</text:p>
          </table:table-cell>
          <table:table-cell table:style-name="Таблица4.A1" office:value-type="string">
            <text:p text:style-name="P137"><text:span text:style-name="T9">1</text:span>0001</text:p>
          </table:table-cell>
          <table:table-cell table:style-name="Таблица4.A1" office:value-type="string">
            <text:p text:style-name="P137">11001</text:p>
            <text:p text:style-name="P137">10001</text:p>
          </table:table-cell>
          <table:table-cell table:style-name="Таблица4.A1" office:value-type="string">
            <text:p text:style-name="P137">11001</text:p>
            <text:p text:style-name="P137">10001</text:p>
          </table:table-cell>
          <table:table-cell table:style-name="Таблица4.A1" office:value-type="string">
            <text:p text:style-name="P137">11001</text:p>
            <text:p text:style-name="P137">10001</text:p>
          </table:table-cell>
          <table:table-cell table:style-name="Таблица4.A1" office:value-type="string">
            <text:p text:style-name="P137">11001</text:p>
            <text:p text:style-name="P137">10101</text:p>
          </table:table-cell>
          <table:table-cell table:style-name="Таблица4.I1" office:value-type="string">
            <text:p text:style-name="P137"><text:span text:style-name="T9">1</text:span>1001</text:p>
            <text:p text:style-name="P137"><text:span text:style-name="T9">0</text:span>0001</text:p>
          </table:table-cell>
        </table:table-row>
        <text:soft-page-break/>
        <table:table-row table:style-name="Таблица4.1">
          <table:table-cell table:style-name="Таблица4.A1" office:value-type="string">
            <text:p text:style-name="P137">3</text:p>
          </table:table-cell>
          <table:table-cell table:style-name="Таблица4.A1" office:value-type="string">
            <text:p text:style-name="P137">10101</text:p>
          </table:table-cell>
          <table:table-cell table:style-name="Таблица4.A1" office:value-type="string">
            <text:p text:style-name="P137"><text:span text:style-name="T9">1</text:span>0010</text:p>
          </table:table-cell>
          <table:table-cell table:style-name="Таблица4.A1" office:value-type="string">
            <text:p text:style-name="P137"><text:span text:style-name="T9">1</text:span>0010</text:p>
          </table:table-cell>
          <table:table-cell table:style-name="Таблица4.A1" office:value-type="string">
            <text:p text:style-name="P137">10101</text:p>
            <text:p text:style-name="P137">10010</text:p>
          </table:table-cell>
          <table:table-cell table:style-name="Таблица4.A1" office:value-type="string">
            <text:p text:style-name="P137">10101</text:p>
            <text:p text:style-name="P137">10010</text:p>
          </table:table-cell>
          <table:table-cell table:style-name="Таблица4.A1" office:value-type="string">
            <text:p text:style-name="P137">10101</text:p>
            <text:p text:style-name="P137">10010</text:p>
          </table:table-cell>
          <table:table-cell table:style-name="Таблица4.A1" office:value-type="string">
            <text:p text:style-name="P137">10101</text:p>
            <text:p text:style-name="P137">10010</text:p>
          </table:table-cell>
          <table:table-cell table:style-name="Таблица4.I1" office:value-type="string">
            <text:p text:style-name="P137"><text:span text:style-name="T9">0</text:span>0101</text:p>
            <text:p text:style-name="P137"><text:span text:style-name="T9">1</text:span>0010</text:p>
          </table:table-cell>
        </table:table-row>
        <table:table-row table:style-name="Таблица4.1">
          <table:table-cell table:style-name="Таблица4.A1" office:value-type="string">
            <text:p text:style-name="P137">4</text:p>
          </table:table-cell>
          <table:table-cell table:style-name="Таблица4.A1" office:value-type="string">
            <text:p text:style-name="P137">10111</text:p>
          </table:table-cell>
          <table:table-cell table:style-name="Таблица4.A1" office:value-type="string">
            <text:p text:style-name="P137"><text:span text:style-name="T9">1</text:span>0000</text:p>
          </table:table-cell>
          <table:table-cell table:style-name="Таблица4.A1" office:value-type="string">
            <text:p text:style-name="P137"><text:span text:style-name="T9">1</text:span>0000</text:p>
          </table:table-cell>
          <table:table-cell table:style-name="Таблица4.A1" office:value-type="string">
            <text:p text:style-name="P137">10111</text:p>
            <text:p text:style-name="P137">10000</text:p>
          </table:table-cell>
          <table:table-cell table:style-name="Таблица4.A1" office:value-type="string">
            <text:p text:style-name="P137">10111</text:p>
            <text:p text:style-name="P137">10010</text:p>
          </table:table-cell>
          <table:table-cell table:style-name="Таблица4.A1" office:value-type="string">
            <text:p text:style-name="P137">10111</text:p>
            <text:p text:style-name="P137">10100</text:p>
          </table:table-cell>
          <table:table-cell table:style-name="Таблица4.A1" office:value-type="string">
            <text:p text:style-name="P137">10111</text:p>
            <text:p text:style-name="P137">10010</text:p>
          </table:table-cell>
          <table:table-cell table:style-name="Таблица4.I1" office:value-type="string">
            <text:p text:style-name="P137"><text:span text:style-name="T9">1</text:span>0111</text:p>
            <text:p text:style-name="P137"><text:span text:style-name="T9">0</text:span>0000</text:p>
          </table:table-cell>
        </table:table-row>
        <table:table-row table:style-name="Таблица4.1">
          <table:table-cell table:style-name="Таблица4.A1" office:value-type="string">
            <text:p text:style-name="P137">5</text:p>
          </table:table-cell>
          <table:table-cell table:style-name="Таблица4.A1" office:value-type="string">
            <text:p text:style-name="P137">10001</text:p>
          </table:table-cell>
          <table:table-cell table:style-name="Таблица4.A1" office:value-type="string">
            <text:p text:style-name="P137"><text:span text:style-name="T9">1</text:span>1011</text:p>
          </table:table-cell>
          <table:table-cell table:style-name="Таблица4.A1" office:value-type="string">
            <text:p text:style-name="P137"><text:span text:style-name="T9">1</text:span>1011</text:p>
          </table:table-cell>
          <table:table-cell table:style-name="Таблица4.A1" office:value-type="string">
            <text:p text:style-name="P137">10001</text:p>
            <text:p text:style-name="P137">11011</text:p>
          </table:table-cell>
          <table:table-cell table:style-name="Таблица4.A1" office:value-type="string">
            <text:p text:style-name="P137">11101</text:p>
            <text:p text:style-name="P137">11011</text:p>
          </table:table-cell>
          <table:table-cell table:style-name="Таблица4.A1" office:value-type="string">
            <text:p text:style-name="P137">10001</text:p>
            <text:p text:style-name="P137">11011</text:p>
          </table:table-cell>
          <table:table-cell table:style-name="Таблица4.A1" office:value-type="string">
            <text:p text:style-name="P137">11001</text:p>
            <text:p text:style-name="P137">10011</text:p>
          </table:table-cell>
          <table:table-cell table:style-name="Таблица4.I1" office:value-type="string">
            <text:p text:style-name="P137"><text:span text:style-name="T9">0</text:span>0001</text:p>
            <text:p text:style-name="P137"><text:span text:style-name="T9">1</text:span>1011</text:p>
          </table:table-cell>
        </table:table-row>
        <table:table-row table:style-name="Таблица4.1">
          <table:table-cell table:style-name="Таблица4.A1" office:value-type="string">
            <text:p text:style-name="P137">6</text:p>
          </table:table-cell>
          <table:table-cell table:style-name="Таблица4.A1" office:value-type="string">
            <text:p text:style-name="P137">10010</text:p>
          </table:table-cell>
          <table:table-cell table:style-name="Таблица4.A1" office:value-type="string">
            <text:p text:style-name="P137"><text:span text:style-name="T9">1</text:span>0001</text:p>
          </table:table-cell>
          <table:table-cell table:style-name="Таблица4.A1" office:value-type="string">
            <text:p text:style-name="P137"><text:span text:style-name="T9">1</text:span>0001</text:p>
          </table:table-cell>
          <table:table-cell table:style-name="Таблица4.A1" office:value-type="string">
            <text:p text:style-name="P137">10010</text:p>
            <text:p text:style-name="P137">10001</text:p>
          </table:table-cell>
          <table:table-cell table:style-name="Таблица4.A1" office:value-type="string">
            <text:p text:style-name="P137">10110</text:p>
            <text:p text:style-name="P137">10001</text:p>
          </table:table-cell>
          <table:table-cell table:style-name="Таблица4.A1" office:value-type="string">
            <text:p text:style-name="P137">10010</text:p>
            <text:p text:style-name="P137">10001</text:p>
          </table:table-cell>
          <table:table-cell table:style-name="Таблица4.A1" office:value-type="string">
            <text:p text:style-name="P137">10010</text:p>
            <text:p text:style-name="P137">10001</text:p>
          </table:table-cell>
          <table:table-cell table:style-name="Таблица4.I1" office:value-type="string">
            <text:p text:style-name="P137"><text:span text:style-name="T9">0</text:span>0010</text:p>
            <text:p text:style-name="P137"><text:span text:style-name="T9">1</text:span>0001</text:p>
          </table:table-cell>
        </table:table-row>
        <table:table-row table:style-name="Таблица4.1">
          <table:table-cell table:style-name="Таблица4.A1" office:value-type="string">
            <text:p text:style-name="P137">7</text:p>
          </table:table-cell>
          <table:table-cell table:style-name="Таблица4.A1" office:value-type="string">
            <text:p text:style-name="P137">11001</text:p>
          </table:table-cell>
          <table:table-cell table:style-name="Таблица4.A1" office:value-type="string">
            <text:p text:style-name="P137"><text:span text:style-name="T9">1</text:span>1011</text:p>
          </table:table-cell>
          <table:table-cell table:style-name="Таблица4.A1" office:value-type="string">
            <text:p text:style-name="P137"><text:span text:style-name="T9">1</text:span>1011</text:p>
          </table:table-cell>
          <table:table-cell table:style-name="Таблица4.A1" office:value-type="string">
            <text:p text:style-name="P137">11001</text:p>
            <text:p text:style-name="P137">11011</text:p>
          </table:table-cell>
          <table:table-cell table:style-name="Таблица4.A1" office:value-type="string">
            <text:p text:style-name="P137">11101</text:p>
            <text:p text:style-name="P137">11011</text:p>
          </table:table-cell>
          <table:table-cell table:style-name="Таблица4.A1" office:value-type="string">
            <text:p text:style-name="P137">11001</text:p>
            <text:p text:style-name="P137">11011</text:p>
          </table:table-cell>
          <table:table-cell table:style-name="Таблица4.A1" office:value-type="string">
            <text:p text:style-name="P137">11001</text:p>
            <text:p text:style-name="P137">10011</text:p>
          </table:table-cell>
          <table:table-cell table:style-name="Таблица4.I1" office:value-type="string">
            <text:p text:style-name="P137"><text:span text:style-name="T9">1</text:span>1001</text:p>
            <text:p text:style-name="P137"><text:span text:style-name="T9">0</text:span>1011</text:p>
          </table:table-cell>
        </table:table-row>
        <table:table-row table:style-name="Таблица4.1">
          <table:table-cell table:style-name="Таблица4.A1" office:value-type="string">
            <text:p text:style-name="P137">8</text:p>
          </table:table-cell>
          <table:table-cell table:style-name="Таблица4.A1" office:value-type="string">
            <text:p text:style-name="P137">11100</text:p>
          </table:table-cell>
          <table:table-cell table:style-name="Таблица4.A1" office:value-type="string">
            <text:p text:style-name="P137"><text:span text:style-name="T9">1</text:span>1110</text:p>
          </table:table-cell>
          <table:table-cell table:style-name="Таблица4.A1" office:value-type="string">
            <text:p text:style-name="P137"><text:span text:style-name="T9">1</text:span>1110</text:p>
          </table:table-cell>
          <table:table-cell table:style-name="Таблица4.A1" office:value-type="string">
            <text:p text:style-name="P137">11100</text:p>
            <text:p text:style-name="P137">11110</text:p>
          </table:table-cell>
          <table:table-cell table:style-name="Таблица4.A1" office:value-type="string">
            <text:p text:style-name="P137">11100</text:p>
            <text:p text:style-name="P137">10110</text:p>
          </table:table-cell>
          <table:table-cell table:style-name="Таблица4.A1" office:value-type="string">
            <text:p text:style-name="P137">11100</text:p>
            <text:p text:style-name="P137">11110</text:p>
          </table:table-cell>
          <table:table-cell table:style-name="Таблица4.A1" office:value-type="string">
            <text:p text:style-name="P137">11100</text:p>
            <text:p text:style-name="P137">10110</text:p>
          </table:table-cell>
          <table:table-cell table:style-name="Таблица4.I1" office:value-type="string">
            <text:p text:style-name="P137"><text:span text:style-name="T9">0</text:span>1100</text:p>
            <text:p text:style-name="P137"><text:span text:style-name="T9">1</text:span>1110</text:p>
          </table:table-cell>
        </table:table-row>
        <table:table-row table:style-name="Таблица4.1">
          <table:table-cell table:style-name="Таблица4.A1" office:value-type="string">
            <text:p text:style-name="P137">9</text:p>
          </table:table-cell>
          <table:table-cell table:style-name="Таблица4.A1" office:value-type="string">
            <text:p text:style-name="P137">10101</text:p>
          </table:table-cell>
          <table:table-cell table:style-name="Таблица4.A1" office:value-type="string">
            <text:p text:style-name="P137"><text:span text:style-name="T9">1</text:span>0000</text:p>
          </table:table-cell>
          <table:table-cell table:style-name="Таблица4.A1" office:value-type="string">
            <text:p text:style-name="P137"><text:span text:style-name="T9">1</text:span>0000</text:p>
          </table:table-cell>
          <table:table-cell table:style-name="Таблица4.A1" office:value-type="string">
            <text:p text:style-name="P137">10101</text:p>
            <text:p text:style-name="P137">10000</text:p>
          </table:table-cell>
          <table:table-cell table:style-name="Таблица4.A1" office:value-type="string">
            <text:p text:style-name="P137">10101</text:p>
            <text:p text:style-name="P137">10011</text:p>
          </table:table-cell>
          <table:table-cell table:style-name="Таблица4.A1" office:value-type="string">
            <text:p text:style-name="P137">10101</text:p>
            <text:p text:style-name="P137">10010</text:p>
          </table:table-cell>
          <table:table-cell table:style-name="Таблица4.A1" office:value-type="string">
            <text:p text:style-name="P137">10101</text:p>
            <text:p text:style-name="P137">10001</text:p>
          </table:table-cell>
          <table:table-cell table:style-name="Таблица4.I1" office:value-type="string">
            <text:p text:style-name="P137"><text:span text:style-name="T9">1</text:span>0101</text:p>
            <text:p text:style-name="P137"><text:span text:style-name="T9">0</text:span>0000</text:p>
          </table:table-cell>
        </table:table-row>
        <table:table-row table:style-name="Таблица4.1">
          <table:table-cell table:style-name="Таблица4.A1" office:value-type="string">
            <text:p text:style-name="P137">10</text:p>
          </table:table-cell>
          <table:table-cell table:style-name="Таблица4.A1" office:value-type="string">
            <text:p text:style-name="P137">10010</text:p>
          </table:table-cell>
          <table:table-cell table:style-name="Таблица4.A1" office:value-type="string">
            <text:p text:style-name="P137"><text:span text:style-name="T9">1</text:span>0111</text:p>
          </table:table-cell>
          <table:table-cell table:style-name="Таблица4.A1" office:value-type="string">
            <text:p text:style-name="P137"><text:span text:style-name="T9">1</text:span>0111</text:p>
          </table:table-cell>
          <table:table-cell table:style-name="Таблица4.A1" office:value-type="string">
            <text:p text:style-name="P137">10010</text:p>
            <text:p text:style-name="P137">10111</text:p>
          </table:table-cell>
          <table:table-cell table:style-name="Таблица4.A1" office:value-type="string">
            <text:p text:style-name="P137">11010</text:p>
            <text:p text:style-name="P137">10111</text:p>
          </table:table-cell>
          <table:table-cell table:style-name="Таблица4.A1" office:value-type="string">
            <text:p text:style-name="P137">10010</text:p>
            <text:p text:style-name="P137">10111</text:p>
          </table:table-cell>
          <table:table-cell table:style-name="Таблица4.A1" office:value-type="string">
            <text:p text:style-name="P137">11010</text:p>
            <text:p text:style-name="P137">10111</text:p>
          </table:table-cell>
          <table:table-cell table:style-name="Таблица4.I1" office:value-type="string">
            <text:p text:style-name="P137"><text:span text:style-name="T9">0</text:span>0010</text:p>
            <text:p text:style-name="P137"><text:span text:style-name="T9">1</text:span>0111</text:p>
          </table:table-cell>
        </table:table-row>
        <table:table-row table:style-name="Таблица4.1">
          <table:table-cell table:style-name="Таблица4.A1" office:value-type="string">
            <text:p text:style-name="P137">11</text:p>
          </table:table-cell>
          <table:table-cell table:style-name="Таблица4.A1" office:value-type="string">
            <text:p text:style-name="P137">10001</text:p>
          </table:table-cell>
          <table:table-cell table:style-name="Таблица4.A1" office:value-type="string">
            <text:p text:style-name="P137"><text:span text:style-name="T9">1</text:span>0001</text:p>
          </table:table-cell>
          <table:table-cell table:style-name="Таблица4.A1" office:value-type="string">
            <text:p text:style-name="P137"><text:span text:style-name="T9">1</text:span>0001</text:p>
          </table:table-cell>
          <table:table-cell table:style-name="Таблица4.A1" office:value-type="string">
            <text:p text:style-name="P137">10001</text:p>
            <text:p text:style-name="P137">10001</text:p>
          </table:table-cell>
          <table:table-cell table:style-name="Таблица4.A1" office:value-type="string">
            <text:p text:style-name="P137">11001</text:p>
            <text:p text:style-name="P137">10101</text:p>
          </table:table-cell>
          <table:table-cell table:style-name="Таблица4.A1" office:value-type="string">
            <text:p text:style-name="P137">10001</text:p>
            <text:p text:style-name="P137">10001</text:p>
          </table:table-cell>
          <table:table-cell table:style-name="Таблица4.A1" office:value-type="string">
            <text:p text:style-name="P137">10101</text:p>
            <text:p text:style-name="P137">10011</text:p>
          </table:table-cell>
          <table:table-cell table:style-name="Таблица4.I1" office:value-type="string">
            <text:p text:style-name="P137"><text:span text:style-name="T9">1</text:span>0001</text:p>
            <text:p text:style-name="P137"><text:span text:style-name="T9">0</text:span>0001</text:p>
          </table:table-cell>
        </table:table-row>
        <table:table-row table:style-name="Таблица4.1">
          <table:table-cell table:style-name="Таблица4.A1" office:value-type="string">
            <text:p text:style-name="P137">12</text:p>
          </table:table-cell>
          <table:table-cell table:style-name="Таблица4.A1" office:value-type="string">
            <text:p text:style-name="P137">11001</text:p>
          </table:table-cell>
          <table:table-cell table:style-name="Таблица4.A1" office:value-type="string">
            <text:p text:style-name="P137"><text:span text:style-name="T9">1</text:span>0111</text:p>
          </table:table-cell>
          <table:table-cell table:style-name="Таблица4.A1" office:value-type="string">
            <text:p text:style-name="P137"><text:span text:style-name="T9">1</text:span>0111</text:p>
          </table:table-cell>
          <table:table-cell table:style-name="Таблица4.A1" office:value-type="string">
            <text:p text:style-name="P137">11001</text:p>
            <text:p text:style-name="P137">10111</text:p>
          </table:table-cell>
          <table:table-cell table:style-name="Таблица4.A1" office:value-type="string">
            <text:p text:style-name="P137">11001</text:p>
            <text:p text:style-name="P137">10111</text:p>
          </table:table-cell>
          <table:table-cell table:style-name="Таблица4.A1" office:value-type="string">
            <text:p text:style-name="P137">11001</text:p>
            <text:p text:style-name="P137">10111</text:p>
          </table:table-cell>
          <table:table-cell table:style-name="Таблица4.A1" office:value-type="string">
            <text:p text:style-name="P137">11001</text:p>
            <text:p text:style-name="P137">10111</text:p>
          </table:table-cell>
          <table:table-cell table:style-name="Таблица4.I1" office:value-type="string">
            <text:p text:style-name="P137"><text:span text:style-name="T9">0</text:span>1001</text:p>
            <text:p text:style-name="P137"><text:span text:style-name="T9">1</text:span>0111</text:p>
          </table:table-cell>
        </table:table-row>
        <table:table-row table:style-name="Таблица4.1">
          <table:table-cell table:style-name="Таблица4.A1" office:value-type="string">
            <text:p text:style-name="P137">13</text:p>
          </table:table-cell>
          <table:table-cell table:style-name="Таблица4.A1" office:value-type="string">
            <text:p text:style-name="P137">10110</text:p>
          </table:table-cell>
          <table:table-cell table:style-name="Таблица4.A1" office:value-type="string">
            <text:p text:style-name="P137"><text:span text:style-name="T9">1</text:span>0010</text:p>
          </table:table-cell>
          <table:table-cell table:style-name="Таблица4.A1" office:value-type="string">
            <text:p text:style-name="P137"><text:span text:style-name="T9">1</text:span>0010</text:p>
          </table:table-cell>
          <table:table-cell table:style-name="Таблица4.A1" office:value-type="string">
            <text:p text:style-name="P137">10110</text:p>
            <text:p text:style-name="P137">10010</text:p>
          </table:table-cell>
          <table:table-cell table:style-name="Таблица4.A1" office:value-type="string">
            <text:p text:style-name="P137">10110</text:p>
            <text:p text:style-name="P137">10010</text:p>
          </table:table-cell>
          <table:table-cell table:style-name="Таблица4.A1" office:value-type="string">
            <text:p text:style-name="P137">10110</text:p>
            <text:p text:style-name="P137">10010</text:p>
          </table:table-cell>
          <table:table-cell table:style-name="Таблица4.A1" office:value-type="string">
            <text:p text:style-name="P137">10110</text:p>
            <text:p text:style-name="P137">10010</text:p>
          </table:table-cell>
          <table:table-cell table:style-name="Таблица4.I1" office:value-type="string">
            <text:p text:style-name="P137"><text:span text:style-name="T9">1</text:span>0110</text:p>
            <text:p text:style-name="P137"><text:span text:style-name="T9">0</text:span>0010</text:p>
          </table:table-cell>
        </table:table-row>
        <table:table-row table:style-name="Таблица4.1">
          <table:table-cell table:style-name="Таблица4.A1" office:value-type="string">
            <text:p text:style-name="P137">14</text:p>
          </table:table-cell>
          <table:table-cell table:style-name="Таблица4.A1" office:value-type="string">
            <text:p text:style-name="P137">11001</text:p>
          </table:table-cell>
          <table:table-cell table:style-name="Таблица4.A1" office:value-type="string">
            <text:p text:style-name="P137"><text:span text:style-name="T9">1</text:span>0010</text:p>
          </table:table-cell>
          <table:table-cell table:style-name="Таблица4.A1" office:value-type="string">
            <text:p text:style-name="P137"><text:span text:style-name="T9">1</text:span>0010</text:p>
          </table:table-cell>
          <table:table-cell table:style-name="Таблица4.A1" office:value-type="string">
            <text:p text:style-name="P137">11001</text:p>
            <text:p text:style-name="P137">10010</text:p>
          </table:table-cell>
          <table:table-cell table:style-name="Таблица4.A1" office:value-type="string">
            <text:p text:style-name="P137">11001</text:p>
            <text:p text:style-name="P137">10010</text:p>
          </table:table-cell>
          <table:table-cell table:style-name="Таблица4.A1" office:value-type="string">
            <text:p text:style-name="P137">11001</text:p>
            <text:p text:style-name="P137">10010</text:p>
          </table:table-cell>
          <table:table-cell table:style-name="Таблица4.A1" office:value-type="string">
            <text:p text:style-name="P137">11001</text:p>
            <text:p text:style-name="P137">10010</text:p>
          </table:table-cell>
          <table:table-cell table:style-name="Таблица4.I1" office:value-type="string">
            <text:p text:style-name="P137"><text:span text:style-name="T9">0</text:span>1001</text:p>
            <text:p text:style-name="P137"><text:span text:style-name="T9">1</text:span>0010</text:p>
          </table:table-cell>
        </table:table-row>
        <table:table-row table:style-name="Таблица4.1">
          <table:table-cell table:style-name="Таблица4.A1" office:value-type="string">
            <text:p text:style-name="P137">15</text:p>
          </table:table-cell>
          <table:table-cell table:style-name="Таблица4.A1" office:value-type="string">
            <text:p text:style-name="P137">10111</text:p>
          </table:table-cell>
          <table:table-cell table:style-name="Таблица4.A1" office:value-type="string">
            <text:p text:style-name="P137"><text:span text:style-name="T9">1</text:span>0000</text:p>
          </table:table-cell>
          <table:table-cell table:style-name="Таблица4.A1" office:value-type="string">
            <text:p text:style-name="P137"><text:span text:style-name="T9">1</text:span>0111</text:p>
          </table:table-cell>
          <table:table-cell table:style-name="Таблица4.A1" office:value-type="string">
            <text:p text:style-name="P137">10111</text:p>
            <text:p text:style-name="P137">10000</text:p>
          </table:table-cell>
          <table:table-cell table:style-name="Таблица4.A1" office:value-type="string">
            <text:p text:style-name="P137">10101</text:p>
            <text:p text:style-name="P137">10010</text:p>
          </table:table-cell>
          <table:table-cell table:style-name="Таблица4.A1" office:value-type="string">
            <text:p text:style-name="P137">10111</text:p>
            <text:p text:style-name="P137">10110</text:p>
          </table:table-cell>
          <table:table-cell table:style-name="Таблица4.A1" office:value-type="string">
            <text:p text:style-name="P137">10111</text:p>
            <text:p text:style-name="P137">10100</text:p>
          </table:table-cell>
          <table:table-cell table:style-name="Таблица4.I1" office:value-type="string">
            <text:p text:style-name="P137"><text:span text:style-name="T9">0</text:span>0111</text:p>
            <text:p text:style-name="P137"><text:span text:style-name="T9">1</text:span>0000</text:p>
          </table:table-cell>
        </table:table-row>
        <table:table-row table:style-name="Таблица4.1">
          <table:table-cell table:style-name="Таблица4.A1" office:value-type="string">
            <text:p text:style-name="P137">16</text:p>
          </table:table-cell>
          <table:table-cell table:style-name="Таблица4.A1" office:value-type="string">
            <text:p text:style-name="P137">10001</text:p>
          </table:table-cell>
          <table:table-cell table:style-name="Таблица4.A1" office:value-type="string">
            <text:p text:style-name="P137"><text:span text:style-name="T9">1</text:span>0011</text:p>
          </table:table-cell>
          <table:table-cell table:style-name="Таблица4.A1" office:value-type="string">
            <text:p text:style-name="P137"><text:span text:style-name="T9">1</text:span>0111</text:p>
          </table:table-cell>
          <table:table-cell table:style-name="Таблица4.A1" office:value-type="string">
            <text:p text:style-name="P137">10011</text:p>
            <text:p text:style-name="P137">10111</text:p>
          </table:table-cell>
          <table:table-cell table:style-name="Таблица4.A1" office:value-type="string">
            <text:p text:style-name="P137">11011</text:p>
            <text:p text:style-name="P137">10111</text:p>
          </table:table-cell>
          <table:table-cell table:style-name="Таблица4.A1" office:value-type="string">
            <text:p text:style-name="P137">10011</text:p>
            <text:p text:style-name="P137">10111</text:p>
          </table:table-cell>
          <table:table-cell table:style-name="Таблица4.A1" office:value-type="string">
            <text:p text:style-name="P137">11011</text:p>
            <text:p text:style-name="P137">10101</text:p>
          </table:table-cell>
          <table:table-cell table:style-name="Таблица4.I1" office:value-type="string">
            <text:p text:style-name="P137"><text:span text:style-name="T9">1</text:span>0011</text:p>
            <text:p text:style-name="P137"><text:span text:style-name="T9">0</text:span>0111</text:p>
          </table:table-cell>
        </table:table-row>
        <table:table-row table:style-name="Таблица4.1">
          <table:table-cell table:style-name="Таблица4.A1" office:value-type="string">
            <text:p text:style-name="P137">17</text:p>
          </table:table-cell>
          <table:table-cell table:style-name="Таблица4.A1" office:value-type="string">
            <text:p text:style-name="P137">10111</text:p>
          </table:table-cell>
          <table:table-cell table:style-name="Таблица4.A1" office:value-type="string">
            <text:p text:style-name="P137"><text:span text:style-name="T9">1</text:span>0010</text:p>
          </table:table-cell>
          <table:table-cell table:style-name="Таблица4.A1" office:value-type="string">
            <text:p text:style-name="P137"><text:span text:style-name="T9">1</text:span>0010</text:p>
          </table:table-cell>
          <table:table-cell table:style-name="Таблица4.A1" office:value-type="string">
            <text:p text:style-name="P137">10111</text:p>
            <text:p text:style-name="P137">10010</text:p>
          </table:table-cell>
          <table:table-cell table:style-name="Таблица4.A1" office:value-type="string">
            <text:p text:style-name="P137">10111</text:p>
            <text:p text:style-name="P137">10010</text:p>
          </table:table-cell>
          <table:table-cell table:style-name="Таблица4.A1" office:value-type="string">
            <text:p text:style-name="P137">10111</text:p>
            <text:p text:style-name="P137">10010</text:p>
          </table:table-cell>
          <table:table-cell table:style-name="Таблица4.A1" office:value-type="string">
            <text:p text:style-name="P137">10111</text:p>
            <text:p text:style-name="P137">10010</text:p>
          </table:table-cell>
          <table:table-cell table:style-name="Таблица4.I1" office:value-type="string">
            <text:p text:style-name="P137"><text:span text:style-name="T9">1</text:span>0111</text:p>
            <text:p text:style-name="P137"><text:span text:style-name="T9">0</text:span>0010</text:p>
          </table:table-cell>
        </table:table-row>
        <table:table-row table:style-name="Таблица4.1">
          <table:table-cell table:style-name="Таблица4.A1" office:value-type="string">
            <text:p text:style-name="P137">18</text:p>
          </table:table-cell>
          <table:table-cell table:style-name="Таблица4.A1" office:value-type="string">
            <text:p text:style-name="P137">11011</text:p>
          </table:table-cell>
          <table:table-cell table:style-name="Таблица4.A1" office:value-type="string">
            <text:p text:style-name="P137"><text:span text:style-name="T9">1</text:span>1101</text:p>
          </table:table-cell>
          <table:table-cell table:style-name="Таблица4.A1" office:value-type="string">
            <text:p text:style-name="P137"><text:span text:style-name="T9">1</text:span>1101</text:p>
          </table:table-cell>
          <table:table-cell table:style-name="Таблица4.A1" office:value-type="string">
            <text:p text:style-name="P137">11011</text:p>
            <text:p text:style-name="P137">11101</text:p>
          </table:table-cell>
          <table:table-cell table:style-name="Таблица4.A1" office:value-type="string">
            <text:p text:style-name="P137">11011</text:p>
            <text:p text:style-name="P137">10101</text:p>
          </table:table-cell>
          <table:table-cell table:style-name="Таблица4.A1" office:value-type="string">
            <text:p text:style-name="P137">11011</text:p>
            <text:p text:style-name="P137">11101</text:p>
          </table:table-cell>
          <table:table-cell table:style-name="Таблица4.A1" office:value-type="string">
            <text:p text:style-name="P137">11011</text:p>
            <text:p text:style-name="P137">10111</text:p>
          </table:table-cell>
          <table:table-cell table:style-name="Таблица4.I1" office:value-type="string">
            <text:p text:style-name="P137"><text:span text:style-name="T9">0</text:span>1011</text:p>
            <text:p text:style-name="P137"><text:span text:style-name="T9">1</text:span>1101</text:p>
          </table:table-cell>
        </table:table-row>
        <table:table-row table:style-name="Таблица4.1">
          <table:table-cell table:style-name="Таблица4.A1" office:value-type="string">
            <text:p text:style-name="P137">19</text:p>
          </table:table-cell>
          <table:table-cell table:style-name="Таблица4.A1" office:value-type="string">
            <text:p text:style-name="P137">10010</text:p>
          </table:table-cell>
          <table:table-cell table:style-name="Таблица4.A1" office:value-type="string">
            <text:p text:style-name="P137"><text:span text:style-name="T9">1</text:span>0111</text:p>
          </table:table-cell>
          <table:table-cell table:style-name="Таблица4.A1" office:value-type="string">
            <text:p text:style-name="P137"><text:span text:style-name="T9">1</text:span>0111</text:p>
          </table:table-cell>
          <table:table-cell table:style-name="Таблица4.A1" office:value-type="string">
            <text:p text:style-name="P137">10010</text:p>
            <text:p text:style-name="P137">10111</text:p>
          </table:table-cell>
          <table:table-cell table:style-name="Таблица4.A1" office:value-type="string">
            <text:p text:style-name="P137">11010</text:p>
            <text:p text:style-name="P137">10111</text:p>
          </table:table-cell>
          <table:table-cell table:style-name="Таблица4.A1" office:value-type="string">
            <text:p text:style-name="P137">10010</text:p>
            <text:p text:style-name="P137">10111</text:p>
          </table:table-cell>
          <table:table-cell table:style-name="Таблица4.A1" office:value-type="string">
            <text:p text:style-name="P137">11110</text:p>
            <text:p text:style-name="P137">10111</text:p>
          </table:table-cell>
          <table:table-cell table:style-name="Таблица4.I1" office:value-type="string">
            <text:p text:style-name="P137"><text:span text:style-name="T9">0</text:span>0010</text:p>
            <text:p text:style-name="P137"><text:span text:style-name="T9">1</text:span>0111</text:p>
          </table:table-cell>
        </table:table-row>
        <table:table-row table:style-name="Таблица4.1">
          <table:table-cell table:style-name="Таблица4.A1" office:value-type="string">
            <text:p text:style-name="P137">20</text:p>
          </table:table-cell>
          <table:table-cell table:style-name="Таблица4.A1" office:value-type="string">
            <text:p text:style-name="P137">10001</text:p>
          </table:table-cell>
          <table:table-cell table:style-name="Таблица4.A1" office:value-type="string">
            <text:p text:style-name="P137"><text:span text:style-name="T9">1</text:span>0001</text:p>
          </table:table-cell>
          <table:table-cell table:style-name="Таблица4.A1" office:value-type="string">
            <text:p text:style-name="P137"><text:span text:style-name="T9">1</text:span>0001</text:p>
          </table:table-cell>
          <table:table-cell table:style-name="Таблица4.A1" office:value-type="string">
            <text:p text:style-name="P137">10001</text:p>
            <text:p text:style-name="P137">10001</text:p>
          </table:table-cell>
          <table:table-cell table:style-name="Таблица4.A1" office:value-type="string">
            <text:p text:style-name="P137">10101</text:p>
            <text:p text:style-name="P137">10011</text:p>
          </table:table-cell>
          <table:table-cell table:style-name="Таблица4.A1" office:value-type="string">
            <text:p text:style-name="P137">10001</text:p>
            <text:p text:style-name="P137">11001</text:p>
          </table:table-cell>
          <table:table-cell table:style-name="Таблица4.A1" office:value-type="string">
            <text:p text:style-name="P137">10101</text:p>
            <text:p text:style-name="P137">10011</text:p>
          </table:table-cell>
          <table:table-cell table:style-name="Таблица4.I1" office:value-type="string">
            <text:p text:style-name="P137"><text:span text:style-name="T9">1</text:span>0001</text:p>
            <text:p text:style-name="P137"><text:span text:style-name="T9">0</text:span>0001</text:p>
          </table:table-cell>
        </table:table-row>
        <table:table-row table:style-name="Таблица4.1">
          <table:table-cell table:style-name="Таблица4.A1" office:value-type="string">
            <text:p text:style-name="P137">21</text:p>
          </table:table-cell>
          <table:table-cell table:style-name="Таблица4.A1" office:value-type="string">
            <text:p text:style-name="P137">11001</text:p>
          </table:table-cell>
          <table:table-cell table:style-name="Таблица4.A1" office:value-type="string">
            <text:p text:style-name="P137"><text:span text:style-name="T9">1</text:span>0111</text:p>
          </table:table-cell>
          <table:table-cell table:style-name="Таблица4.A1" office:value-type="string">
            <text:p text:style-name="P137"><text:span text:style-name="T9">1</text:span>0111</text:p>
          </table:table-cell>
          <table:table-cell table:style-name="Таблица4.A1" office:value-type="string">
            <text:p text:style-name="P137">11001</text:p>
            <text:p text:style-name="P137">10111</text:p>
          </table:table-cell>
          <table:table-cell table:style-name="Таблица4.A1" office:value-type="string">
            <text:p text:style-name="P137">11001</text:p>
            <text:p text:style-name="P137">10111</text:p>
          </table:table-cell>
          <table:table-cell table:style-name="Таблица4.A1" office:value-type="string">
            <text:p text:style-name="P137">11001</text:p>
            <text:p text:style-name="P137">10111</text:p>
          </table:table-cell>
          <table:table-cell table:style-name="Таблица4.A1" office:value-type="string">
            <text:p text:style-name="P137">11001</text:p>
            <text:p text:style-name="P137">10111</text:p>
          </table:table-cell>
          <table:table-cell table:style-name="Таблица4.I1" office:value-type="string">
            <text:p text:style-name="P137"><text:span text:style-name="T9">0</text:span>1001</text:p>
            <text:p text:style-name="P137"><text:span text:style-name="T9">1</text:span>0111</text:p>
          </table:table-cell>
        </table:table-row>
        <table:table-row table:style-name="Таблица4.1">
          <table:table-cell table:style-name="Таблица4.A1" office:value-type="string">
            <text:p text:style-name="P137">22</text:p>
          </table:table-cell>
          <table:table-cell table:style-name="Таблица4.A1" office:value-type="string">
            <text:p text:style-name="P137">10110</text:p>
          </table:table-cell>
          <table:table-cell table:style-name="Таблица4.A1" office:value-type="string">
            <text:p text:style-name="P137"><text:span text:style-name="T9">1</text:span>0010</text:p>
          </table:table-cell>
          <table:table-cell table:style-name="Таблица4.A1" office:value-type="string">
            <text:p text:style-name="P137"><text:span text:style-name="T9">1</text:span>0010</text:p>
          </table:table-cell>
          <table:table-cell table:style-name="Таблица4.A1" office:value-type="string">
            <text:p text:style-name="P137">10110</text:p>
            <text:p text:style-name="P137">10010</text:p>
          </table:table-cell>
          <table:table-cell table:style-name="Таблица4.A1" office:value-type="string">
            <text:p text:style-name="P137">10110</text:p>
            <text:p text:style-name="P137">10010</text:p>
          </table:table-cell>
          <table:table-cell table:style-name="Таблица4.A1" office:value-type="string">
            <text:p text:style-name="P137">10110</text:p>
            <text:p text:style-name="P137">10010</text:p>
          </table:table-cell>
          <table:table-cell table:style-name="Таблица4.A1" office:value-type="string">
            <text:p text:style-name="P137">10110</text:p>
            <text:p text:style-name="P137">10010</text:p>
          </table:table-cell>
          <table:table-cell table:style-name="Таблица4.I1" office:value-type="string">
            <text:p text:style-name="P137"><text:span text:style-name="T9">1</text:span>0110</text:p>
            <text:p text:style-name="P137"><text:span text:style-name="T9">0</text:span>0010</text:p>
          </table:table-cell>
        </table:table-row>
        <table:table-row table:style-name="Таблица4.1">
          <table:table-cell table:style-name="Таблица4.A1" office:value-type="string">
            <text:p text:style-name="P137">23</text:p>
          </table:table-cell>
          <table:table-cell table:style-name="Таблица4.A1" office:value-type="string">
            <text:p text:style-name="P137">11001</text:p>
          </table:table-cell>
          <table:table-cell table:style-name="Таблица4.A1" office:value-type="string">
            <text:p text:style-name="P137"><text:span text:style-name="T9">1</text:span>0010</text:p>
          </table:table-cell>
          <table:table-cell table:style-name="Таблица4.A1" office:value-type="string">
            <text:p text:style-name="P137"><text:span text:style-name="T9">1</text:span>0010</text:p>
          </table:table-cell>
          <table:table-cell table:style-name="Таблица4.A1" office:value-type="string">
            <text:p text:style-name="P137">11001</text:p>
            <text:p text:style-name="P137">10010</text:p>
          </table:table-cell>
          <table:table-cell table:style-name="Таблица4.A1" office:value-type="string">
            <text:p text:style-name="P137">11001</text:p>
            <text:p text:style-name="P137">10010</text:p>
          </table:table-cell>
          <table:table-cell table:style-name="Таблица4.A1" office:value-type="string">
            <text:p text:style-name="P137">11001</text:p>
            <text:p text:style-name="P137">10010</text:p>
          </table:table-cell>
          <table:table-cell table:style-name="Таблица4.A1" office:value-type="string">
            <text:p text:style-name="P137">11001</text:p>
            <text:p text:style-name="P137">10010</text:p>
          </table:table-cell>
          <table:table-cell table:style-name="Таблица4.I1" office:value-type="string">
            <text:p text:style-name="P137"><text:span text:style-name="T9">0</text:span>1001</text:p>
            <text:p text:style-name="P137"><text:span text:style-name="T9">1</text:span>0010</text:p>
          </table:table-cell>
        </table:table-row>
        <table:table-row table:style-name="Таблица4.1">
          <table:table-cell table:style-name="Таблица4.A1" office:value-type="string">
            <text:p text:style-name="P137">24</text:p>
          </table:table-cell>
          <table:table-cell table:style-name="Таблица4.A1" office:value-type="string">
            <text:p text:style-name="P137">10111</text:p>
          </table:table-cell>
          <table:table-cell table:style-name="Таблица4.A1" office:value-type="string">
            <text:p text:style-name="P137"><text:span text:style-name="T9">1</text:span>0000</text:p>
          </table:table-cell>
          <table:table-cell table:style-name="Таблица4.A1" office:value-type="string">
            <text:p text:style-name="P137"><text:span text:style-name="T9">1</text:span>0111</text:p>
          </table:table-cell>
          <table:table-cell table:style-name="Таблица4.A1" office:value-type="string">
            <text:p text:style-name="P137">10111</text:p>
            <text:p text:style-name="P137">10000</text:p>
          </table:table-cell>
          <table:table-cell table:style-name="Таблица4.A1" office:value-type="string">
            <text:p text:style-name="P137">10101</text:p>
            <text:p text:style-name="P137">10011</text:p>
          </table:table-cell>
          <table:table-cell table:style-name="Таблица4.A1" office:value-type="string">
            <text:p text:style-name="P137">10111</text:p>
            <text:p text:style-name="P137">10110</text:p>
          </table:table-cell>
          <table:table-cell table:style-name="Таблица4.A1" office:value-type="string">
            <text:p text:style-name="P137">10111</text:p>
            <text:p text:style-name="P137">10010</text:p>
          </table:table-cell>
          <table:table-cell table:style-name="Таблица4.I1" office:value-type="string">
            <text:p text:style-name="P137"><text:span text:style-name="T9">0</text:span>0111</text:p>
            <text:p text:style-name="P137"><text:span text:style-name="T9">1</text:span>0000</text:p>
          </table:table-cell>
        </table:table-row>
        <table:table-row table:style-name="Таблица4.1">
          <table:table-cell table:style-name="Таблица4.A1" office:value-type="string">
            <text:p text:style-name="P137">25</text:p>
          </table:table-cell>
          <table:table-cell table:style-name="Таблица4.A1" office:value-type="string">
            <text:p text:style-name="P137">10001</text:p>
          </table:table-cell>
          <table:table-cell table:style-name="Таблица4.A1" office:value-type="string">
            <text:p text:style-name="P137"><text:span text:style-name="T9">1</text:span>0011</text:p>
          </table:table-cell>
          <table:table-cell table:style-name="Таблица4.A1" office:value-type="string">
            <text:p text:style-name="P137"><text:span text:style-name="T9">1</text:span>0111</text:p>
          </table:table-cell>
          <table:table-cell table:style-name="Таблица4.A1" office:value-type="string">
            <text:p text:style-name="P137">10011</text:p>
            <text:p text:style-name="P137">10111</text:p>
          </table:table-cell>
          <table:table-cell table:style-name="Таблица4.A1" office:value-type="string">
            <text:p text:style-name="P137">11011</text:p>
            <text:p text:style-name="P137">10111</text:p>
          </table:table-cell>
          <table:table-cell table:style-name="Таблица4.A1" office:value-type="string">
            <text:p text:style-name="P137">10011</text:p>
            <text:p text:style-name="P137">10111</text:p>
          </table:table-cell>
          <table:table-cell table:style-name="Таблица4.A1" office:value-type="string">
            <text:p text:style-name="P137">11111</text:p>
            <text:p text:style-name="P137">10111</text:p>
          </table:table-cell>
          <table:table-cell table:style-name="Таблица4.I1" office:value-type="string">
            <text:p text:style-name="P137"><text:span text:style-name="T9">1</text:span>0011</text:p>
            <text:p text:style-name="P137"><text:span text:style-name="T9">0</text:span>0111</text:p>
          </table:table-cell>
        </table:table-row>
        <table:table-row table:style-name="Таблица4.1">
          <table:table-cell table:style-name="Таблица4.A1" office:value-type="string">
            <text:p text:style-name="P137">26</text:p>
          </table:table-cell>
          <table:table-cell table:style-name="Таблица4.A1" office:value-type="string">
            <text:p text:style-name="P137">10111</text:p>
          </table:table-cell>
          <table:table-cell table:style-name="Таблица4.A1" office:value-type="string">
            <text:p text:style-name="P137"><text:span text:style-name="T9">1</text:span>0010</text:p>
          </table:table-cell>
          <table:table-cell table:style-name="Таблица4.A1" office:value-type="string">
            <text:p text:style-name="P137"><text:span text:style-name="T9">1</text:span>0010</text:p>
          </table:table-cell>
          <table:table-cell table:style-name="Таблица4.A1" office:value-type="string">
            <text:p text:style-name="P137">10111</text:p>
            <text:p text:style-name="P137">10010</text:p>
          </table:table-cell>
          <table:table-cell table:style-name="Таблица4.A1" office:value-type="string">
            <text:p text:style-name="P137">10111</text:p>
            <text:p text:style-name="P137">10010</text:p>
          </table:table-cell>
          <table:table-cell table:style-name="Таблица4.A1" office:value-type="string">
            <text:p text:style-name="P137">10111</text:p>
            <text:p text:style-name="P137">10010</text:p>
          </table:table-cell>
          <table:table-cell table:style-name="Таблица4.A1" office:value-type="string">
            <text:p text:style-name="P137">10111</text:p>
            <text:p text:style-name="P137">10010</text:p>
          </table:table-cell>
          <table:table-cell table:style-name="Таблица4.I1" office:value-type="string">
            <text:p text:style-name="P137"><text:span text:style-name="T9">1</text:span>0111</text:p>
            <text:p text:style-name="P137"><text:span text:style-name="T9">0</text:span>0010</text:p>
          </table:table-cell>
        </table:table-row>
        <table:table-row table:style-name="Таблица4.1">
          <table:table-cell table:style-name="Таблица4.A1" office:value-type="string">
            <text:p text:style-name="P137">27</text:p>
          </table:table-cell>
          <table:table-cell table:style-name="Таблица4.A1" office:value-type="string">
            <text:p text:style-name="P137">11011</text:p>
          </table:table-cell>
          <table:table-cell table:style-name="Таблица4.A1" office:value-type="string">
            <text:p text:style-name="P137"><text:span text:style-name="T9">1</text:span>1101</text:p>
          </table:table-cell>
          <table:table-cell table:style-name="Таблица4.A1" office:value-type="string">
            <text:p text:style-name="P137"><text:span text:style-name="T9">1</text:span>1101</text:p>
          </table:table-cell>
          <table:table-cell table:style-name="Таблица4.A1" office:value-type="string">
            <text:p text:style-name="P137">11011</text:p>
            <text:p text:style-name="P137">11101</text:p>
          </table:table-cell>
          <table:table-cell table:style-name="Таблица4.A1" office:value-type="string">
            <text:p text:style-name="P137">11011</text:p>
            <text:p text:style-name="P137">10101</text:p>
          </table:table-cell>
          <table:table-cell table:style-name="Таблица4.A1" office:value-type="string">
            <text:p text:style-name="P137">11011</text:p>
            <text:p text:style-name="P137">11101</text:p>
          </table:table-cell>
          <table:table-cell table:style-name="Таблица4.A1" office:value-type="string">
            <text:p text:style-name="P137">11011</text:p>
            <text:p text:style-name="P137">10001</text:p>
          </table:table-cell>
          <table:table-cell table:style-name="Таблица4.I1" office:value-type="string">
            <text:p text:style-name="P137"><text:span text:style-name="T9">0</text:span>1011</text:p>
            <text:p text:style-name="P137"><text:span text:style-name="T9">1</text:span>1101</text:p>
          </table:table-cell>
        </table:table-row>
        <table:table-row table:style-name="Таблица4.1">
          <table:table-cell table:style-name="Таблица4.A1" office:value-type="string">
            <text:p text:style-name="P137">28</text:p>
          </table:table-cell>
          <table:table-cell table:style-name="Таблица4.A1" office:value-type="string">
            <text:p text:style-name="P137">10011</text:p>
          </table:table-cell>
          <table:table-cell table:style-name="Таблица4.A1" office:value-type="string">
            <text:p text:style-name="P137"><text:span text:style-name="T9">1</text:span>0111</text:p>
          </table:table-cell>
          <table:table-cell table:style-name="Таблица4.A1" office:value-type="string">
            <text:p text:style-name="P137"><text:span text:style-name="T9">1</text:span>0011</text:p>
          </table:table-cell>
          <table:table-cell table:style-name="Таблица4.A1" office:value-type="string">
            <text:p text:style-name="P137">10011</text:p>
            <text:p text:style-name="P137">10111</text:p>
          </table:table-cell>
          <table:table-cell table:style-name="Таблица4.A1" office:value-type="string">
            <text:p text:style-name="P137">11011</text:p>
            <text:p text:style-name="P137">10111</text:p>
          </table:table-cell>
          <table:table-cell table:style-name="Таблица4.A1" office:value-type="string">
            <text:p text:style-name="P137">10011</text:p>
            <text:p text:style-name="P137">10111</text:p>
          </table:table-cell>
          <table:table-cell table:style-name="Таблица4.A1" office:value-type="string">
            <text:p text:style-name="P137">11011</text:p>
            <text:p text:style-name="P137">10111</text:p>
          </table:table-cell>
          <table:table-cell table:style-name="Таблица4.I1" office:value-type="string">
            <text:p text:style-name="P137"><text:span text:style-name="T9">1</text:span>0011</text:p>
            <text:p text:style-name="P137"><text:span text:style-name="T9">0</text:span>0111</text:p>
          </table:table-cell>
        </table:table-row>
        <table:table-row table:style-name="Таблица4.1">
          <table:table-cell table:style-name="Таблица4.A1" office:value-type="string">
            <text:p text:style-name="P137">29</text:p>
          </table:table-cell>
          <table:table-cell table:style-name="Таблица4.A1" office:value-type="string">
            <text:p text:style-name="P137">10001</text:p>
          </table:table-cell>
          <table:table-cell table:style-name="Таблица4.A1" office:value-type="string">
            <text:p text:style-name="P137"><text:span text:style-name="T9">1</text:span>0001</text:p>
          </table:table-cell>
          <table:table-cell table:style-name="Таблица4.A1" office:value-type="string">
            <text:p text:style-name="P137"><text:span text:style-name="T9">1</text:span>0001</text:p>
          </table:table-cell>
          <table:table-cell table:style-name="Таблица4.A1" office:value-type="string">
            <text:p text:style-name="P137">10001</text:p>
            <text:p text:style-name="P137"><text:soft-page-break/>10001</text:p>
          </table:table-cell>
          <table:table-cell table:style-name="Таблица4.A1" office:value-type="string">
            <text:p text:style-name="P137">10101</text:p>
            <text:p text:style-name="P137"><text:soft-page-break/>10001</text:p>
          </table:table-cell>
          <table:table-cell table:style-name="Таблица4.A1" office:value-type="string">
            <text:p text:style-name="P137">10001</text:p>
            <text:p text:style-name="P137"><text:soft-page-break/>10101</text:p>
          </table:table-cell>
          <table:table-cell table:style-name="Таблица4.A1" office:value-type="string">
            <text:p text:style-name="P137">10101</text:p>
            <text:p text:style-name="P137"><text:soft-page-break/>10011</text:p>
          </table:table-cell>
          <table:table-cell table:style-name="Таблица4.I1" office:value-type="string">
            <text:p text:style-name="P137"><text:span text:style-name="T9">1</text:span>0001</text:p>
            <text:p text:style-name="P137"><text:soft-page-break/><text:span text:style-name="T9">0</text:span>0001</text:p>
          </table:table-cell>
        </table:table-row>
        <table:table-row table:style-name="Таблица4.1">
          <table:table-cell table:style-name="Таблица4.A1" office:value-type="string">
            <text:p text:style-name="P137">30</text:p>
          </table:table-cell>
          <table:table-cell table:style-name="Таблица4.A1" office:value-type="string">
            <text:p text:style-name="P137">10011</text:p>
          </table:table-cell>
          <table:table-cell table:style-name="Таблица4.A1" office:value-type="string">
            <text:p text:style-name="P137"><text:span text:style-name="T9">1</text:span>0111</text:p>
          </table:table-cell>
          <table:table-cell table:style-name="Таблица4.A1" office:value-type="string">
            <text:p text:style-name="P137"><text:span text:style-name="T9">1</text:span>0011</text:p>
          </table:table-cell>
          <table:table-cell table:style-name="Таблица4.A1" office:value-type="string">
            <text:p text:style-name="P137">10011</text:p>
            <text:p text:style-name="P137">10111</text:p>
          </table:table-cell>
          <table:table-cell table:style-name="Таблица4.A1" office:value-type="string">
            <text:p text:style-name="P137">11011</text:p>
            <text:p text:style-name="P137">10111</text:p>
          </table:table-cell>
          <table:table-cell table:style-name="Таблица4.A1" office:value-type="string">
            <text:p text:style-name="P137">10011</text:p>
            <text:p text:style-name="P137">10111</text:p>
          </table:table-cell>
          <table:table-cell table:style-name="Таблица4.A1" office:value-type="string">
            <text:p text:style-name="P137">10111</text:p>
            <text:p text:style-name="P137">10101</text:p>
          </table:table-cell>
          <table:table-cell table:style-name="Таблица4.I1" office:value-type="string">
            <text:p text:style-name="P137"><text:span text:style-name="T9">1</text:span>0011</text:p>
            <text:p text:style-name="P137"><text:span text:style-name="T9">0</text:span>0111</text:p>
          </table:table-cell>
        </table:table-row>
      </table:table>
      <text:p text:style-name="P137"/>
      <text:p text:style-name="P15"/>
      <text:p text:style-name="P15">5. Контрольные вопросы.</text:p>
      <text:list xml:id="list2839329350" text:style-name="WW8Num7">
        <text:list-item>
          <text:p text:style-name="P17">Что такое система счисления?</text:p>
        </text:list-item>
        <text:list-item>
          <text:p text:style-name="P17">Что называется основанием системы счисления?</text:p>
        </text:list-item>
        <text:list-item>
          <text:p text:style-name="P37"><text:span text:style-name="T13">Приведите правила перевода чисел из десятичной системы счисления в двоичную.</text:span></text:p>
        </text:list-item>
        <text:list-item>
          <text:p text:style-name="P37"><text:span text:style-name="T13">Приведите правила перевода чисел из восьмеричной системы счисления в двоичную.</text:span></text:p>
        </text:list-item>
        <text:list-item>
          <text:p text:style-name="P37"><text:span text:style-name="T13">Приведите правила перевода чисел из двоичной системы счисления в шестнадцатеричную.</text:span></text:p>
        </text:list-item>
        <text:list-item>
          <text:p text:style-name="P17">Что называется прямым кодом числа?</text:p>
        </text:list-item>
        <text:list-item>
          <text:p text:style-name="P17">Что называется обратным кодом числа?</text:p>
        </text:list-item>
        <text:list-item>
          <text:p text:style-name="P17">Что называется дополнительным кодом числа?</text:p>
        </text:list-item>
        <text:list-item>
          <text:p text:style-name="P17">Приведите правила сложения двоичных чисел.</text:p>
        </text:list-item>
        <text:list-item>
          <text:p text:style-name="P17">Приведите правила вычитания двоичных чисел.</text:p>
        </text:list-item>
        <text:list-item>
          <text:p text:style-name="P17">Приведите правила умножения двоичных чисел.</text:p>
        </text:list-item>
        <text:list-item>
          <text:p text:style-name="P37"><text:span text:style-name="T13">Приведите правила вычитания двоичных чисел с использованием дополнительного кода.</text:span></text:p>
        </text:list-item>
        <text:list-item>
          <text:p text:style-name="P37"><text:span text:style-name="T13">Приведите правила умножения двоичных чисел с использованием дополнительного кода.</text:span></text:p>
        </text:list-item>
      </text:list>
      <text:h text:style-name="P81" text:outline-level="4"><text:bookmark-start text:name="__RefHeading___Toc511382535"/><text:span text:style-name="T13">Лабораторная работа №2. «Работа в </text:span><text:span text:style-name="T22">Electronics</text:span><text:span text:style-name="T13"> </text:span><text:span text:style-name="T22">Workbench</text:span><text:span text:style-name="T13">. Основы имитации цифровых устройств. Элементарные логические функции. Логический синтез вычислительных схем».</text:span><text:bookmark-end text:name="__RefHeading___Toc511382535"/></text:h>
      <text:p text:style-name="P26"/>
      <text:p text:style-name="P15">1. Цель работы: </text:p>
      <text:p text:style-name="P64"><text:span text:style-name="T13">1.1. Познакомиться с работой в программе </text:span><text:span text:style-name="T22">Electronics</text:span><text:span text:style-name="T13"> </text:span><text:span text:style-name="T22">Workbench</text:span><text:span text:style-name="T13">, а также с элементами, требуемыми для работы с логическими и цифровыми схемами.</text:span></text:p>
      <text:p text:style-name="P65">1.1. Изучить элементарные логические операции.</text:p>
      <text:p text:style-name="P65">1.2. Изучить законы алгебры логики.</text:p>
      <text:p text:style-name="P65">1.3. Научиться синтезировать вычислительные схемы устройств.</text:p>
      <text:list xml:id="list4163741889" text:style-name="WW8Num1">
        <text:list-item>
          <text:list>
            <text:list-item>
              <text:p text:style-name="P18">Изучить и проверить основные тождества алгебры логики.</text:p>
            </text:list-item>
            <text:list-item>
              <text:p text:style-name="P18"/>
            </text:list-item>
          </text:list>
        </text:list-item>
      </text:list>
      <text:p text:style-name="P65"/>
      <text:p text:style-name="P65"/>
      <text:p text:style-name="P15">2. Общие сведения.</text:p>
      <text:p text:style-name="P134"/>
      <text:p text:style-name="P132"><text:span text:style-name="T36">Electronics</text:span> <text:span text:style-name="T36">Workbench</text:span> представляет собой программное обеспечение для имитации процессов, происходящих в электронных схемах. <text:span text:style-name="T36">Electronics</text:span> <text:span text:style-name="T36">Workbench</text:span> позволяет имитировать работу как аналоговых, так и цифровых электронных схем.</text:p>
      <text:p text:style-name="P132">Основное окно программы включает в себя главное меню, панели с наборами элементов схем и окно для сборки электронной схемы. В правом верхнем углу находится выключатель для запуска процесса имитации.</text:p>
      <text:p text:style-name="P132">На рис. 4.1. представлены основные приборы (панель <text:span text:style-name="T36">Instruments</text:span>), используемые при работе со схемами цифровых устройств. Это <text:span text:style-name="T38">Word</text:span><text:span text:style-name="T10"> </text:span><text:span text:style-name="T38">Generator</text:span> (<text:span text:style-name="T10">Генератор слов</text:span>) и <text:span text:style-name="T38">Logic</text:span><text:span text:style-name="T10"> </text:span><text:span text:style-name="T38">Analyzer</text:span> (<text:span text:style-name="T10">Логический анализатор</text:span>).</text:p>
      <text:p text:style-name="P140"/>
      <text:p text:style-name="P136"><draw:line text:anchor-type="char" draw:z-index="206" draw:style-name="gr10" draw:text-style-name="P168" svg:x1="7.62cm" svg:y1="1.588cm" svg:x2="5.08cm" svg:y2="2.223cm"><text:p/></draw:line><draw:frame draw:style-name="fr1" draw:name="Врезка1" text:anchor-type="char" svg:x="7.303cm" svg:y="0.953cm" svg:width="4.445cm" svg:height="1.27cm" draw:z-index="205"><draw:text-box><text:p text:style-name="P50">Logic Analyzer</text:p><text:p text:style-name="P3"><text:span text:style-name="T36">(</text:span>Логический анализатор<text:span text:style-name="T36">)</text:span></text:p></draw:text-box></draw:frame><draw:line text:anchor-type="char" draw:z-index="204" draw:style-name="gr10" draw:text-style-name="P168" svg:x1="7.334cm" svg:y1="0.318cm" svg:x2="4.159cm" svg:y2="1.906cm"><text:p/></draw:line><draw:frame draw:style-name="fr1" draw:name="Врезка2" text:anchor-type="char" svg:x="7.303cm" svg:y="-0.318cm" svg:width="3.493cm" svg:height="1.27cm" draw:z-index="203"><draw:text-box><text:p text:style-name="P50">Word Generator</text:p><text:p text:style-name="P3"><text:span text:style-name="T36">(</text:span>Генератор слов)</text:p></draw:text-box></draw:frame><draw:frame draw:style-name="fr7" draw:name="Объект39" text:anchor-type="as-char" svg:width="6.112cm" svg:height="2.752cm" draw:z-index="38"><draw:object-ole xlink:href="./Object 40" xlink:type="simple" xlink:show="embed" xlink:actuate="onLoad"/><draw:image xlink:href="./ObjectReplacements/Object 40" xlink:type="simple" xlink:show="embed" xlink:actuate="onLoad"/></draw:frame></text:p>
      <text:p text:style-name="P136"/>
      <text:p text:style-name="P136">Рис<text:span text:style-name="T36">. 4.1. </text:span>Инструменты<text:span text:style-name="T36"> «Electronics Workbench».</text:span></text:p>
      <text:p text:style-name="P142"/>
      <text:p text:style-name="P136"><draw:frame draw:style-name="fr8" draw:name="Объект40" text:anchor-type="as-char" svg:width="6.932cm" svg:height="6.694cm" draw:z-index="39"><draw:object-ole xlink:href="./Object 42" xlink:type="simple" xlink:show="embed" xlink:actuate="onLoad"/><draw:image xlink:href="./ObjectReplacements/Object 42" xlink:type="simple" xlink:show="embed" xlink:actuate="onLoad"/></draw:frame></text:p>
      <text:p text:style-name="P136">Рис. 4.2. Генератор слов.</text:p>
      <text:p text:style-name="P137"><text:span text:style-name="T10"><text:tab/>Настройка генератора слов. </text:span>Левая часть основного окна генератора слов (поле со полосой прокрутки) представляет собой набор из четырехзначных шестнадцатеричных чисел. Диапазон значений этих чисел от 0000 до <text:span text:style-name="T36">FFFF</text:span> (от 0 до 65535 в десятичной системе счисления), <text:soft-page-break/>максимальное количество чисел в наборе 999. При активизации генератора шестнадцатеричное число побитно передаётся на соответствующие выходы.</text:p>
      <text:p text:style-name="P154">Для изменения последовательности битов подаваемых на выходы генератора можно использовать несколько вариантов:</text:p>
      <text:list xml:id="list3637507998" text:style-name="WW8Num18">
        <text:list-item>
          <text:p text:style-name="P125">набрать шестнадцатизначный двоичный код числа в строке «<text:span text:style-name="T38">Binary</text:span>» (это автоматически изменит шестнадцатеричный код, отображаемый в строках левой части генератора);</text:p>
        </text:list-item>
        <text:list-item>
          <text:p text:style-name="P125">изменить шестнадцатеричный код, отображаемый в строках левой части генератора;</text:p>
        </text:list-item>
        <text:list-item>
          <text:p text:style-name="P125">в строке «<text:span text:style-name="T38">ASCII</text:span>» записать соответствующий <text:span text:style-name="T36">ASCII</text:span> символ.</text:p>
        </text:list-item>
      </text:list>
      <text:p text:style-name="P155"/>
      <text:p text:style-name="P154"><text:span text:style-name="T10">Управление выходом генератора.</text:span> Для того чтобы обеспечить повторение подаваемых на выход генератора слов необходимо «зациклить» генератор, включив опцию «<text:span text:style-name="T38">Cycle</text:span>» в поле «<text:span text:style-name="T38">Address</text:span>». Включение опции «<text:span text:style-name="T38">Step</text:span>» обеспечить пошаговую подачу слов на выход генератора при каждом нажатии на кнопку «<text:span text:style-name="T38">Step</text:span>».</text:p>
      <text:p text:style-name="P137"><text:tab/><text:span text:style-name="T10">Адресация в генераторе слов</text:span>. Каждое слово в окне генератора имеет свой уникальный адрес, соответствующий шестнадцатеричному номеру из диапазона 000 до 3<text:span text:style-name="T36">E</text:span>7. При вводе или редактировании какой-либо строки в поле «<text:span text:style-name="T38">Address</text:span>» отображается её характеристики, а именно:</text:p>
      <text:p text:style-name="P137">«<text:span text:style-name="T38">Edit</text:span>» - адрес слова, на котором стоит указатель;</text:p>
      <text:p text:style-name="P137">«<text:span text:style-name="T38">Current</text:span>» - адрес редактируемого в данный момент слова;</text:p>
      <text:p text:style-name="P137">«<text:span text:style-name="T38">Initial</text:span>» - адрес, которого начинается подача слов на выход генератора при его запуске;</text:p>
      <text:p text:style-name="P137">«<text:span text:style-name="T38">Final</text:span>» - адрес, которым заканчивается подача слов на выход генератора при его запуске.</text:p>
      <text:p text:style-name="P139"><text:tab/></text:p>
      <text:p text:style-name="P137"><text:span text:style-name="T10">Частота следования слов для генератора. </text:span><text:span text:style-name="T26">Частота следования слов изменяется с</text:span> помощью поля «<text:span text:style-name="T38">Frequency</text:span>». Каждое последующее слово в режиме «<text:span text:style-name="T38">Cycle</text:span>» подается на выход генератора по истечении одного периода следования.</text:p>
      <text:p text:style-name="P132">Оставшиеся элементы управления и функции генератора в работах не используются, поэтому студентам предлагается самостоятельное их изучение.</text:p>
      <text:p text:style-name="P132"><text:span text:style-name="T10">Логический анализатор</text:span>, представленный на рис. 4.3, используется для отображения уровней логических сигналов и их изменения во времени.</text:p>
      <text:p text:style-name="P132"/>
      <text:p text:style-name="P132"/>
      <text:p text:style-name="P137"/>
      <text:p text:style-name="P136"><draw:frame draw:style-name="fr9" draw:name="Объект41" text:anchor-type="as-char" svg:width="1.244cm" svg:height="3.942cm" draw:z-index="40"><draw:object-ole xlink:href="./Object 44" xlink:type="simple" xlink:show="embed" xlink:actuate="onLoad"/><draw:image xlink:href="./ObjectReplacements/Object 44" xlink:type="simple" xlink:show="embed" xlink:actuate="onLoad"/></draw:frame><text:tab/><text:tab/><text:tab/><text:tab/><draw:frame draw:style-name="fr10" draw:name="Объект42" text:anchor-type="as-char" svg:width="6.541cm" svg:height="5.957cm" draw:z-index="41"><draw:object-ole xlink:href="./Object 46" xlink:type="simple" xlink:show="embed" xlink:actuate="onLoad"/><draw:image xlink:href="./ObjectReplacements/Object 46" xlink:type="simple" xlink:show="embed" xlink:actuate="onLoad"/></draw:frame></text:p>
      <text:p text:style-name="P137"/>
      <text:p text:style-name="P136">а) условное обозначение<text:tab/><text:tab/>б) основное окно.</text:p>
      <text:p text:style-name="P137">на схеме;</text:p>
      <text:p text:style-name="P136"/>
      <text:p text:style-name="P136"/>
      <text:p text:style-name="P136">Рис. 4.3. Логический анализатор.</text:p>
      <text:p text:style-name="P136"/>
      <text:p text:style-name="P136"/>
      <text:p text:style-name="P136"/>
      <text:p text:style-name="P146"><draw:frame draw:style-name="fr1" draw:name="Врезка3" text:anchor-type="char" svg:x="8.255cm" svg:y="-0.009cm" svg:width="4.128cm" svg:height="1.27cm" draw:z-index="207"><draw:text-box><text:p text:style-name="P50">Red Probe</text:p><text:p text:style-name="P3"><text:span text:style-name="T36">(</text:span>логический пробник<text:span text:style-name="T36">)</text:span></text:p></draw:text-box></draw:frame><text:soft-page-break/></text:p>
      <text:p text:style-name="P137"><draw:line text:anchor-type="char" draw:z-index="212" draw:style-name="gr10" draw:text-style-name="P168" svg:x1="8.483cm" svg:y1="2.939cm" svg:x2="5.089cm" svg:y2="2.242cm"><text:p/></draw:line><draw:frame draw:style-name="fr1" draw:name="Врезка4" text:anchor-type="char" svg:x="7.938cm" svg:y="2.18cm" svg:width="4.445cm" svg:height="2.223cm" draw:z-index="211"><draw:text-box><text:p text:style-name="P50">Decoded <text:s/>Seven-Segment Display</text:p><text:p text:style-name="P3">(Семисегментный индикатор с дешифратором)</text:p></draw:text-box></draw:frame><draw:line text:anchor-type="char" draw:z-index="208" draw:style-name="gr10" draw:text-style-name="P168" svg:x1="8.502cm" svg:y1="0.245cm" svg:x2="3.493cm" svg:y2="1.862cm"><text:p/></draw:line><draw:line text:anchor-type="char" draw:z-index="210" draw:style-name="gr10" draw:text-style-name="P168" svg:x1="8.41cm" svg:y1="1.397cm" svg:x2="4.445cm" svg:y2="1.863cm"><text:p/></draw:line><draw:frame draw:style-name="fr1" draw:name="Врезка5" text:anchor-type="char" svg:x="8.255cm" svg:y="0.774cm" svg:width="4.128cm" svg:height="1.905cm" draw:z-index="209"><draw:text-box><text:p text:style-name="P3"><text:span text:style-name="T36">Seven-Segment Display</text:span></text:p><text:p text:style-name="P3">(Семисегментный индикатор)</text:p></draw:text-box></draw:frame><draw:frame draw:style-name="fr11" draw:name="Объект43" text:anchor-type="as-char" svg:width="8.094cm" svg:height="2.805cm" draw:z-index="42"><draw:object-ole xlink:href="./Object 48" xlink:type="simple" xlink:show="embed" xlink:actuate="onLoad"/><draw:image xlink:href="./ObjectReplacements/Object 48" xlink:type="simple" xlink:show="embed" xlink:actuate="onLoad"/></draw:frame></text:p>
      <text:p text:style-name="P141"/>
      <text:p text:style-name="P141"/>
      <text:p text:style-name="P141"/>
      <text:p text:style-name="P141"/>
      <text:p text:style-name="P136">Рис. 4.4. Индикаторы «<text:span text:style-name="T36">Electronics</text:span> <text:span text:style-name="T36">Workbench</text:span>».</text:p>
      <text:p text:style-name="P137"/>
      <text:p text:style-name="P137"><text:tab/>На рис. 4.4. показаны основные индикаторы, используемые при построении цифровых схем.</text:p>
      <text:p text:style-name="P132">К ним относятся:</text:p>
      <text:p text:style-name="P132">- <text:span text:style-name="T38">Red</text:span><text:span text:style-name="T10"> </text:span><text:span text:style-name="T38">Probe</text:span> (<text:span text:style-name="T38">RP</text:span> - <text:span text:style-name="T10">Логический пробник</text:span>)</text:p>
      <text:p text:style-name="P132"><text:span text:style-name="T38">- Seven-Segment Display</text:span><text:span text:style-name="T36"> (</text:span><text:span text:style-name="T38">SSD</text:span><text:span text:style-name="T36"> - </text:span><text:span text:style-name="T10">Семисегментный</text:span><text:span text:style-name="T38"> </text:span><text:span text:style-name="T10">индикатор</text:span><text:span text:style-name="T36">)</text:span></text:p>
      <text:p text:style-name="P132"><text:span text:style-name="T36">- </text:span><text:span text:style-name="T38">Decoded</text:span><text:span text:style-name="T36"> </text:span><text:span text:style-name="T38">Seven-Segment Display</text:span><text:span text:style-name="T36"> (</text:span><text:span text:style-name="T38">DSSD</text:span><text:span text:style-name="T36"> - </text:span><text:span text:style-name="T10">Семисегментный</text:span><text:span text:style-name="T38"> </text:span><text:span text:style-name="T10">индикатор</text:span><text:span text:style-name="T38"> </text:span><text:span text:style-name="T10">с</text:span><text:span text:style-name="T38"> </text:span><text:span text:style-name="T10">дешифратором</text:span><text:span text:style-name="T36">)</text:span></text:p>
      <text:p text:style-name="P143"/>
      <text:p text:style-name="P143"><text:tab/></text:p>
      <text:p text:style-name="P132"><draw:frame draw:style-name="fr12" draw:name="Объект44" text:anchor-type="as-char" svg:width="0.82cm" svg:height="0.503cm" draw:z-index="43"><draw:object-ole xlink:href="./Object 50" xlink:type="simple" xlink:show="embed" xlink:actuate="onLoad"/><draw:image xlink:href="./ObjectReplacements/Object 50" xlink:type="simple" xlink:show="embed" xlink:actuate="onLoad"/></draw:frame><text:tab/><text:tab/><draw:frame draw:style-name="fr13" draw:name="Объект45" text:anchor-type="as-char" svg:width="2.249cm" svg:height="2.011cm" draw:z-index="44"><draw:object-ole xlink:href="./Object 52" xlink:type="simple" xlink:show="embed" xlink:actuate="onLoad"/><draw:image xlink:href="./ObjectReplacements/Object 52" xlink:type="simple" xlink:show="embed" xlink:actuate="onLoad"/></draw:frame> <draw:frame draw:style-name="fr14" draw:name="Объект46" text:anchor-type="as-char" svg:width="1.349cm" svg:height="1.852cm" draw:z-index="45"><draw:object-ole xlink:href="./Object 54" xlink:type="simple" xlink:show="embed" xlink:actuate="onLoad"/><draw:image xlink:href="./ObjectReplacements/Object 54" xlink:type="simple" xlink:show="embed" xlink:actuate="onLoad"/></draw:frame><text:tab/><text:tab/><draw:frame draw:style-name="fr15" draw:name="Объект47" text:anchor-type="as-char" svg:width="1.27cm" svg:height="1.826cm" draw:z-index="46"><draw:object-ole xlink:href="./Object 56" xlink:type="simple" xlink:show="embed" xlink:actuate="onLoad"/><draw:image xlink:href="./ObjectReplacements/Object 56" xlink:type="simple" xlink:show="embed" xlink:actuate="onLoad"/></draw:frame></text:p>
      <text:p text:style-name="P132">а) <text:span text:style-name="T36">RP</text:span>;<text:tab/><text:tab/><text:tab/>б) <text:span text:style-name="T36">SSD</text:span>;<text:tab/><text:tab/>в) <text:span text:style-name="T36">DSSD</text:span>.</text:p>
      <text:p text:style-name="P136"/>
      <text:p text:style-name="P136">Рис. 4.5. Условные обозначения индикаторов на схеме.</text:p>
      <text:p text:style-name="P136"/>
      <text:p text:style-name="P135"/>
      <text:p text:style-name="P132"><text:span text:style-name="T10">Логический пробник</text:span>, показанный на рис. 4.5 (а), представляет собой <text:span text:style-name="T36">LED</text:span> индикатор, который загорается при подаче на его вход логической «1». Пробник может быть использован для индикации «высокого» и «низкого» уровня сигналов в цифровых схемах, а также для графического отображения работы различных счетчиков.</text:p>
      <text:p text:style-name="P137"><text:tab/><text:span text:style-name="T10">Семисегментный индикатор</text:span>, показанный на рис. 4.5 (б), отображает состояние своих входов, т.е. при подаче на один из входов логической «1» загорается соответствующий сегмент. </text:p>
      <text:p text:style-name="P137"><text:tab/><text:span text:style-name="T10">Семисегментный индикатор с дешифратором</text:span>, показанный на рис. 4.5 (в), проще в использовании по сравнению с семисегментным индикатором, так как каждое шестнадцатеричное число (от 0 до 9 и от <text:span text:style-name="T36">A</text:span> до <text:span text:style-name="T36">F</text:span>) отображается, когда на входы поступает его двоичный код.</text:p>
      <text:p text:style-name="P69"/>
      <text:p text:style-name="P66"><text:span text:style-name="T18">Алгебра логики – </text:span><text:span text:style-name="T13">это раздел математической логики, значение всех элементов (функций и аргументов) которой определены в двухэлементном множестве: 0 и 1. Алгебра логики оперирует с логическими высказываниями.</text:span></text:p>
      <text:p text:style-name="P66"><text:span text:style-name="T18">Высказывание</text:span><text:span text:style-name="T13"> – это любое предложение, в отношении которого имеет смысл утверждение о его истинности или ложности. При этом считается, что высказывание удовлетворяет закону исключенного третьего, т.е. каждое высказывание или истинно или ложно. Одновременно истинным и ложным или НЕ истинным и НЕ ложным оно быть не может.</text:span></text:p>
      <text:p text:style-name="P66"><text:span text:style-name="T13">Простейшими операциями в алгебре логики являются операции </text:span><text:span text:style-name="T18">логического сложения</text:span><text:span text:style-name="T13"> (ИЛИ, </text:span><text:span text:style-name="T22">OR</text:span><text:span text:style-name="T13">, операция дизъюнкции) и </text:span><text:span text:style-name="T18">логического умножения</text:span><text:span text:style-name="T13"> (И, </text:span><text:span text:style-name="T22">AND</text:span><text:span text:style-name="T13">, операция конъюнкции). Для обозначения дизъюнкции используют символы + или V, а конъюнкции – или Λ. Правила выполнения операций в алгебре логики определяются рядом аксиом, теорем и следствий. В частности, для алгебры логики применимы следующие законы.</text:span></text:p>
      <text:list xml:id="list1035452936" text:style-name="WW8Num3">
        <text:list-item>
          <text:p text:style-name="P19">Сочетательный:</text:p>
        </text:list-item>
      </text:list>
      <text:p text:style-name="P77"><text:soft-page-break/>(a + b) + c = a + (b + c),</text:p>
      <text:p text:style-name="P76"><text:span text:style-name="T22">(a </text:span><text:span text:style-name="T23">ּ</text:span><text:span text:style-name="T22"> b) </text:span><text:span text:style-name="T23">ּ</text:span><text:span text:style-name="T22"> c = a </text:span><text:span text:style-name="T23">ּ</text:span><text:span text:style-name="T22"> (b </text:span><text:span text:style-name="T23">ּ</text:span><text:span text:style-name="T22"> c).</text:span></text:p>
      <text:list xml:id="list220149333982586" text:continue-numbering="true" text:style-name="WW8Num3">
        <text:list-item>
          <text:p text:style-name="P19">Переместительный</text:p>
        </text:list-item>
      </text:list>
      <text:p text:style-name="P77">(a + b) = (b + a),</text:p>
      <text:p text:style-name="P76"><text:span text:style-name="T22">(a </text:span><text:span text:style-name="T23">ּ</text:span><text:span text:style-name="T22"> b) = (b </text:span><text:span text:style-name="T23">ּ</text:span><text:span text:style-name="T22"> a).</text:span></text:p>
      <text:list xml:id="list220148496083628" text:continue-numbering="true" text:style-name="WW8Num3">
        <text:list-item>
          <text:p text:style-name="P19">Распределительный</text:p>
        </text:list-item>
      </text:list>
      <text:p text:style-name="P76"><text:span text:style-name="T22">a </text:span><text:span text:style-name="T23">ּ</text:span><text:span text:style-name="T22"> (b + c) = a </text:span><text:span text:style-name="T23">ּ</text:span><text:span text:style-name="T22"> b + a </text:span><text:span text:style-name="T23">ּ</text:span><text:span text:style-name="T22"> c,</text:span></text:p>
      <text:p text:style-name="P76"><text:span text:style-name="T22">(a+</text:span><text:span text:style-name="T23">ּ</text:span><text:span text:style-name="T22"> b) </text:span><text:span text:style-name="T23">ּ</text:span><text:span text:style-name="T22"> c = a </text:span><text:span text:style-name="T23">ּ</text:span><text:span text:style-name="T22"> c + b </text:span><text:span text:style-name="T23">ּ</text:span><text:span text:style-name="T22"> c.</text:span></text:p>
      <text:p text:style-name="P137"><text:span text:style-name="T36"><text:tab/></text:span>Также справедливы соотношения:</text:p>
      <text:p text:style-name="P137"><text:tab/><text:tab/><text:tab/><text:tab/><text:span text:style-name="T36">a</text:span> + <text:span text:style-name="T36">a</text:span> = <text:span text:style-name="T36">a</text:span>, <text:tab/><text:span text:style-name="T36">a</text:span> + <text:span text:style-name="T36">b</text:span> = <text:span text:style-name="T36">b</text:span>, если <text:span text:style-name="T36">a</text:span> ≤ <text:span text:style-name="T36">b</text:span>,</text:p>
      <text:p text:style-name="P137"><text:tab/><text:tab/><text:tab/><text:tab/><text:span text:style-name="T36">a </text:span><text:span text:style-name="T39">ּ</text:span><text:span text:style-name="T36"> a = a, <text:tab/>a </text:span><text:span text:style-name="T39">ּ</text:span><text:span text:style-name="T36"> b = a, </text:span>если<text:span text:style-name="T36"> a ≤ b,</text:span></text:p>
      <text:p text:style-name="P137"><text:span text:style-name="T36"><text:tab/><text:tab/><text:tab/><text:tab/>a + a </text:span><text:span text:style-name="T39">ּ</text:span><text:span text:style-name="T36"> b = a, <text:tab/>a </text:span><text:span text:style-name="T39">ּ</text:span><text:span text:style-name="T36"> b = b, </text:span>если<text:span text:style-name="T36"> a ≥ b,</text:span></text:p>
      <text:p text:style-name="P137"><text:span text:style-name="T36"><text:tab/><text:tab/><text:tab/><text:tab/><text:tab/><text:tab/>a + b = a, </text:span>если<text:span text:style-name="T36"> a ≥ b,</text:span></text:p>
      <text:p text:style-name="P137"><text:span text:style-name="T36"><text:tab/><text:tab/><text:tab/><text:tab/><text:tab/><text:tab/>a + b = b, </text:span>если<text:span text:style-name="T36"> a ≤ b,</text:span></text:p>
      <text:p text:style-name="P143"><text:tab/></text:p>
      <text:p text:style-name="P132">Наименьшим элементом алгебры логики является 0, наибольшим – 1. В алгебре логики также вводится еще одна операция – <text:span text:style-name="T9">отрицания</text:span> (НЕ, инверсия), обозначаемая чертой над элементом.</text:p>
      <text:p text:style-name="P137"><text:tab/>По определению:</text:p>
      <text:p text:style-name="P132"><draw:frame draw:style-name="fr6" draw:name="Объект48" text:anchor-type="as-char" svg:width="1.028cm" svg:height="0.467cm" draw:z-index="47"><draw:object xlink:href="./Object 57" xlink:type="simple" xlink:show="embed" xlink:actuate="onLoad"/><draw:image xlink:href="./ObjectReplacements/Object 57" xlink:type="simple" xlink:show="embed" xlink:actuate="onLoad"/></draw:frame>, <draw:frame draw:style-name="fr6" draw:name="Объект49" text:anchor-type="as-char" svg:width="1.028cm" svg:height="0.467cm" draw:z-index="48"><draw:object xlink:href="./Object 58" xlink:type="simple" xlink:show="embed" xlink:actuate="onLoad"/><draw:image xlink:href="./ObjectReplacements/Object 58" xlink:type="simple" xlink:show="embed" xlink:actuate="onLoad"/></draw:frame><text:tab/>- операция отрицания</text:p>
      <text:p text:style-name="P132"><draw:frame draw:style-name="fr6" draw:name="Объект50" text:anchor-type="as-char" svg:width="1.545cm" svg:height="0.467cm" draw:z-index="49"><draw:object xlink:href="./Object 59" xlink:type="simple" xlink:show="embed" xlink:actuate="onLoad"/><draw:image xlink:href="./ObjectReplacements/Object 59" xlink:type="simple" xlink:show="embed" xlink:actuate="onLoad"/></draw:frame><text:tab/>- закон дополнения</text:p>
      <text:p text:style-name="P132"><draw:frame draw:style-name="fr6" draw:name="Объект51" text:anchor-type="as-char" svg:width="1.402cm" svg:height="0.467cm" draw:z-index="50"><draw:object xlink:href="./Object 60" xlink:type="simple" xlink:show="embed" xlink:actuate="onLoad"/><draw:image xlink:href="./ObjectReplacements/Object 60" xlink:type="simple" xlink:show="embed" xlink:actuate="onLoad"/></draw:frame><text:tab/>- закон противоречивости</text:p>
      <text:p text:style-name="P137"><text:tab/>Кроме того, справедливы такие соотношения:</text:p>
      <text:p text:style-name="P137"><text:tab/><draw:frame draw:style-name="fr6" draw:name="Объект52" text:anchor-type="as-char" svg:width="1.044cm" svg:height="0.467cm" draw:z-index="51"><draw:object xlink:href="./Object 61" xlink:type="simple" xlink:show="embed" xlink:actuate="onLoad"/><draw:image xlink:href="./ObjectReplacements/Object 61" xlink:type="simple" xlink:show="embed" xlink:actuate="onLoad"/></draw:frame> - закон двойного отрицания</text:p>
      <text:p text:style-name="P132"><draw:frame draw:style-name="fr6" draw:name="Объект53" text:anchor-type="as-char" svg:width="1.923cm" svg:height="0.467cm" draw:z-index="52"><draw:object xlink:href="./Object 62" xlink:type="simple" xlink:show="embed" xlink:actuate="onLoad"/><draw:image xlink:href="./ObjectReplacements/Object 62" xlink:type="simple" xlink:show="embed" xlink:actuate="onLoad"/></draw:frame>, <text:s/><draw:frame draw:style-name="fr6" draw:name="Объект54" text:anchor-type="as-char" svg:width="1.923cm" svg:height="0.467cm" draw:z-index="53"><draw:object xlink:href="./Object 63" xlink:type="simple" xlink:show="embed" xlink:actuate="onLoad"/><draw:image xlink:href="./ObjectReplacements/Object 63" xlink:type="simple" xlink:show="embed" xlink:actuate="onLoad"/></draw:frame><text:s/>- закон де Моргана</text:p>
      <text:p text:style-name="P132"/>
      <text:p text:style-name="P137"><text:tab/>Функция в алгебре логики – выражение, содержащее элементы алгебры логики <text:span text:style-name="T36">a</text:span>, <text:span text:style-name="T36">b</text:span>, <text:span text:style-name="T36">c</text:span> и др., связанные операциями, определенными в этой алгебре.</text:p>
      <text:p text:style-name="P137"><text:tab/>Пример логической функции:</text:p>
      <text:p text:style-name="P132"><draw:frame draw:style-name="fr6" draw:name="Объект55" text:anchor-type="as-char" svg:width="4.701cm" svg:height="0.506cm" draw:z-index="54"><draw:object xlink:href="./Object 64" xlink:type="simple" xlink:show="embed" xlink:actuate="onLoad"/><draw:image xlink:href="./ObjectReplacements/Object 64" xlink:type="simple" xlink:show="embed" xlink:actuate="onLoad"/></draw:frame></text:p>
      <text:p text:style-name="P132">Согласно теоремам разложения функций на конституэнты (составляющие), любая функция может быть разложена на конституэнты 1 и 0:</text:p>
      <text:p text:style-name="P147"><draw:frame draw:style-name="fr6" draw:name="Объект56" text:anchor-type="as-char" svg:width="8.851cm" svg:height="1.563cm" draw:z-index="55"><draw:object xlink:href="./Object 65" xlink:type="simple" xlink:show="embed" xlink:actuate="onLoad"/><draw:image xlink:href="./ObjectReplacements/Object 65" xlink:type="simple" xlink:show="embed" xlink:actuate="onLoad"/></draw:frame><text:tab/>(3.1)</text:p>
      <text:p text:style-name="P132">Эти соотношения используются для синтеза логических функций и вычислительных схем.</text:p>
      <text:p text:style-name="P132"><text:span text:style-name="T9">Логический синтез вычислительных схем. </text:span>В качестве примера рассмотрим синтез одноразрядного двоичного полусумматора, имеющего два входа (<text:span text:style-name="T36">a</text:span>, <text:span text:style-name="T36">b</text:span>) и два выхода (<text:span text:style-name="T36">S</text:span>, <text:span text:style-name="T36">P</text:span>) и выполняющего операцию сложения. Алгоритм работы двоичного полусумматора задан в виде таблице истинности (табл. 3.1). <text:span text:style-name="T9">Таблица истинности</text:span> представляет собой все возможные сочетания входных сигналов и соответствующие им состояния выходных сигналов.</text:p>
      <text:p text:style-name="P25"/>
      <text:p text:style-name="P73"><text:span text:style-name="T13">Таблица 3.1. Таблица истинности для синтеза полусуммато</text:span>ра.</text:p>
      <table:table table:name="Таблица5" table:style-name="Таблица5">
        <table:table-column table:style-name="Таблица5.A" table:number-columns-repeated="3"/>
        <table:table-column table:style-name="Таблица5.D"/>
        <table:table-row table:style-name="Таблица5.1">
          <table:table-cell table:style-name="Таблица5.A1" office:value-type="string">
            <text:p text:style-name="P141">a</text:p>
          </table:table-cell>
          <table:table-cell table:style-name="Таблица5.A1" office:value-type="string">
            <text:p text:style-name="P141">b</text:p>
          </table:table-cell>
          <table:table-cell table:style-name="Таблица5.A1" office:value-type="string">
            <text:p text:style-name="P136"><text:span text:style-name="T36">f</text:span><text:span text:style-name="T42">1</text:span>(<text:span text:style-name="T36">a</text:span>,<text:span text:style-name="T36">b</text:span>)=<text:span text:style-name="T36">S</text:span></text:p>
          </table:table-cell>
          <table:table-cell table:style-name="Таблица5.D1" office:value-type="string">
            <text:p text:style-name="P136"><text:span text:style-name="T36">f</text:span><text:span text:style-name="T42">2</text:span>(<text:span text:style-name="T36">a</text:span>,<text:span text:style-name="T36">b</text:span>)=<text:span text:style-name="T36">P</text:span></text:p>
          </table:table-cell>
        </table:table-row>
        <table:table-row table:style-name="Таблица5.1">
          <table:table-cell table:style-name="Таблица5.A1" office:value-type="string">
            <text:p text:style-name="P136">0</text:p>
          </table:table-cell>
          <table:table-cell table:style-name="Таблица5.A1" office:value-type="string">
            <text:p text:style-name="P136">0</text:p>
          </table:table-cell>
          <table:table-cell table:style-name="Таблица5.A1" office:value-type="string">
            <text:p text:style-name="P136">0</text:p>
          </table:table-cell>
          <table:table-cell table:style-name="Таблица5.D1" office:value-type="string">
            <text:p text:style-name="P136">0</text:p>
          </table:table-cell>
        </table:table-row>
        <table:table-row table:style-name="Таблица5.1">
          <table:table-cell table:style-name="Таблица5.A1" office:value-type="string">
            <text:p text:style-name="P136">0</text:p>
          </table:table-cell>
          <table:table-cell table:style-name="Таблица5.A1" office:value-type="string">
            <text:p text:style-name="P136">1</text:p>
          </table:table-cell>
          <table:table-cell table:style-name="Таблица5.A1" office:value-type="string">
            <text:p text:style-name="P136">1</text:p>
          </table:table-cell>
          <table:table-cell table:style-name="Таблица5.D1" office:value-type="string">
            <text:p text:style-name="P136">0</text:p>
          </table:table-cell>
        </table:table-row>
        <table:table-row table:style-name="Таблица5.1">
          <table:table-cell table:style-name="Таблица5.A1" office:value-type="string">
            <text:p text:style-name="P136">1</text:p>
          </table:table-cell>
          <table:table-cell table:style-name="Таблица5.A1" office:value-type="string">
            <text:p text:style-name="P136">0</text:p>
          </table:table-cell>
          <table:table-cell table:style-name="Таблица5.A1" office:value-type="string">
            <text:p text:style-name="P136">1</text:p>
          </table:table-cell>
          <table:table-cell table:style-name="Таблица5.D1" office:value-type="string">
            <text:p text:style-name="P136">0</text:p>
          </table:table-cell>
        </table:table-row>
        <table:table-row table:style-name="Таблица5.1">
          <table:table-cell table:style-name="Таблица5.A1" office:value-type="string">
            <text:p text:style-name="P136">1</text:p>
          </table:table-cell>
          <table:table-cell table:style-name="Таблица5.A1" office:value-type="string">
            <text:p text:style-name="P136">1</text:p>
          </table:table-cell>
          <table:table-cell table:style-name="Таблица5.A1" office:value-type="string">
            <text:p text:style-name="P136">0</text:p>
          </table:table-cell>
          <table:table-cell table:style-name="Таблица5.D1" office:value-type="string">
            <text:p text:style-name="P136">1</text:p>
          </table:table-cell>
        </table:table-row>
      </table:table>
      <text:p text:style-name="P137"/>
      <text:p text:style-name="P137">где <text:span text:style-name="T36">f</text:span><text:span text:style-name="T42">1</text:span>(<text:span text:style-name="T36">a</text:span>,<text:span text:style-name="T36">b</text:span>) = <text:span text:style-name="T36">S</text:span> – значение цифры суммы в данном разряде;</text:p>
      <text:p text:style-name="P137"><text:span text:style-name="T36">f</text:span><text:span text:style-name="T42">2</text:span>(<text:span text:style-name="T36">a</text:span>,<text:span text:style-name="T36">b</text:span>) = Р – цифра переноса в следующий (старший) разряд.</text:p>
      <text:p text:style-name="P137"><text:soft-page-break/><text:tab/>Согласно (3.1), можно произвести разложение на конституэнты:</text:p>
      <text:p text:style-name="P136"><draw:frame draw:style-name="fr6" draw:name="Объект57" text:anchor-type="as-char" svg:width="9.149cm" svg:height="1.035cm" draw:z-index="56"><draw:object xlink:href="./Object 66" xlink:type="simple" xlink:show="embed" xlink:actuate="onLoad"/><draw:image xlink:href="./ObjectReplacements/Object 66" xlink:type="simple" xlink:show="embed" xlink:actuate="onLoad"/></draw:frame></text:p>
      <text:p text:style-name="P137"><text:tab/>Логическая блок-схема устройства, реализующего полученную функцию, представлена на рис. 3.1. На рис. 3.2. представлены логические блоки, используемые при построении схем в соответствии с международным стандартом и их аналоги согласно ГОСТ. Таблицы истинности наиболее часто используемых в ЭВМ операций представлены в табл. 3.2-3.5.</text:p>
      <text:p text:style-name="P137"><text:tab/>Операция <text:span text:style-name="T37">OR</text:span> (<text:span text:style-name="T9">ИЛИ</text:span>) – логическое сложение, выполняет поразрядную дизъюнкцию битов двух чисел; устанавливает 1 в тех битах результата, в которых была 1 хотя бы у одного из исходных операндов.</text:p>
      <text:p text:style-name="P25"/>
      <text:p text:style-name="P73">Таблица 3.2. Таблица истинности «ИЛИ».</text:p>
      <table:table table:name="Таблица6" table:style-name="Таблица6">
        <table:table-column table:style-name="Таблица6.A" table:number-columns-repeated="2"/>
        <table:table-column table:style-name="Таблица6.C" table:number-columns-repeated="2"/>
        <table:table-column table:style-name="Таблица6.E"/>
        <table:table-row table:style-name="Таблица6.1">
          <table:table-cell table:style-name="Таблица6.A1" office:value-type="string">
            <text:p text:style-name="P141">a</text:p>
          </table:table-cell>
          <table:table-cell table:style-name="Таблица6.A1" office:value-type="string">
            <text:p text:style-name="P141">0</text:p>
          </table:table-cell>
          <table:table-cell table:style-name="Таблица6.A1" office:value-type="string">
            <text:p text:style-name="P141">0</text:p>
          </table:table-cell>
          <table:table-cell table:style-name="Таблица6.A1" office:value-type="string">
            <text:p text:style-name="P141">1</text:p>
          </table:table-cell>
          <table:table-cell table:style-name="Таблица6.E1" office:value-type="string">
            <text:p text:style-name="P141">1</text:p>
          </table:table-cell>
        </table:table-row>
        <table:table-row table:style-name="Таблица6.1">
          <table:table-cell table:style-name="Таблица6.A1" office:value-type="string">
            <text:p text:style-name="P141">b</text:p>
          </table:table-cell>
          <table:table-cell table:style-name="Таблица6.A1" office:value-type="string">
            <text:p text:style-name="P141">0</text:p>
          </table:table-cell>
          <table:table-cell table:style-name="Таблица6.A1" office:value-type="string">
            <text:p text:style-name="P141">1</text:p>
          </table:table-cell>
          <table:table-cell table:style-name="Таблица6.A1" office:value-type="string">
            <text:p text:style-name="P141">0</text:p>
          </table:table-cell>
          <table:table-cell table:style-name="Таблица6.E1" office:value-type="string">
            <text:p text:style-name="P141">1</text:p>
          </table:table-cell>
        </table:table-row>
        <table:table-row table:style-name="Таблица6.1">
          <table:table-cell table:style-name="Таблица6.A1" office:value-type="string">
            <text:p text:style-name="P141">a OR b</text:p>
          </table:table-cell>
          <table:table-cell table:style-name="Таблица6.A1" office:value-type="string">
            <text:p text:style-name="P141">0</text:p>
          </table:table-cell>
          <table:table-cell table:style-name="Таблица6.A1" office:value-type="string">
            <text:p text:style-name="P141">1</text:p>
          </table:table-cell>
          <table:table-cell table:style-name="Таблица6.A1" office:value-type="string">
            <text:p text:style-name="P141">1</text:p>
          </table:table-cell>
          <table:table-cell table:style-name="Таблица6.E1" office:value-type="string">
            <text:p text:style-name="P141">1</text:p>
          </table:table-cell>
        </table:table-row>
      </table:table>
      <text:p text:style-name="P137"/>
      <text:p text:style-name="P137"><text:tab/>Операция <text:span text:style-name="T37">AND</text:span> (<text:span text:style-name="T9">И</text:span>) – логическое умножение, выполняет поразрядную конъюнкцию битов двух чисел; устанавливает 1 в тех битах результата, в которых у обоих исходных операндов были 1.</text:p>
      <text:p text:style-name="P25"/>
      <text:p text:style-name="P73">Таблица 3.3. Таблица истинности «И».</text:p>
      <table:table table:name="Таблица7" table:style-name="Таблица7">
        <table:table-column table:style-name="Таблица7.A" table:number-columns-repeated="2"/>
        <table:table-column table:style-name="Таблица7.C" table:number-columns-repeated="2"/>
        <table:table-column table:style-name="Таблица7.E"/>
        <table:table-row table:style-name="Таблица7.1">
          <table:table-cell table:style-name="Таблица7.A1" office:value-type="string">
            <text:p text:style-name="P141">a</text:p>
          </table:table-cell>
          <table:table-cell table:style-name="Таблица7.A1" office:value-type="string">
            <text:p text:style-name="P141">0</text:p>
          </table:table-cell>
          <table:table-cell table:style-name="Таблица7.A1" office:value-type="string">
            <text:p text:style-name="P141">0</text:p>
          </table:table-cell>
          <table:table-cell table:style-name="Таблица7.A1" office:value-type="string">
            <text:p text:style-name="P141">1</text:p>
          </table:table-cell>
          <table:table-cell table:style-name="Таблица7.E1" office:value-type="string">
            <text:p text:style-name="P141">1</text:p>
          </table:table-cell>
        </table:table-row>
        <table:table-row table:style-name="Таблица7.1">
          <table:table-cell table:style-name="Таблица7.A1" office:value-type="string">
            <text:p text:style-name="P141">b</text:p>
          </table:table-cell>
          <table:table-cell table:style-name="Таблица7.A1" office:value-type="string">
            <text:p text:style-name="P141">0</text:p>
          </table:table-cell>
          <table:table-cell table:style-name="Таблица7.A1" office:value-type="string">
            <text:p text:style-name="P141">1</text:p>
          </table:table-cell>
          <table:table-cell table:style-name="Таблица7.A1" office:value-type="string">
            <text:p text:style-name="P141">0</text:p>
          </table:table-cell>
          <table:table-cell table:style-name="Таблица7.E1" office:value-type="string">
            <text:p text:style-name="P141">1</text:p>
          </table:table-cell>
        </table:table-row>
        <table:table-row table:style-name="Таблица7.1">
          <table:table-cell table:style-name="Таблица7.A1" office:value-type="string">
            <text:p text:style-name="P141">a AND b</text:p>
          </table:table-cell>
          <table:table-cell table:style-name="Таблица7.A1" office:value-type="string">
            <text:p text:style-name="P141">0</text:p>
          </table:table-cell>
          <table:table-cell table:style-name="Таблица7.A1" office:value-type="string">
            <text:p text:style-name="P141">0</text:p>
          </table:table-cell>
          <table:table-cell table:style-name="Таблица7.A1" office:value-type="string">
            <text:p text:style-name="P141">0</text:p>
          </table:table-cell>
          <table:table-cell table:style-name="Таблица7.E1" office:value-type="string">
            <text:p text:style-name="P141">1</text:p>
          </table:table-cell>
        </table:table-row>
      </table:table>
      <text:p text:style-name="P137"/>
      <text:p text:style-name="P137"><text:tab/>Операция <text:span text:style-name="T37">XOR</text:span> (<text:span text:style-name="T9">исключающее ИЛИ</text:span>) – устанавливает 1 в тех битах результата, в которых операнды отличались.</text:p>
      <text:p text:style-name="P137"/>
      <text:p text:style-name="P73">Таблица 3.4. Таблица истинности «исключающее ИЛИ».</text:p>
      <table:table table:name="Таблица8" table:style-name="Таблица8">
        <table:table-column table:style-name="Таблица8.A" table:number-columns-repeated="2"/>
        <table:table-column table:style-name="Таблица8.C" table:number-columns-repeated="2"/>
        <table:table-column table:style-name="Таблица8.E"/>
        <table:table-row table:style-name="Таблица8.1">
          <table:table-cell table:style-name="Таблица8.A1" office:value-type="string">
            <text:p text:style-name="P141">a</text:p>
          </table:table-cell>
          <table:table-cell table:style-name="Таблица8.A1" office:value-type="string">
            <text:p text:style-name="P141">0</text:p>
          </table:table-cell>
          <table:table-cell table:style-name="Таблица8.A1" office:value-type="string">
            <text:p text:style-name="P141">0</text:p>
          </table:table-cell>
          <table:table-cell table:style-name="Таблица8.A1" office:value-type="string">
            <text:p text:style-name="P141">1</text:p>
          </table:table-cell>
          <table:table-cell table:style-name="Таблица8.E1" office:value-type="string">
            <text:p text:style-name="P141">1</text:p>
          </table:table-cell>
        </table:table-row>
        <table:table-row table:style-name="Таблица8.1">
          <table:table-cell table:style-name="Таблица8.A1" office:value-type="string">
            <text:p text:style-name="P141">b</text:p>
          </table:table-cell>
          <table:table-cell table:style-name="Таблица8.A1" office:value-type="string">
            <text:p text:style-name="P141">0</text:p>
          </table:table-cell>
          <table:table-cell table:style-name="Таблица8.A1" office:value-type="string">
            <text:p text:style-name="P141">1</text:p>
          </table:table-cell>
          <table:table-cell table:style-name="Таблица8.A1" office:value-type="string">
            <text:p text:style-name="P141">0</text:p>
          </table:table-cell>
          <table:table-cell table:style-name="Таблица8.E1" office:value-type="string">
            <text:p text:style-name="P141">1</text:p>
          </table:table-cell>
        </table:table-row>
        <table:table-row table:style-name="Таблица8.1">
          <table:table-cell table:style-name="Таблица8.A1" office:value-type="string">
            <text:p text:style-name="P141">a XOR b</text:p>
          </table:table-cell>
          <table:table-cell table:style-name="Таблица8.A1" office:value-type="string">
            <text:p text:style-name="P141">0</text:p>
          </table:table-cell>
          <table:table-cell table:style-name="Таблица8.A1" office:value-type="string">
            <text:p text:style-name="P141">1</text:p>
          </table:table-cell>
          <table:table-cell table:style-name="Таблица8.A1" office:value-type="string">
            <text:p text:style-name="P141">1</text:p>
          </table:table-cell>
          <table:table-cell table:style-name="Таблица8.E1" office:value-type="string">
            <text:p text:style-name="P141">0</text:p>
          </table:table-cell>
        </table:table-row>
      </table:table>
      <text:p text:style-name="P143"/>
      <text:p text:style-name="P137"><text:tab/>Операция <text:span text:style-name="T37">NOT</text:span> (<text:span text:style-name="T9">НЕ</text:span>) – устанавливает обратное значение битов в числе (инверсия).</text:p>
      <text:p text:style-name="P25"/>
      <text:p text:style-name="P25"/>
      <text:p text:style-name="P73">Таблица 3.5. Таблица истинности «НЕ».</text:p>
      <table:table table:name="Таблица9" table:style-name="Таблица9">
        <table:table-column table:style-name="Таблица9.A"/>
        <table:table-column table:style-name="Таблица9.B"/>
        <table:table-column table:style-name="Таблица9.C"/>
        <table:table-row table:style-name="Таблица9.1">
          <table:table-cell table:style-name="Таблица9.A1" office:value-type="string">
            <text:p text:style-name="P141">a</text:p>
          </table:table-cell>
          <table:table-cell table:style-name="Таблица9.A1" office:value-type="string">
            <text:p text:style-name="P141">0</text:p>
          </table:table-cell>
          <table:table-cell table:style-name="Таблица9.C1" office:value-type="string">
            <text:p text:style-name="P141">1</text:p>
          </table:table-cell>
        </table:table-row>
        <table:table-row table:style-name="Таблица9.1">
          <table:table-cell table:style-name="Таблица9.A1" office:value-type="string">
            <text:p text:style-name="P141">NOT a</text:p>
          </table:table-cell>
          <table:table-cell table:style-name="Таблица9.A1" office:value-type="string">
            <text:p text:style-name="P141">1</text:p>
          </table:table-cell>
          <table:table-cell table:style-name="Таблица9.C1" office:value-type="string">
            <text:p text:style-name="P141">0</text:p>
          </table:table-cell>
        </table:table-row>
      </table:table>
      <text:p text:style-name="P143"/>
      <text:p text:style-name="P141"><text:soft-page-break/><draw:frame draw:style-name="fr3" draw:name="Изображение1" text:anchor-type="as-char" svg:width="6.847cm" svg:height="8.484cm" draw:z-index="57"><draw:image xlink:href="Pictures/100000000000013E0000018A1ECC650FC34BFA73.png" xlink:type="simple" xlink:show="embed" xlink:actuate="onLoad" loext:mime-type="image/png"/></draw:frame></text:p>
      <text:p text:style-name="P136">Рис. 3.1. Логическая блок-схема одноразрядного полусумматора.</text:p>
      <text:p text:style-name="P148"><draw:line text:anchor-type="char" draw:z-index="240" draw:style-name="gr9" draw:text-style-name="P168" svg:x1="17.223cm" svg:y1="5.218cm" svg:x2="17.858cm" svg:y2="5.218cm"><text:p/></draw:line><draw:line text:anchor-type="char" draw:z-index="239" draw:style-name="gr9" draw:text-style-name="P168" svg:x1="17.223cm" svg:y1="5.218cm" svg:x2="17.858cm" svg:y2="5.218cm"><text:p/></draw:line><draw:line text:anchor-type="char" draw:z-index="238" draw:style-name="gr9" draw:text-style-name="P168" svg:x1="17.223cm" svg:y1="5.218cm" svg:x2="17.858cm" svg:y2="5.218cm"><text:p/></draw:line><draw:g text:anchor-type="as-char" svg:y="0cm" draw:z-index="58" draw:style-name="gr1"><draw:rect draw:style-name="gr2" draw:text-style-name="P168" svg:width="11.431cm" svg:height="1.906cm" svg:x="0cm" svg:y="0cm"><text:p/></draw:rect><draw:custom-shape draw:style-name="gr3" draw:text-style-name="P169" svg:width="0.953cm" svg:height="1.271cm" svg:x="1.905cm" svg:y="0.318cm"><text:p/><draw:enhanced-geometry svg:viewBox="0 0 21600 21600" draw:type="rectangle" draw:enhanced-path="M 0 0 L 21600 0 21600 21600 0 21600 0 0 Z N"/></draw:custom-shape><draw:custom-shape draw:style-name="gr3" draw:text-style-name="P169" svg:width="0.953cm" svg:height="1.271cm" svg:x="5.239cm" svg:y="0.318cm"><text:p/><draw:enhanced-geometry svg:viewBox="0 0 21600 21600" draw:type="rectangle" draw:enhanced-path="M 0 0 L 21600 0 21600 21600 0 21600 0 0 Z N"/></draw:custom-shape><draw:custom-shape draw:style-name="gr3" draw:text-style-name="P169" svg:width="0.953cm" svg:height="1.271cm" svg:x="8.573cm" svg:y="0.318cm"><text:p/><draw:enhanced-geometry svg:viewBox="0 0 21600 21600" draw:type="rectangle" draw:enhanced-path="M 0 0 L 21600 0 21600 21600 0 21600 0 0 Z N"/></draw:custom-shape><draw:line draw:style-name="gr4" draw:text-style-name="P168" svg:x1="1.27cm" svg:y1="0.635cm" svg:x2="1.905cm" svg:y2="0.637cm"><text:p/></draw:line><draw:line draw:style-name="gr4" draw:text-style-name="P168" svg:x1="1.27cm" svg:y1="1.27cm" svg:x2="1.905cm" svg:y2="1.272cm"><text:p/></draw:line><draw:line draw:style-name="gr4" draw:text-style-name="P168" svg:x1="4.572cm" svg:y1="0.635cm" svg:x2="5.207cm" svg:y2="0.637cm"><text:p/></draw:line><draw:line draw:style-name="gr4" draw:text-style-name="P168" svg:x1="4.572cm" svg:y1="1.27cm" svg:x2="5.207cm" svg:y2="1.272cm"><text:p/></draw:line><draw:line draw:style-name="gr4" draw:text-style-name="P168" svg:x1="7.938cm" svg:y1="0.635cm" svg:x2="8.573cm" svg:y2="0.635cm"><text:p/></draw:line><draw:line draw:style-name="gr4" draw:text-style-name="P168" svg:x1="9.525cm" svg:y1="0.635cm" svg:x2="10.16cm" svg:y2="0.635cm"><text:p/></draw:line><draw:line draw:style-name="gr4" draw:text-style-name="P168" svg:x1="6.191cm" svg:y1="0.635cm" svg:x2="6.826cm" svg:y2="0.637cm"><text:p/></draw:line><draw:line draw:style-name="gr4" draw:text-style-name="P168" svg:x1="2.858cm" svg:y1="0.635cm" svg:x2="3.493cm" svg:y2="0.637cm"><text:p/></draw:line><draw:custom-shape draw:style-name="gr5" draw:text-style-name="P169" svg:width="0.251cm" svg:height="0.251cm" svg:x="9.398cm" svg:y="0.508cm"><text:p/><draw:enhanced-geometry svg:viewBox="0 0 21600 21600" draw:glue-points="10800 0 3163 3163 0 10800 3163 18437 10800 21600 18437 18437 21600 10800 18437 3163" draw:text-areas="3163 3163 18437 18437" draw:type="ellipse" draw:enhanced-path="U 10800 10800 10800 10800 0 360 Z N"/></draw:custom-shape><draw:frame draw:style-name="gr6" draw:text-style-name="P171" svg:width="0.636cm" svg:height="0.636cm" svg:x="2.191cm" svg:y="0.381cm"><draw:text-box><text:p text:style-name="P170"><text:span text:style-name="T69">1</text:span></text:p></draw:text-box></draw:frame><draw:frame draw:style-name="gr6" draw:text-style-name="P171" svg:width="0.636cm" svg:height="0.636cm" svg:x="5.461cm" svg:y="0.445cm"><draw:text-box><text:p text:style-name="P170"><text:span text:style-name="T70">&amp;</text:span></text:p></draw:text-box></draw:frame></draw:g></text:p>
      <text:p text:style-name="P141"><draw:frame draw:style-name="fr3" draw:name="Изображение2" text:anchor-type="as-char" svg:width="8.848cm" svg:height="2.006cm" draw:z-index="59"><draw:image xlink:href="Pictures/10000000000001450000004CDC4043E36F47E5C4.png" xlink:type="simple" xlink:show="embed" xlink:actuate="onLoad" loext:mime-type="image/png"/></draw:frame></text:p>
      <text:p text:style-name="P132">а) «ИЛИ»;<text:tab/><text:tab/>б) «И»;<text:tab/><text:tab/>в) «НЕ»;</text:p>
      <text:p text:style-name="P136"/>
      <text:p text:style-name="P136">Рис. 3.2. Обозначение логических операций.</text:p>
      <text:p text:style-name="P137"/>
      <text:p text:style-name="P137"><text:tab/>При построении логической блок-схемы устройства по некоторой логической функции ее необходимо минимизировать (т.е. упростить) в соответствии с рассмотренными выше соотношениями и законами. Это необходимо для уменьшения стоимости устройств.</text:p>
      <text:p text:style-name="P132">Для логических функций «ИЛИ», «И», «НЕ» существуют типовые технические схемы, реализующие их на реле, электронных лампах, дискретных полупроводниковых элементах. Для построения современных ЭВМ применяются системы интегральных элементов, называемые сериями. Для максимальной унификации в качестве базовой логической схемы используется только одна из схем (минимальный базис): «И-НЕ» (<text:span text:style-name="T36">NAND</text:span>, штрих Шеффера), «ИЛИ-НЕ» (<text:span text:style-name="T36">NOR</text:span>, стрелка Пирса) или «И-ИЛИ-НЕ» (<text:span text:style-name="T36">NORAND</text:span>).</text:p>
      <text:p text:style-name="P137"/>
      <text:p text:style-name="P78"><text:tab/><text:span text:style-name="T13">В алгебре логики вводится некоторый набор логических аксиом и тождеств.</text:span></text:p>
      <text:p text:style-name="P89"/>
      <text:list xml:id="list437817258" text:style-name="WW8Num6">
        <text:list-item>
          <text:p text:style-name="P86"><text:span text:style-name="T36">a(b + c) = ab + ac</text:span></text:p>
        </text:list-item>
      </text:list>
      <text:p text:style-name="P90"/>
      <text:list xml:id="list220149964973007" text:continue-numbering="true" text:style-name="WW8Num6">
        <text:list-item>
          <text:p text:style-name="P88">a + bc = (a + b)(a + c)</text:p>
        </text:list-item>
      </text:list>
      <text:p text:style-name="P94"/>
      <text:list xml:id="list220149836921454" text:continue-numbering="true" text:style-name="WW8Num6">
        <text:list-item>
          <text:p text:style-name="P88">a(a + b) = a</text:p>
        </text:list-item>
      </text:list>
      <text:p text:style-name="P90"/>
      <text:list xml:id="list220147959816588" text:continue-numbering="true" text:style-name="WW8Num6">
        <text:list-item>
          <text:p text:style-name="P88">a + ab = a</text:p>
        </text:list-item>
      </text:list>
      <text:p text:style-name="P94"/>
      <text:p text:style-name="P87">5) a(not(a) + b) = ab</text:p>
      <text:p text:style-name="P87"/>
      <text:p text:style-name="P87">6) a + not(a)b = a + b</text:p>
      <text:p text:style-name="P87"><text:soft-page-break/></text:p>
      <text:p text:style-name="P87">7) ab + a not(b) = a</text:p>
      <text:p text:style-name="P87"/>
      <text:p text:style-name="P87">8) not(ab) = not(a) + not(b)</text:p>
      <text:p text:style-name="P87"/>
      <text:p text:style-name="P87">9) not(a + b) = not(a) not(b)</text:p>
      <text:p text:style-name="P87"/>
      <text:p text:style-name="P87">10) ab + not(a)c + bc = ab + not(a)c</text:p>
      <text:p text:style-name="P143"/>
      <text:p text:style-name="P143"/>
      <text:p text:style-name="P15">3. Задания для выполнения лабораторной работы.</text:p>
      <text:p text:style-name="P132">3.1. Собирать схему (рис.4.6), содержащую цифровой генератор, семисегментный индикатор с дешифратором и четыре логических пробника. Запрограммировать генератор двоичными значениями шестнадцатеричных цифр. В процессе работы схема должна отображать все шестнадцатеричные цифры. </text:p>
      <text:p text:style-name="P137"/>
      <text:p text:style-name="P96"><draw:frame draw:style-name="fr3" draw:name="Изображение3" text:anchor-type="as-char" svg:width="7.802cm" svg:height="5.95cm" draw:z-index="60"><draw:image xlink:href="Pictures/1000000000000127000000E178120A3E51E360C1.png" xlink:type="simple" xlink:show="embed" xlink:actuate="onLoad" loext:mime-type="image/png"/></draw:frame></text:p>
      <text:p text:style-name="P136"/>
      <text:p text:style-name="P136">Рис. 4.6. Пример схемы с цифровым генератором.</text:p>
      <text:p text:style-name="P137"/>
      <text:p text:style-name="P132">3.2. Собрать схему, аналогичную предыдущей, с контролем выходов генератора слов с помощью логического анализатора.</text:p>
      <text:p text:style-name="P132">3.3. Используя несколько логических пробников, собрать схему «бегущие огни». Варианты исполнения: бегущий огонь влево/вправо, инвертированный бегущий огонь влево/вправо.</text:p>
      <text:p text:style-name="P137"/>
      <text:p text:style-name="P132">3.4. Синтезировать логическую блок-схему устройства, в соответствии с таблицей истинности. Произвести при необходимости минимизацию функции. Варианты заданий для работы приведены в таблице 3.6.</text:p>
      <text:p text:style-name="P107">3.5. Путем схемной реализации проверить выполнение логических тождеств (3 по выбору).</text:p>
      <text:p text:style-name="P147"/>
      <text:p text:style-name="P156">Таблица 3.6. Варианты заданий.</text:p>
      <table:table table:name="Таблица10" table:style-name="Таблица10">
        <table:table-column table:style-name="Таблица10.A"/>
        <table:table-column table:style-name="Таблица10.B"/>
        <table:table-column table:style-name="Таблица10.C"/>
        <table:table-column table:style-name="Таблица10.D"/>
        <table:table-column table:style-name="Таблица10.E"/>
        <table:table-column table:style-name="Таблица10.D"/>
        <table:table-column table:style-name="Таблица10.G"/>
        <table:table-row table:style-name="Таблица10.1">
          <table:table-cell table:style-name="Таблица10.A1" table:number-rows-spanned="2" office:value-type="string">
            <text:p text:style-name="P114"><text:span text:style-name="Strong_20_Emphasis">Функция</text:span></text:p>
          </table:table-cell>
          <table:table-cell table:style-name="Таблица10.A1" table:number-rows-spanned="2" office:value-type="string">
            <text:p text:style-name="P96"><text:span text:style-name="Strong_20_Emphasis">Название функции</text:span></text:p>
          </table:table-cell>
          <table:table-cell table:style-name="Таблица10.A1" office:value-type="string">
            <text:p text:style-name="P98"><text:span text:style-name="Strong_20_Emphasis">Х1</text:span></text:p>
          </table:table-cell>
          <table:table-cell table:style-name="Таблица10.A1" office:value-type="string">
            <text:p text:style-name="P100">0</text:p>
          </table:table-cell>
          <table:table-cell table:style-name="Таблица10.A1" office:value-type="string">
            <text:p text:style-name="P100">0</text:p>
          </table:table-cell>
          <table:table-cell table:style-name="Таблица10.A1" office:value-type="string">
            <text:p text:style-name="P100">1</text:p>
          </table:table-cell>
          <table:table-cell table:style-name="Таблица10.G1" office:value-type="string">
            <text:p text:style-name="P100">1</text:p>
          </table:table-cell>
        </table:table-row>
        <table:table-row table:style-name="Таблица10.1">
          <table:covered-table-cell/>
          <table:covered-table-cell/>
          <table:table-cell table:style-name="Таблица10.A1" office:value-type="string">
            <text:p text:style-name="P98"><text:span text:style-name="Strong_20_Emphasis">Х2</text:span></text:p>
          </table:table-cell>
          <table:table-cell table:style-name="Таблица10.A1" office:value-type="string">
            <text:p text:style-name="P100">0</text:p>
          </table:table-cell>
          <table:table-cell table:style-name="Таблица10.A1" office:value-type="string">
            <text:p text:style-name="P100">1</text:p>
          </table:table-cell>
          <table:table-cell table:style-name="Таблица10.A1" office:value-type="string">
            <text:p text:style-name="P100">0</text:p>
          </table:table-cell>
          <table:table-cell table:style-name="Таблица10.G1" office:value-type="string">
            <text:p text:style-name="P100">1</text:p>
          </table:table-cell>
        </table:table-row>
        <table:table-row table:style-name="Таблица10.3">
          <table:table-cell table:style-name="Таблица10.A1" office:value-type="string">
            <text:p text:style-name="P114"><text:span text:style-name="Strong_20_Emphasis">1</text:span></text:p>
          </table:table-cell>
          <table:table-cell table:style-name="Таблица10.A1" table:number-columns-spanned="2" office:value-type="string">
            <text:p text:style-name="P114"><text:span text:style-name="T11">2</text:span></text:p>
          </table:table-cell>
          <table:covered-table-cell/>
          <table:table-cell table:style-name="Таблица10.A1" office:value-type="string">
            <text:p text:style-name="P115">3</text:p>
          </table:table-cell>
          <table:table-cell table:style-name="Таблица10.A1" office:value-type="string">
            <text:p text:style-name="P115">4</text:p>
          </table:table-cell>
          <table:table-cell table:style-name="Таблица10.A1" office:value-type="string">
            <text:p text:style-name="P115">5</text:p>
          </table:table-cell>
          <table:table-cell table:style-name="Таблица10.G1" office:value-type="string">
            <text:p text:style-name="P115">6</text:p>
          </table:table-cell>
        </table:table-row>
        <table:table-row table:style-name="Таблица10.3">
          <table:table-cell table:style-name="Таблица10.A1" office:value-type="string">
            <text:p text:style-name="P113"><text:span text:style-name="Strong_20_Emphasis"><text:span text:style-name="T62">F1= x1 /\  x2</text:span></text:span></text:p>
          </table:table-cell>
          <table:table-cell table:style-name="Таблица10.A1" table:number-columns-spanned="2" office:value-type="string">
            <text:p text:style-name="P116">Конъюнкция – логическое умножение (И)</text:p>
          </table:table-cell>
          <table:covered-table-cell/>
          <table:table-cell table:style-name="Таблица10.A1" office:value-type="string">
            <text:p text:style-name="P118">0</text:p>
          </table:table-cell>
          <table:table-cell table:style-name="Таблица10.A1" office:value-type="string">
            <text:p text:style-name="P118">0</text:p>
          </table:table-cell>
          <table:table-cell table:style-name="Таблица10.A1" office:value-type="string">
            <text:p text:style-name="P118">0</text:p>
          </table:table-cell>
          <table:table-cell table:style-name="Таблица10.G1" office:value-type="string">
            <text:p text:style-name="P118">1</text:p>
          </table:table-cell>
        </table:table-row>
        <table:table-row table:style-name="Таблица10.3">
          <table:table-cell table:style-name="Таблица10.A1" office:value-type="string">
            <text:p text:style-name="P113"><text:span text:style-name="Strong_20_Emphasis"><text:span text:style-name="T62">F2= x1 \/ x2</text:span></text:span></text:p>
          </table:table-cell>
          <table:table-cell table:style-name="Таблица10.A1" table:number-columns-spanned="2" office:value-type="string">
            <text:p text:style-name="P116">Дизъюнкция – логическое сложение</text:p>
          </table:table-cell>
          <table:covered-table-cell/>
          <table:table-cell table:style-name="Таблица10.A1" office:value-type="string">
            <text:p text:style-name="P118">0</text:p>
          </table:table-cell>
          <table:table-cell table:style-name="Таблица10.A1" office:value-type="string">
            <text:p text:style-name="P118">1</text:p>
          </table:table-cell>
          <table:table-cell table:style-name="Таблица10.A1" office:value-type="string">
            <text:p text:style-name="P118">1</text:p>
          </table:table-cell>
          <table:table-cell table:style-name="Таблица10.G1" office:value-type="string">
            <text:p text:style-name="P118">1</text:p>
          </table:table-cell>
        </table:table-row>
        <table:table-row table:style-name="Таблица10.3">
          <table:table-cell table:style-name="Таблица10.A1" office:value-type="string">
            <text:p text:style-name="P113"><text:span text:style-name="Strong_20_Emphasis"><text:span text:style-name="T62">F3= x1 </text:span></text:span><text:span text:style-name="Strong_20_Emphasis"><text:span text:style-name="T64">→</text:span></text:span><text:span text:style-name="Strong_20_Emphasis"><text:span text:style-name="T62"> x2</text:span></text:span></text:p>
          </table:table-cell>
          <table:table-cell table:style-name="Таблица10.A1" table:number-columns-spanned="2" office:value-type="string">
            <text:p text:style-name="P116">Импликация х1 в х2</text:p>
          </table:table-cell>
          <table:covered-table-cell/>
          <table:table-cell table:style-name="Таблица10.A1" office:value-type="string">
            <text:p text:style-name="P117">1</text:p>
          </table:table-cell>
          <table:table-cell table:style-name="Таблица10.A1" office:value-type="string">
            <text:p text:style-name="P117">1</text:p>
          </table:table-cell>
          <table:table-cell table:style-name="Таблица10.A1" office:value-type="string">
            <text:p text:style-name="P117">0</text:p>
          </table:table-cell>
          <table:table-cell table:style-name="Таблица10.G1" office:value-type="string">
            <text:p text:style-name="P117">1</text:p>
          </table:table-cell>
        </table:table-row>
        <table:table-row table:style-name="Таблица10.3">
          <table:table-cell table:style-name="Таблица10.A1" office:value-type="string">
            <text:p text:style-name="P113"><text:span text:style-name="Strong_20_Emphasis">F4= х1 </text:span><text:span text:style-name="Strong_20_Emphasis"><text:span text:style-name="T63">←</text:span></text:span><text:span text:style-name="Strong_20_Emphasis"> х2</text:span></text:p>
          </table:table-cell>
          <table:table-cell table:style-name="Таблица10.A1" table:number-columns-spanned="2" office:value-type="string">
            <text:p text:style-name="P116">Импликация х2 в х1</text:p>
          </table:table-cell>
          <table:covered-table-cell/>
          <table:table-cell table:style-name="Таблица10.A1" office:value-type="string">
            <text:p text:style-name="P118">1</text:p>
          </table:table-cell>
          <table:table-cell table:style-name="Таблица10.A1" office:value-type="string">
            <text:p text:style-name="P118">0</text:p>
          </table:table-cell>
          <table:table-cell table:style-name="Таблица10.A1" office:value-type="string">
            <text:p text:style-name="P118">1</text:p>
          </table:table-cell>
          <table:table-cell table:style-name="Таблица10.G1" office:value-type="string">
            <text:p text:style-name="P118">1</text:p>
          </table:table-cell>
        </table:table-row>
        <text:soft-page-break/>
        <table:table-row table:style-name="Таблица10.3">
          <table:table-cell table:style-name="Таблица10.A1" office:value-type="string">
            <text:p text:style-name="P113"><text:span text:style-name="Strong_20_Emphasis"><text:span text:style-name="T62">F5=x1   x2</text:span></text:span></text:p>
          </table:table-cell>
          <table:table-cell table:style-name="Таблица10.A1" table:number-columns-spanned="2" office:value-type="string">
            <text:p text:style-name="P116">Запрет х2</text:p>
          </table:table-cell>
          <table:covered-table-cell/>
          <table:table-cell table:style-name="Таблица10.A1" office:value-type="string">
            <text:p text:style-name="P117">0</text:p>
          </table:table-cell>
          <table:table-cell table:style-name="Таблица10.A1" office:value-type="string">
            <text:p text:style-name="P117">0</text:p>
          </table:table-cell>
          <table:table-cell table:style-name="Таблица10.A1" office:value-type="string">
            <text:p text:style-name="P117">1</text:p>
          </table:table-cell>
          <table:table-cell table:style-name="Таблица10.G1" office:value-type="string">
            <text:p text:style-name="P117">0</text:p>
          </table:table-cell>
        </table:table-row>
        <table:table-row table:style-name="Таблица10.3">
          <table:table-cell table:style-name="Таблица10.A1" office:value-type="string">
            <text:p text:style-name="P113"><text:span text:style-name="Strong_20_Emphasis"><text:span text:style-name="T62">F6=x1 </text:span></text:span><text:span text:style-name="Strong_20_Emphasis"><text:span text:style-name="T66"></text:span></text:span><text:span text:style-name="Strong_20_Emphasis"><text:span text:style-name="T65"></text:span></text:span><text:span text:style-name="Strong_20_Emphasis"><text:span text:style-name="T62"> x2</text:span></text:span></text:p>
          </table:table-cell>
          <table:table-cell table:style-name="Таблица10.A1" table:number-columns-spanned="2" office:value-type="string">
            <text:p text:style-name="P116">Запрет х1</text:p>
          </table:table-cell>
          <table:covered-table-cell/>
          <table:table-cell table:style-name="Таблица10.A1" office:value-type="string">
            <text:p text:style-name="P117">0</text:p>
          </table:table-cell>
          <table:table-cell table:style-name="Таблица10.A1" office:value-type="string">
            <text:p text:style-name="P117">1</text:p>
          </table:table-cell>
          <table:table-cell table:style-name="Таблица10.A1" office:value-type="string">
            <text:p text:style-name="P117">0</text:p>
          </table:table-cell>
          <table:table-cell table:style-name="Таблица10.G1" office:value-type="string">
            <text:p text:style-name="P117">0</text:p>
          </table:table-cell>
        </table:table-row>
        <table:table-row table:style-name="Таблица10.3">
          <table:table-cell table:style-name="Таблица10.A1" office:value-type="string">
            <text:p text:style-name="P91"><text:span text:style-name="Strong_20_Emphasis">F7=x1 ~ x2</text:span></text:p>
          </table:table-cell>
          <table:table-cell table:style-name="Таблица10.A1" table:number-columns-spanned="2" office:value-type="string">
            <text:p text:style-name="P99">Эквивалентность</text:p>
          </table:table-cell>
          <table:covered-table-cell/>
          <table:table-cell table:style-name="Таблица10.A1" office:value-type="string">
            <text:p text:style-name="P100">1</text:p>
          </table:table-cell>
          <table:table-cell table:style-name="Таблица10.A1" office:value-type="string">
            <text:p text:style-name="P100">0</text:p>
          </table:table-cell>
          <table:table-cell table:style-name="Таблица10.A1" office:value-type="string">
            <text:p text:style-name="P100">0</text:p>
          </table:table-cell>
          <table:table-cell table:style-name="Таблица10.G1" office:value-type="string">
            <text:p text:style-name="P100">1</text:p>
          </table:table-cell>
        </table:table-row>
        <table:table-row table:style-name="Таблица10.3">
          <table:table-cell table:style-name="Таблица10.A1" office:value-type="string">
            <text:p text:style-name="P91"><text:span text:style-name="Strong_20_Emphasis">F8=x1</text:span><text:span text:style-name="Strong_20_Emphasis"><text:span text:style-name="T62"></text:span></text:span><text:span text:style-name="Strong_20_Emphasis"> x2</text:span></text:p>
          </table:table-cell>
          <table:table-cell table:style-name="Таблица10.A1" table:number-columns-spanned="2" office:value-type="string">
            <text:p text:style-name="P99">Сложение по модулю 2</text:p>
          </table:table-cell>
          <table:covered-table-cell/>
          <table:table-cell table:style-name="Таблица10.A1" office:value-type="string">
            <text:p text:style-name="P101">0</text:p>
          </table:table-cell>
          <table:table-cell table:style-name="Таблица10.A1" office:value-type="string">
            <text:p text:style-name="P101">1</text:p>
          </table:table-cell>
          <table:table-cell table:style-name="Таблица10.A1" office:value-type="string">
            <text:p text:style-name="P101">1</text:p>
          </table:table-cell>
          <table:table-cell table:style-name="Таблица10.G1" office:value-type="string">
            <text:p text:style-name="P101">0</text:p>
          </table:table-cell>
        </table:table-row>
        <table:table-row table:style-name="Таблица10.12">
          <table:table-cell table:style-name="Таблица10.A1" office:value-type="string">
            <text:p text:style-name="P91"><text:span text:style-name="Strong_20_Emphasis"><text:span text:style-name="T62">F9=x1/x2</text:span></text:span></text:p>
          </table:table-cell>
          <table:table-cell table:style-name="Таблица10.A1" table:number-columns-spanned="2" office:value-type="string">
            <text:p text:style-name="P99">И-НЕ – Штрих Шеффера</text:p>
          </table:table-cell>
          <table:covered-table-cell/>
          <table:table-cell table:style-name="Таблица10.A1" office:value-type="string">
            <text:p text:style-name="P101">1</text:p>
          </table:table-cell>
          <table:table-cell table:style-name="Таблица10.A1" office:value-type="string">
            <text:p text:style-name="P101">1</text:p>
          </table:table-cell>
          <table:table-cell table:style-name="Таблица10.A1" office:value-type="string">
            <text:p text:style-name="P101">1</text:p>
          </table:table-cell>
          <table:table-cell table:style-name="Таблица10.G1" office:value-type="string">
            <text:p text:style-name="P101">0</text:p>
          </table:table-cell>
        </table:table-row>
        <table:table-row table:style-name="Таблица10.13">
          <table:table-cell table:style-name="Таблица10.A1" office:value-type="string">
            <text:p text:style-name="P91"><text:span text:style-name="Strong_20_Emphasis"><text:span text:style-name="T62">F10=x1 </text:span></text:span><text:span text:style-name="Strong_20_Emphasis"><text:span text:style-name="T64">↓</text:span></text:span><text:span text:style-name="Strong_20_Emphasis"><text:span text:style-name="T62"> x2</text:span></text:span></text:p>
          </table:table-cell>
          <table:table-cell table:style-name="Таблица10.A1" table:number-columns-spanned="2" office:value-type="string">
            <text:p text:style-name="P99">ИЛИ-НЕ – Стрелка Пирса</text:p>
          </table:table-cell>
          <table:covered-table-cell/>
          <table:table-cell table:style-name="Таблица10.A1" office:value-type="string">
            <text:p text:style-name="P100">1</text:p>
          </table:table-cell>
          <table:table-cell table:style-name="Таблица10.A1" office:value-type="string">
            <text:p text:style-name="P100">0</text:p>
          </table:table-cell>
          <table:table-cell table:style-name="Таблица10.A1" office:value-type="string">
            <text:p text:style-name="P100">0</text:p>
          </table:table-cell>
          <table:table-cell table:style-name="Таблица10.G1" office:value-type="string">
            <text:p text:style-name="P100">0</text:p>
          </table:table-cell>
        </table:table-row>
        <table:table-row table:style-name="Таблица10.12">
          <table:table-cell table:style-name="Таблица10.A1" office:value-type="string">
            <text:p text:style-name="P91"><text:span text:style-name="Strong_20_Emphasis">F11=x1</text:span></text:p>
          </table:table-cell>
          <table:table-cell table:style-name="Таблица10.A1" table:number-columns-spanned="2" office:value-type="string">
            <text:p text:style-name="P99">Повторение х1</text:p>
          </table:table-cell>
          <table:covered-table-cell/>
          <table:table-cell table:style-name="Таблица10.A1" office:value-type="string">
            <text:p text:style-name="P100">0</text:p>
          </table:table-cell>
          <table:table-cell table:style-name="Таблица10.A1" office:value-type="string">
            <text:p text:style-name="P100">0</text:p>
          </table:table-cell>
          <table:table-cell table:style-name="Таблица10.A1" office:value-type="string">
            <text:p text:style-name="P100">1</text:p>
          </table:table-cell>
          <table:table-cell table:style-name="Таблица10.G1" office:value-type="string">
            <text:p text:style-name="P100">1</text:p>
          </table:table-cell>
        </table:table-row>
        <table:table-row table:style-name="Таблица10.12">
          <table:table-cell table:style-name="Таблица10.A1" office:value-type="string">
            <text:p text:style-name="P91"><text:span text:style-name="Strong_20_Emphasis">F12=x2</text:span></text:p>
          </table:table-cell>
          <table:table-cell table:style-name="Таблица10.A1" table:number-columns-spanned="2" office:value-type="string">
            <text:p text:style-name="P99">Повторение х2</text:p>
          </table:table-cell>
          <table:covered-table-cell/>
          <table:table-cell table:style-name="Таблица10.A1" office:value-type="string">
            <text:p text:style-name="P100">0</text:p>
          </table:table-cell>
          <table:table-cell table:style-name="Таблица10.A1" office:value-type="string">
            <text:p text:style-name="P100">1</text:p>
          </table:table-cell>
          <table:table-cell table:style-name="Таблица10.A1" office:value-type="string">
            <text:p text:style-name="P100">0</text:p>
          </table:table-cell>
          <table:table-cell table:style-name="Таблица10.G1" office:value-type="string">
            <text:p text:style-name="P100">1</text:p>
          </table:table-cell>
        </table:table-row>
        <table:table-row table:style-name="Таблица10.12">
          <table:table-cell table:style-name="Таблица10.A1" office:value-type="string">
            <text:p text:style-name="P91"><text:span text:style-name="Strong_20_Emphasis">F13=1</text:span></text:p>
          </table:table-cell>
          <table:table-cell table:style-name="Таблица10.A1" table:number-columns-spanned="2" office:value-type="string">
            <text:p text:style-name="P99">Константа 1</text:p>
          </table:table-cell>
          <table:covered-table-cell/>
          <table:table-cell table:style-name="Таблица10.A1" office:value-type="string">
            <text:p text:style-name="P100">1</text:p>
          </table:table-cell>
          <table:table-cell table:style-name="Таблица10.A1" office:value-type="string">
            <text:p text:style-name="P100">1</text:p>
          </table:table-cell>
          <table:table-cell table:style-name="Таблица10.A1" office:value-type="string">
            <text:p text:style-name="P100">1</text:p>
          </table:table-cell>
          <table:table-cell table:style-name="Таблица10.G1" office:value-type="string">
            <text:p text:style-name="P100">1</text:p>
          </table:table-cell>
        </table:table-row>
        <table:table-row table:style-name="Таблица10.12">
          <table:table-cell table:style-name="Таблица10.A1" office:value-type="string">
            <text:p text:style-name="P91"><text:span text:style-name="Strong_20_Emphasis">F14=0</text:span></text:p>
          </table:table-cell>
          <table:table-cell table:style-name="Таблица10.A1" table:number-columns-spanned="2" office:value-type="string">
            <text:p text:style-name="P99">Константа 0</text:p>
          </table:table-cell>
          <table:covered-table-cell/>
          <table:table-cell table:style-name="Таблица10.A1" office:value-type="string">
            <text:p text:style-name="P100">0</text:p>
          </table:table-cell>
          <table:table-cell table:style-name="Таблица10.A1" office:value-type="string">
            <text:p text:style-name="P100">0</text:p>
          </table:table-cell>
          <table:table-cell table:style-name="Таблица10.A1" office:value-type="string">
            <text:p text:style-name="P100">0</text:p>
          </table:table-cell>
          <table:table-cell table:style-name="Таблица10.G1" office:value-type="string">
            <text:p text:style-name="P100">0</text:p>
          </table:table-cell>
        </table:table-row>
        <table:table-row table:style-name="Таблица10.12">
          <table:table-cell table:style-name="Таблица10.A1" office:value-type="string">
            <text:p text:style-name="P91"><text:span text:style-name="Strong_20_Emphasis">F15=x1^</text:span></text:p>
          </table:table-cell>
          <table:table-cell table:style-name="Таблица10.A1" table:number-columns-spanned="2" office:value-type="string">
            <text:p text:style-name="P99">Инверсия х1- НЕ х1</text:p>
          </table:table-cell>
          <table:covered-table-cell/>
          <table:table-cell table:style-name="Таблица10.A1" office:value-type="string">
            <text:p text:style-name="P100">1</text:p>
          </table:table-cell>
          <table:table-cell table:style-name="Таблица10.A1" office:value-type="string">
            <text:p text:style-name="P100">1</text:p>
          </table:table-cell>
          <table:table-cell table:style-name="Таблица10.A1" office:value-type="string">
            <text:p text:style-name="P100">0</text:p>
          </table:table-cell>
          <table:table-cell table:style-name="Таблица10.G1" office:value-type="string">
            <text:p text:style-name="P100">0</text:p>
          </table:table-cell>
        </table:table-row>
        <table:table-row table:style-name="Таблица10.12">
          <table:table-cell table:style-name="Таблица10.A1" office:value-type="string">
            <text:p text:style-name="P91"><text:span text:style-name="Strong_20_Emphasis">F16=x2^</text:span></text:p>
          </table:table-cell>
          <table:table-cell table:style-name="Таблица10.A1" table:number-columns-spanned="2" office:value-type="string">
            <text:p text:style-name="P99">Инверсия х2- НЕ х2</text:p>
          </table:table-cell>
          <table:covered-table-cell/>
          <table:table-cell table:style-name="Таблица10.A1" office:value-type="string">
            <text:p text:style-name="P100">1</text:p>
          </table:table-cell>
          <table:table-cell table:style-name="Таблица10.A1" office:value-type="string">
            <text:p text:style-name="P100">0</text:p>
          </table:table-cell>
          <table:table-cell table:style-name="Таблица10.A1" office:value-type="string">
            <text:p text:style-name="P100">1</text:p>
          </table:table-cell>
          <table:table-cell table:style-name="Таблица10.G1" office:value-type="string">
            <text:p text:style-name="P100">0</text:p>
          </table:table-cell>
        </table:table-row>
      </table:table>
      <text:p text:style-name="P147"/>
      <text:p text:style-name="P15">4. Контрольные вопросы.</text:p>
      <text:list xml:id="list279074461" text:style-name="WW8Num14">
        <text:list-item>
          <text:p text:style-name="P20">Назначение и основы работы с генератором слов.</text:p>
        </text:list-item>
        <text:list-item>
          <text:p text:style-name="P38"><text:span text:style-name="T13">Назначение и основы работы с логическим анализатором.</text:span></text:p>
        </text:list-item>
        <text:list-item>
          <text:p text:style-name="P20">Назначение и использование индикаторов в цифровых схемах.</text:p>
        </text:list-item>
        <text:list-item>
          <text:p text:style-name="P131">Сформулируйте основные законы алгебры логики.</text:p>
        </text:list-item>
        <text:list-item>
          <text:p text:style-name="P131">Приведите пример разложения функции конституэнты 1.</text:p>
        </text:list-item>
        <text:list-item>
          <text:p text:style-name="P131">Приведите пример разложения функции конституэнты 0.</text:p>
        </text:list-item>
        <text:list-item>
          <text:p text:style-name="P131">Сформулируйте последовательность действий необходимых для синтеза логической схемы устройства.</text:p>
        </text:list-item>
      </text:list>
      <text:p text:style-name="P79"/>
      <text:p text:style-name="P79"/>
      <text:h text:style-name="P81" text:outline-level="4"><text:bookmark-start text:name="__RefHeading___Toc511382536"/><text:span text:style-name="T13">Лабораторная работа №3 «Работа в </text:span><text:span text:style-name="T22">Electronics</text:span><text:span text:style-name="T13"> </text:span><text:span text:style-name="T22">Workbench</text:span><text:span text:style-name="T13">. Комбинационные схемы».</text:span><text:bookmark-end text:name="__RefHeading___Toc511382536"/></text:h>
      <text:p text:style-name="P102"/>
      <text:p text:style-name="P15">1. Цель работы: </text:p>
      <text:p text:style-name="P64"><text:span text:style-name="T13">1.1. Изучить функциональные возможности логического преобразователя (</text:span><text:span text:style-name="T22">Logic</text:span><text:span text:style-name="T13"> </text:span><text:span text:style-name="T22">Converter</text:span><text:span text:style-name="T13">).</text:span></text:p>
      <text:p text:style-name="P64"><text:span text:style-name="T13">1.2 Научиться строить статические комбинационные схемы с использованием полного набора логических функций.</text:span></text:p>
      <text:p text:style-name="P102"/>
      <text:p text:style-name="P15">2. Общие сведения.</text:p>
      <text:p text:style-name="P132">На рис. 5.1. и 5.2. показан <text:span text:style-name="T38">Logic</text:span><text:span text:style-name="T10"> </text:span><text:span text:style-name="T38">Converter</text:span><text:span text:style-name="T10"> </text:span>(<text:span text:style-name="T10">Логический преобразователь</text:span>), который необходим для различных преобразований схемных решений, реализованных на типовых логических элементах.</text:p>
      <text:p text:style-name="P132"/>
      <text:p text:style-name="P132"><draw:line text:anchor-type="char" draw:z-index="228" draw:style-name="gr10" draw:text-style-name="P168" svg:x1="8.332cm" svg:y1="1.053cm" svg:x2="6.983cm" svg:y2="2.027cm"><text:p/></draw:line><draw:frame draw:style-name="fr1" draw:name="Врезка6" text:anchor-type="char" svg:x="7.62cm" svg:y="-0.004cm" svg:width="3.81cm" svg:height="1.683cm" draw:z-index="227"><draw:text-box><text:p text:style-name="P3"><text:span text:style-name="T36">Logic</text:span> <text:span text:style-name="T36">Converter</text:span></text:p><text:p text:style-name="P3">(Логический преобразователь)</text:p></draw:text-box></draw:frame><draw:frame draw:style-name="fr7" draw:name="Объект58" text:anchor-type="as-char" svg:width="6.112cm" svg:height="2.752cm" draw:z-index="61"><draw:object-ole xlink:href="./Object 68" xlink:type="simple" xlink:show="embed" xlink:actuate="onLoad"/><draw:image xlink:href="./ObjectReplacements/Object 68" xlink:type="simple" xlink:show="embed" xlink:actuate="onLoad"/></draw:frame></text:p>
      <text:p text:style-name="P132"/>
      <text:p text:style-name="P136">Рис. 5.1. Инструменты «<text:span text:style-name="T36">Electronics</text:span> <text:span text:style-name="T36">Workbench</text:span>».</text:p>
      <text:p text:style-name="P137"/>
      <text:p text:style-name="P132"><text:span text:style-name="T10">Получение таблицы по схеме</text:span>. Для получения таблицы истинности по имеющейся схемной реализации (рис. 5.3) необходимо:</text:p>
      <text:list xml:id="list2826498576" text:style-name="WW8Num11">
        <text:list-item>
          <text:p text:style-name="P126">входы имеющейся схемы соединить с входами преобразователя;</text:p>
        </text:list-item>
        <text:list-item>
          <text:p text:style-name="P126">выход схемы соединить с выходом преобразователя;</text:p>
        </text:list-item>
        <text:list-item>
          <text:p text:style-name="P126">нажать кнопку преобразования схемы в таблицу истинности <draw:frame draw:style-name="fr16" draw:name="Объект59" text:anchor-type="as-char" svg:width="3.096cm" svg:height="0.476cm" draw:z-index="62"><draw:object-ole xlink:href="./Object 70" xlink:type="simple" xlink:show="embed" xlink:actuate="onLoad"/><draw:image xlink:href="./ObjectReplacements/Object 70" xlink:type="simple" xlink:show="embed" xlink:actuate="onLoad"/></draw:frame>.</text:p>
        </text:list-item>
      </text:list>
      <text:p text:style-name="P137"/>
      <text:p text:style-name="P137"><text:tab/><text:span text:style-name="T10">Ввод и преобразование таблицы истинности</text:span>. Для получения таблицы истинности (рис. 5.4) необходимо:</text:p>
      <text:list xml:id="list481428265" text:style-name="WW8Num10">
        <text:list-item>
          <text:p text:style-name="P127">задать необходимое количество входов (от <text:span text:style-name="T36">A</text:span> до <text:span text:style-name="T36">H</text:span>) в основном окне преобразователя;</text:p>
        </text:list-item>
        <text:list-item>
          <text:p text:style-name="P127">изменить выход конвертера, поставив в соответствие сочетанию входов желаемое значение выхода;</text:p>
        </text:list-item>
        <text:list-item>
          <text:p text:style-name="P127">для преобразования таблицы истинности в логическую функцию следует нажать <draw:frame draw:style-name="fr17" draw:name="Объект60" text:anchor-type="as-char" svg:width="3.122cm" svg:height="0.503cm" draw:z-index="63"><draw:object-ole xlink:href="./Object 72" xlink:type="simple" xlink:show="embed" xlink:actuate="onLoad"/><draw:image xlink:href="./ObjectReplacements/Object 72" xlink:type="simple" xlink:show="embed" xlink:actuate="onLoad"/></draw:frame>, результат преобразования отобразиться в строке функций;</text:p>
        </text:list-item>
        <text:list-item>
          <text:p text:style-name="P127">для преобразования таблицы истинности в упрощенную логическую функцию следует нажать <draw:frame draw:style-name="fr18" draw:name="Объект61" text:anchor-type="as-char" svg:width="3.149cm" svg:height="0.476cm" draw:z-index="64"><draw:object-ole xlink:href="./Object 74" xlink:type="simple" xlink:show="embed" xlink:actuate="onLoad"/><draw:image xlink:href="./ObjectReplacements/Object 74" xlink:type="simple" xlink:show="embed" xlink:actuate="onLoad"/></draw:frame>, результат преобразования отобразиться в строке функций.</text:p>
        </text:list-item>
      </text:list>
      <text:p text:style-name="P146"><draw:frame draw:style-name="fr1" draw:name="Врезка7" text:anchor-type="char" svg:x="8.255cm" svg:y="0.476cm" svg:width="2.858cm" svg:height="0.635cm" draw:z-index="223"><draw:text-box><text:p text:style-name="P3">Выход</text:p></draw:text-box></draw:frame><draw:frame draw:style-name="fr1" draw:name="Врезка8" text:anchor-type="char" svg:x="0.318cm" svg:y="0.476cm" svg:width="2.858cm" svg:height="0.635cm" draw:z-index="221"><draw:text-box><text:p text:style-name="P3">Входы<text:span text:style-name="T36"> (A-H)</text:span></text:p></draw:text-box></draw:frame></text:p>
      <text:p text:style-name="P137"/>
      <text:p text:style-name="P136"><draw:line text:anchor-type="char" draw:z-index="224" draw:style-name="gr10" draw:text-style-name="P168" svg:x1="9.526cm" svg:y1="0.138cm" svg:x2="7.303cm" svg:y2="0.456cm"><text:p/></draw:line><draw:line text:anchor-type="char" draw:z-index="222" draw:style-name="gr10" draw:text-style-name="P168" svg:x1="2.223cm" svg:y1="0.138cm" svg:x2="4.128cm" svg:y2="0.456cm"><text:p/></draw:line><draw:frame draw:style-name="fr19" draw:name="Объект62" text:anchor-type="as-char" svg:width="4.267cm" svg:height="1.764cm" draw:z-index="65"><draw:object-ole xlink:href="./Object 76" xlink:type="simple" xlink:show="embed" xlink:actuate="onLoad"/><draw:image xlink:href="./ObjectReplacements/Object 76" xlink:type="simple" xlink:show="embed" xlink:actuate="onLoad"/></draw:frame></text:p>
      <text:p text:style-name="P136">а) условное обозначение на схеме;</text:p>
      <text:p text:style-name="P136"/>
      <text:p text:style-name="P157"><draw:frame draw:style-name="fr1" draw:name="Врезка9" text:anchor-type="char" svg:x="9.525cm" svg:y="0.557cm" svg:width="2.223cm" svg:height="1.27cm" draw:z-index="225"><draw:text-box><text:p text:style-name="P3">Строка функций</text:p></draw:text-box></draw:frame><draw:line text:anchor-type="char" draw:z-index="226" draw:style-name="gr10" draw:text-style-name="P168" svg:x1="9.843cm" svg:y1="1.753cm" svg:x2="7.938cm" svg:y2="4.611cm"><text:p/></draw:line><text:soft-page-break/><draw:frame draw:style-name="fr20" draw:name="Объект63" text:anchor-type="as-char" svg:width="8.558cm" svg:height="5.018cm" draw:z-index="66"><draw:object-ole xlink:href="./Object 78" xlink:type="simple" xlink:show="embed" xlink:actuate="onLoad"/><draw:image xlink:href="./ObjectReplacements/Object 78" xlink:type="simple" xlink:show="embed" xlink:actuate="onLoad"/></draw:frame></text:p>
      <text:p text:style-name="P136">б) основное окно.</text:p>
      <text:p text:style-name="P136"/>
      <text:p text:style-name="P136">Рис. 5.2. Логический преобразователь.</text:p>
      <text:p text:style-name="P137"/>
      <text:p text:style-name="P137"><text:tab/><text:span text:style-name="T10">Ввод и преобразование логических функций</text:span>. Для получения таблицы истинности необходимо ввести необходимую логическую функцию в строку функций и нажать <draw:frame draw:style-name="fr21" draw:name="Объект64" text:anchor-type="as-char" svg:width="3.096cm" svg:height="0.45cm" draw:z-index="67"><draw:object-ole xlink:href="./Object 80" xlink:type="simple" xlink:show="embed" xlink:actuate="onLoad"/><draw:image xlink:href="./ObjectReplacements/Object 80" xlink:type="simple" xlink:show="embed" xlink:actuate="onLoad"/></draw:frame>.</text:p>
      <text:p text:style-name="P132">Для получения схемы необходимо ввести необходимую логическую функцию в строку функций и нажать <draw:frame draw:style-name="fr22" draw:name="Объект65" text:anchor-type="as-char" svg:width="3.069cm" svg:height="0.423cm" draw:z-index="68"><draw:object-ole xlink:href="./Object 82" xlink:type="simple" xlink:show="embed" xlink:actuate="onLoad"/><draw:image xlink:href="./ObjectReplacements/Object 82" xlink:type="simple" xlink:show="embed" xlink:actuate="onLoad"/></draw:frame>.</text:p>
      <text:p text:style-name="P136"><draw:frame draw:style-name="fr23" draw:name="Объект66" text:anchor-type="as-char" svg:width="5.874cm" svg:height="3.995cm" draw:z-index="69"><draw:object-ole xlink:href="./Object 84" xlink:type="simple" xlink:show="embed" xlink:actuate="onLoad"/><draw:image xlink:href="./ObjectReplacements/Object 84" xlink:type="simple" xlink:show="embed" xlink:actuate="onLoad"/></draw:frame><text:tab/><draw:frame draw:style-name="fr24" draw:name="Объект67" text:anchor-type="as-char" svg:width="5.237cm" svg:height="4.542cm" draw:z-index="70"><draw:object-ole xlink:href="./Object 86" xlink:type="simple" xlink:show="embed" xlink:actuate="onLoad"/><draw:image xlink:href="./ObjectReplacements/Object 86" xlink:type="simple" xlink:show="embed" xlink:actuate="onLoad"/></draw:frame></text:p>
      <text:p text:style-name="P137">а) схема «повторение входа В»<text:tab/>б) таблица истинности.</text:p>
      <text:p text:style-name="P136"/>
      <text:p text:style-name="P136">Рис. 5.3. Пример получения таблицы истинности по схеме.</text:p>
      <text:p text:style-name="P136"><draw:frame draw:style-name="fr25" draw:name="Объект68" text:anchor-type="as-char" svg:width="6.368cm" svg:height="5.32cm" draw:z-index="71"><draw:object-ole xlink:href="./Object 88" xlink:type="simple" xlink:show="embed" xlink:actuate="onLoad"/><draw:image xlink:href="./ObjectReplacements/Object 88" xlink:type="simple" xlink:show="embed" xlink:actuate="onLoad"/></draw:frame></text:p>
      <text:p text:style-name="P136"/>
      <text:p text:style-name="P136">Рис. 5.4. Пример получения логической функции по таблице истинности.</text:p>
      <text:p text:style-name="P137"><text:tab/>Для получения схемы с использованием минимального базиса <text:span text:style-name="T36">NAND</text:span> (И-НЕ) элементов необходимо ввести необходимую логическую функцию в строку функций и нажать <draw:frame draw:style-name="fr26" draw:name="Объект69" text:anchor-type="as-char" svg:width="3.069cm" svg:height="0.503cm" draw:z-index="72"><draw:object-ole xlink:href="./Object 90" xlink:type="simple" xlink:show="embed" xlink:actuate="onLoad"/><draw:image xlink:href="./ObjectReplacements/Object 90" xlink:type="simple" xlink:show="embed" xlink:actuate="onLoad"/></draw:frame>.</text:p>
      <text:p text:style-name="P15"/>
      <text:p text:style-name="P15">3 Задания для выполнения лабораторной работы.</text:p>
      <text:p text:style-name="P132">3.1. Реализовать схему работы одиночного светофора по таблице истинности табл. 6.1.</text:p>
      <text:p text:style-name="P92"/>
      <text:p text:style-name="P119">Таблица 6.1. Таблица истинности одиночного светофора.</text:p>
      <table:table table:name="Таблица11" table:style-name="Таблица11">
        <table:table-column table:style-name="Таблица11.A" table:number-columns-repeated="2"/>
        <table:table-column table:style-name="Таблица11.C" table:number-columns-repeated="3"/>
        <table:table-column table:style-name="Таблица11.F" table:number-columns-repeated="3"/>
        <table:table-column table:style-name="Таблица11.I"/>
        <text:soft-page-break/>
        <table:table-row table:style-name="Таблица11.1">
          <table:table-cell table:style-name="Таблица11.A1" office:value-type="string">
            <text:p text:style-name="P6">№</text:p>
          </table:table-cell>
          <table:table-cell table:style-name="Таблица11.A1" office:value-type="string">
            <text:p text:style-name="P6">A</text:p>
          </table:table-cell>
          <table:table-cell table:style-name="Таблица11.A1" office:value-type="string">
            <text:p text:style-name="P10">B</text:p>
          </table:table-cell>
          <table:table-cell table:style-name="Таблица11.A1" office:value-type="string">
            <text:p text:style-name="P10">C</text:p>
          </table:table-cell>
          <table:table-cell table:style-name="Таблица11.A1" office:value-type="string">
            <text:p text:style-name="P10">D</text:p>
          </table:table-cell>
          <table:table-cell table:style-name="Таблица11.A1" office:value-type="string">
            <text:p text:style-name="P7"/>
          </table:table-cell>
          <table:table-cell table:style-name="Таблица11.A1" office:value-type="string">
            <text:p text:style-name="P6">К</text:p>
          </table:table-cell>
          <table:table-cell table:style-name="Таблица11.A1" office:value-type="string">
            <text:p text:style-name="P6">Ж</text:p>
          </table:table-cell>
          <table:table-cell table:style-name="Таблица11.I1" office:value-type="string">
            <text:p text:style-name="P6">З</text:p>
          </table:table-cell>
        </table:table-row>
        <table:table-row table:style-name="Таблица11.2">
          <table:table-cell table:style-name="Таблица11.A2" office:value-type="string">
            <text:p text:style-name="P9">1</text:p>
          </table:table-cell>
          <table:table-cell table:style-name="Таблица11.A2" office:value-type="string">
            <text:p text:style-name="P9">2</text:p>
          </table:table-cell>
          <table:table-cell table:style-name="Таблица11.A2" office:value-type="string">
            <text:p text:style-name="P9">3</text:p>
          </table:table-cell>
          <table:table-cell table:style-name="Таблица11.A2" office:value-type="string">
            <text:p text:style-name="P9">4</text:p>
          </table:table-cell>
          <table:table-cell table:style-name="Таблица11.A2" office:value-type="string">
            <text:p text:style-name="P9">5</text:p>
          </table:table-cell>
          <table:table-cell table:style-name="Таблица11.A2" office:value-type="string">
            <text:p text:style-name="P9">6</text:p>
          </table:table-cell>
          <table:table-cell table:style-name="Таблица11.A2" office:value-type="string">
            <text:p text:style-name="P9">7</text:p>
          </table:table-cell>
          <table:table-cell table:style-name="Таблица11.A2" office:value-type="string">
            <text:p text:style-name="P9">8</text:p>
          </table:table-cell>
          <table:table-cell table:style-name="Таблица11.I2" office:value-type="string">
            <text:p text:style-name="P9">9</text:p>
          </table:table-cell>
        </table:table-row>
        <table:table-row table:style-name="Таблица11.2">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I2" office:value-type="string">
            <text:p text:style-name="P6">0</text:p>
          </table:table-cell>
        </table:table-row>
        <table:table-row table:style-name="Таблица11.1">
          <table:table-cell table:style-name="Таблица11.A2" office:value-type="string">
            <text:p text:style-name="P6">2</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I2" office:value-type="string">
            <text:p text:style-name="P6">0</text:p>
          </table:table-cell>
        </table:table-row>
        <table:table-row table:style-name="Таблица11.2">
          <table:table-cell table:style-name="Таблица11.A2" office:value-type="string">
            <text:p text:style-name="P6">3</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I2" office:value-type="string">
            <text:p text:style-name="P6">0</text:p>
          </table:table-cell>
        </table:table-row>
        <table:table-row table:style-name="Таблица11.2">
          <table:table-cell table:style-name="Таблица11.A2" office:value-type="string">
            <text:p text:style-name="P6">4</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I2" office:value-type="string">
            <text:p text:style-name="P6">0</text:p>
          </table:table-cell>
        </table:table-row>
        <table:table-row table:style-name="Таблица11.1">
          <table:table-cell table:style-name="Таблица11.A2" office:value-type="string">
            <text:p text:style-name="P6">5</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I2" office:value-type="string">
            <text:p text:style-name="P6">0</text:p>
          </table:table-cell>
        </table:table-row>
        <table:table-row table:style-name="Таблица11.2">
          <table:table-cell table:style-name="Таблица11.A2" office:value-type="string">
            <text:p text:style-name="P6">6</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1</text:p>
          </table:table-cell>
        </table:table-row>
        <table:table-row table:style-name="Таблица11.2">
          <table:table-cell table:style-name="Таблица11.A2" office:value-type="string">
            <text:p text:style-name="P6">7</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1</text:p>
          </table:table-cell>
        </table:table-row>
        <table:table-row table:style-name="Таблица11.1">
          <table:table-cell table:style-name="Таблица11.A2" office:value-type="string">
            <text:p text:style-name="P6">8</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1</text:p>
          </table:table-cell>
        </table:table-row>
        <table:table-row table:style-name="Таблица11.2">
          <table:table-cell table:style-name="Таблица11.A2" office:value-type="string">
            <text:p text:style-name="P6">9</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1</text:p>
          </table:table-cell>
        </table:table-row>
        <table:table-row table:style-name="Таблица11.2">
          <table:table-cell table:style-name="Таблица11.A2" office:value-type="string">
            <text:p text:style-name="P6">10</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1</text:p>
          </table:table-cell>
        </table:table-row>
        <table:table-row table:style-name="Таблица11.1">
          <table:table-cell table:style-name="Таблица11.A2" office:value-type="string">
            <text:p text:style-name="P6">11</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0</text:p>
          </table:table-cell>
        </table:table-row>
        <table:table-row table:style-name="Таблица11.2">
          <table:table-cell table:style-name="Таблица11.A2" office:value-type="string">
            <text:p text:style-name="P6">12</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1</text:p>
          </table:table-cell>
        </table:table-row>
        <table:table-row table:style-name="Таблица11.2">
          <table:table-cell table:style-name="Таблица11.A2" office:value-type="string">
            <text:p text:style-name="P6">13</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0</text:p>
          </table:table-cell>
        </table:table-row>
        <table:table-row table:style-name="Таблица11.1">
          <table:table-cell table:style-name="Таблица11.A2" office:value-type="string">
            <text:p text:style-name="P6">14</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0</text:p>
          </table:table-cell>
          <table:table-cell table:style-name="Таблица11.I2" office:value-type="string">
            <text:p text:style-name="P6">1</text:p>
          </table:table-cell>
        </table:table-row>
        <table:table-row table:style-name="Таблица11.2">
          <table:table-cell table:style-name="Таблица11.A2" office:value-type="string">
            <text:p text:style-name="P6">15</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A2" office:value-type="string">
            <text:p text:style-name="P7"/>
          </table:table-cell>
          <table:table-cell table:style-name="Таблица11.A2" office:value-type="string">
            <text:p text:style-name="P6">0</text:p>
          </table:table-cell>
          <table:table-cell table:style-name="Таблица11.A2" office:value-type="string">
            <text:p text:style-name="P6">1</text:p>
          </table:table-cell>
          <table:table-cell table:style-name="Таблица11.I2" office:value-type="string">
            <text:p text:style-name="P6">0</text:p>
          </table:table-cell>
        </table:table-row>
        <table:table-row table:style-name="Таблица11.2">
          <table:table-cell table:style-name="Таблица11.A2" office:value-type="string">
            <text:p text:style-name="P6">16</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6">1</text:p>
          </table:table-cell>
          <table:table-cell table:style-name="Таблица11.A2" office:value-type="string">
            <text:p text:style-name="P7"/>
          </table:table-cell>
          <table:table-cell table:style-name="Таблица11.A2" office:value-type="string">
            <text:p text:style-name="P6">1</text:p>
          </table:table-cell>
          <table:table-cell table:style-name="Таблица11.A2" office:value-type="string">
            <text:p text:style-name="P6">0</text:p>
          </table:table-cell>
          <table:table-cell table:style-name="Таблица11.I2" office:value-type="string">
            <text:p text:style-name="P6">0</text:p>
          </table:table-cell>
        </table:table-row>
      </table:table>
      <text:p text:style-name="P67"/>
      <text:p text:style-name="P66"><text:span text:style-name="T13">2.2. Разработать таблицу истинности и реализовать схему работы группового светофора с дополнительной секцией для Т-образного перекрёстка (рис. 6.1).</text:span></text:p>
      <text:p text:style-name="P15"/>
      <text:p text:style-name="P24"><draw:frame draw:style-name="fr3" draw:name="Изображение4" text:anchor-type="as-char" svg:width="11.696cm" svg:height="7.1cm" draw:z-index="73"><draw:image xlink:href="Pictures/10000000000002280000014F679EE4F13BAD289E.png" xlink:type="simple" xlink:show="embed" xlink:actuate="onLoad" loext:mime-type="image/png"/></draw:frame></text:p>
      <text:p text:style-name="P24">Рис. 6.1. Т-образный перекресток.</text:p>
      <text:p text:style-name="P102"/>
      <text:h text:style-name="P81" text:outline-level="4"><text:bookmark-start text:name="__RefHeading___Toc511382537"/><text:span text:style-name="T13">Лабораторная работа №4 «Работа в Electronics Workbench. Шифраторы и дешифраторы».</text:span><text:bookmark-end text:name="__RefHeading___Toc511382537"/></text:h>
      <text:p text:style-name="P149"/>
      <text:p text:style-name="P15">1. Цель работы: </text:p>
      <text:p text:style-name="P67">1.1. Изучить принцип работы устройств кодирования и декодирования информации.</text:p>
      <text:p text:style-name="P65"/>
      <text:p text:style-name="P15">2. Общие сведения.</text:p>
      <text:p text:style-name="P109"/>
      <text:p text:style-name="P96"><draw:line text:anchor-type="char" draw:z-index="214" draw:style-name="gr10" draw:text-style-name="P168" svg:x1="10.16cm" svg:y1="0.318cm" svg:x2="5.283cm" svg:y2="3.244cm"><text:p/></draw:line><draw:frame draw:style-name="fr1" draw:name="Врезка10" text:anchor-type="char" svg:x="9.525cm" svg:y="-0.318cm" svg:width="2.223cm" svg:height="1.27cm" draw:z-index="213"><draw:text-box><text:p text:style-name="P3">Шифратор</text:p></draw:text-box></draw:frame><draw:frame draw:style-name="fr3" draw:name="Изображение5" text:anchor-type="as-char" svg:width="6.017cm" svg:height="4.397cm" draw:z-index="74"><draw:image xlink:href="Pictures/10000000000000E30000008B71FDFF3DC6FEE14D.png" xlink:type="simple" xlink:show="embed" xlink:actuate="onLoad" loext:mime-type="image/png"/></draw:frame></text:p>
      <text:p text:style-name="P136">Рис<text:span text:style-name="T36">. 11.1. </text:span>Цифровые<text:span text:style-name="T36"> </text:span>элементы<text:span text:style-name="T36"> «Electronics Workbench».</text:span></text:p>
      <text:p text:style-name="P110"/>
      <text:p text:style-name="P107"><text:span text:style-name="T9">Шифраторы</text:span> и <text:span text:style-name="T9">дешифраторы</text:span> являются основными устройствами преобразования информации. При этом шифратор преобразует код «1 из <text:span text:style-name="T36">N</text:span>» в двоичный код, а дешифраторы, наоборот, из двоичного кода в код «1 из <text:span text:style-name="T36">N</text:span>». Так как число разрядов двоичного числа меньше <text:span text:style-name="T36">N</text:span>, условно такую операцию можно назвать сжатием данных. Шифратор и дешифратор являются КЦУ, т.к. не имеют элементов памяти. Поэтому для них существует возможность задания связи выходного сигнала с входным в виде таблицы истинности, или же логической функции.</text:p>
      <text:p text:style-name="P107">Для синхронизации выходных сигналов этих преобразователей тактовыми импульсами используют дополнительные входы. Такие преобразователи называются стробируемыми. <text:span text:style-name="T9">Стробирование </text:span>– это выделение сигнала в определенный момент времени.</text:p>
      <text:p text:style-name="P92"/>
      <text:p text:style-name="P136"><draw:frame draw:style-name="fr3" draw:name="Изображение6" text:anchor-type="as-char" svg:width="5.08cm" svg:height="4.551cm" draw:z-index="75"><draw:image xlink:href="Pictures/10000000000000C0000000ACE90BD670C4481C4A.png" xlink:type="simple" xlink:show="embed" xlink:actuate="onLoad" loext:mime-type="image/png"/></draw:frame><text:tab/><text:tab/><draw:frame draw:style-name="fr3" draw:name="Изображение7" text:anchor-type="as-char" svg:width="3.678cm" svg:height="1.773cm" draw:z-index="76"><draw:image xlink:href="Pictures/100000000000008B00000043D35D4EF428E7B856.png" xlink:type="simple" xlink:show="embed" xlink:actuate="onLoad" loext:mime-type="image/png"/></draw:frame></text:p>
      <text:p text:style-name="P137">а) условное обозначение;<text:tab/><text:tab/>б) стробирование по выходу;</text:p>
      <text:p text:style-name="P137"/>
      <text:p text:style-name="P137"/>
      <text:p text:style-name="P136"><draw:frame draw:style-name="fr3" draw:name="Изображение8" text:anchor-type="as-char" svg:width="6.96cm" svg:height="3.016cm" draw:z-index="77"><draw:image xlink:href="Pictures/1000000000000107000000723CFA4C0372C3EB70.png" xlink:type="simple" xlink:show="embed" xlink:actuate="onLoad" loext:mime-type="image/png"/></draw:frame></text:p>
      <text:p text:style-name="P136">в) стробирование по входу.</text:p>
      <text:p text:style-name="P96">Рис. 11.2. Дешифратор «1 из 8».</text:p>
      <text:p text:style-name="P92"/>
      <text:p text:style-name="P107"><text:span text:style-name="T9">Сфера применения дешифраторов</text:span> – устройства индикации, управления, коммутаторы, служащие для распределения сигнала по различным цепям.</text:p>
      <text:p text:style-name="P107"><text:soft-page-break/>Различают <text:span text:style-name="T9">полные</text:span> и <text:span text:style-name="T9">неполные дешифраторы </text:span>(рис. 11.2, табл. 11.1). Число выходов у полного дешифратора <text:span text:style-name="T36">N</text:span><text:span text:style-name="T42">вых</text:span> = 2<text:span text:style-name="T55">n</text:span>, а у неполного <text:span text:style-name="T36">N</text:span><text:span text:style-name="T42">вых</text:span> &lt; 2<text:span text:style-name="T55">n</text:span>, где <text:span text:style-name="T36">n</text:span> – число двоичных разрядов (входов). Существует два способа стробирования дешифраторов: введением дополнительного входа в каждый элемент (стробирование по выходу – рис. 11.2, б) и блокирование всех элементов через одну из выходных цепей (стробирование по входу – рис. 11.2, в).</text:p>
      <text:p text:style-name="P137"/>
      <text:p text:style-name="P158">Таблица 11.1. Таблица истинности дешифратора «1 из 8».</text:p>
      <table:table table:name="Таблица12" table:style-name="Таблица12">
        <table:table-column table:style-name="Таблица12.A"/>
        <table:table-column table:style-name="Таблица12.B" table:number-columns-repeated="2"/>
        <table:table-column table:style-name="Таблица12.D"/>
        <table:table-column table:style-name="Таблица12.E" table:number-columns-repeated="7"/>
        <table:table-column table:style-name="Таблица12.L"/>
        <table:table-row table:style-name="Таблица12.1">
          <table:table-cell table:style-name="Таблица12.A1" table:number-columns-spanned="4" office:value-type="string">
            <text:p text:style-name="P144">Входная кодовая комбинация</text:p>
          </table:table-cell>
          <table:covered-table-cell/>
          <table:covered-table-cell/>
          <table:covered-table-cell/>
          <table:table-cell table:style-name="Таблица12.E1" table:number-columns-spanned="8" office:value-type="string">
            <text:p text:style-name="P144">Сигнал на выходе</text:p>
          </table:table-cell>
          <table:covered-table-cell/>
          <table:covered-table-cell/>
          <table:covered-table-cell/>
          <table:covered-table-cell/>
          <table:covered-table-cell/>
          <table:covered-table-cell/>
          <table:covered-table-cell/>
        </table:table-row>
        <table:table-row table:style-name="Таблица12.1">
          <table:table-cell table:style-name="Таблица12.A1" office:value-type="string">
            <text:p text:style-name="P141">C</text:p>
          </table:table-cell>
          <table:table-cell table:style-name="Таблица12.A1" office:value-type="string">
            <text:p text:style-name="P136"><text:span text:style-name="T36">x</text:span><text:span text:style-name="T47">1</text:span></text:p>
          </table:table-cell>
          <table:table-cell table:style-name="Таблица12.A1" office:value-type="string">
            <text:p text:style-name="P136"><text:span text:style-name="T36">x</text:span><text:span text:style-name="T47">2</text:span></text:p>
          </table:table-cell>
          <table:table-cell table:style-name="Таблица12.A1" office:value-type="string">
            <text:p text:style-name="P136"><text:span text:style-name="T36">x</text:span><text:span text:style-name="T47">3</text:span></text:p>
          </table:table-cell>
          <table:table-cell table:style-name="Таблица12.A1" office:value-type="string">
            <text:p text:style-name="P136"><text:span text:style-name="T36">Y</text:span><text:span text:style-name="T47">0</text:span></text:p>
          </table:table-cell>
          <table:table-cell table:style-name="Таблица12.A1" office:value-type="string">
            <text:p text:style-name="P136"><text:span text:style-name="T36">Y</text:span><text:span text:style-name="T47">1</text:span></text:p>
          </table:table-cell>
          <table:table-cell table:style-name="Таблица12.A1" office:value-type="string">
            <text:p text:style-name="P136"><text:span text:style-name="T36">Y</text:span><text:span text:style-name="T47">2</text:span></text:p>
          </table:table-cell>
          <table:table-cell table:style-name="Таблица12.A1" office:value-type="string">
            <text:p text:style-name="P136"><text:span text:style-name="T36">Y</text:span><text:span text:style-name="T47">3</text:span></text:p>
          </table:table-cell>
          <table:table-cell table:style-name="Таблица12.A1" office:value-type="string">
            <text:p text:style-name="P136"><text:span text:style-name="T36">Y</text:span><text:span text:style-name="T47">4</text:span></text:p>
          </table:table-cell>
          <table:table-cell table:style-name="Таблица12.A1" office:value-type="string">
            <text:p text:style-name="P136"><text:span text:style-name="T36">Y</text:span><text:span text:style-name="T47">5</text:span></text:p>
          </table:table-cell>
          <table:table-cell table:style-name="Таблица12.A1" office:value-type="string">
            <text:p text:style-name="P136"><text:span text:style-name="T36">Y</text:span><text:span text:style-name="T47">6</text:span></text:p>
          </table:table-cell>
          <table:table-cell table:style-name="Таблица12.E1" office:value-type="string">
            <text:p text:style-name="P136"><text:span text:style-name="T36">Y</text:span><text:span text:style-name="T47">7</text:span></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E1" office:value-type="string">
            <text:p text:style-name="P136">0</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E1" office:value-type="string">
            <text:p text:style-name="P136">0</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E1" office:value-type="string">
            <text:p text:style-name="P136">0</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E1" office:value-type="string">
            <text:p text:style-name="P136">0</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E1" office:value-type="string">
            <text:p text:style-name="P136">0</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E1" office:value-type="string">
            <text:p text:style-name="P136">0</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1</text:p>
          </table:table-cell>
          <table:table-cell table:style-name="Таблица12.E1" office:value-type="string">
            <text:p text:style-name="P136">0</text:p>
          </table:table-cell>
        </table:table-row>
        <table:table-row table:style-name="Таблица12.1">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1</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E1" office:value-type="string">
            <text:p text:style-name="P136">1</text:p>
          </table:table-cell>
        </table:table-row>
        <table:table-row table:style-name="Таблица12.1">
          <table:table-cell table:style-name="Таблица12.A1" office:value-type="string">
            <text:p text:style-name="P136">0</text:p>
          </table:table-cell>
          <table:table-cell table:style-name="Таблица12.A1" table:number-columns-spanned="3" office:value-type="string">
            <text:p text:style-name="P144">Любые комбинации нулей и единиц</text:p>
          </table:table-cell>
          <table:covered-table-cell/>
          <table:covered-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A1" office:value-type="string">
            <text:p text:style-name="P136">0</text:p>
          </table:table-cell>
          <table:table-cell table:style-name="Таблица12.E1" office:value-type="string">
            <text:p text:style-name="P136">0</text:p>
          </table:table-cell>
        </table:table-row>
      </table:table>
      <text:p text:style-name="P137"/>
      <text:p text:style-name="P137"><text:tab/><text:span text:style-name="T9">Шифратор </text:span>– это КЦУ, которое преобразует код «1 из <text:span text:style-name="T36">N</text:span>» в двоичный код. <text:span text:style-name="T9">Полный шифратор</text:span> имеет 2<text:span text:style-name="T55">n</text:span> входов и <text:span text:style-name="T36">n</text:span> выходов. <text:span text:style-name="T9">Сфера применения шифраторов</text:span> – ввод данных с клавиатуры, при котором нажатие на клавишу с десятичной цифрой должно приводить к передаче в устройство этой цифры в двоичном коде. При нажатии любой из десяти цифровых клавиш единица появляется только на одном из десяти входов шифратора <text:span text:style-name="T36">X</text:span><text:span text:style-name="T42">0</text:span>, <text:span text:style-name="T36">X</text:span><text:span text:style-name="T42">1</text:span>,…, <text:span text:style-name="T36">X</text:span><text:span text:style-name="T42">9</text:span>. На выходе шифратора должен появиться двоичный код (<text:span text:style-name="T36">y</text:span><text:span text:style-name="T42">0</text:span><text:span text:style-name="T36">y</text:span><text:span text:style-name="T42">1</text:span><text:span text:style-name="T36">y</text:span><text:span text:style-name="T42">2</text:span><text:span text:style-name="T36">y</text:span><text:span text:style-name="T42">3</text:span>) введенного десятичного числа. Из табл. 11.3 видно, что в этом случае нужен преобразователь с десятью входами и четырьмя выходами, т.е. так называемый шифратор «10-4».</text:p>
      <text:p text:style-name="P137"><text:tab/>На выходе <text:span text:style-name="T36">y</text:span><text:span text:style-name="T42">0</text:span> единица должна появиться при нажатии любой нечетной клавиши (<text:span text:style-name="T36">X</text:span><text:span text:style-name="T42">1</text:span>, <text:span text:style-name="T36">X</text:span><text:span text:style-name="T42">3</text:span>,<text:span text:style-name="T36">X</text:span><text:span text:style-name="T42">5</text:span>,<text:span text:style-name="T36">X</text:span><text:span text:style-name="T42">7</text:span>,<text:span text:style-name="T36">X</text:span><text:span text:style-name="T42">9</text:span>), т.е.</text:p>
      <text:p text:style-name="P137"><text:span text:style-name="T36"><draw:frame draw:style-name="fr6" draw:name="Объект70" text:anchor-type="as-char" svg:width="4.782cm" svg:height="0.563cm" draw:z-index="78"><draw:object xlink:href="./Object 91" xlink:type="simple" xlink:show="embed" xlink:actuate="onLoad"/><draw:image xlink:href="./ObjectReplacements/Object 91" xlink:type="simple" xlink:show="embed" xlink:actuate="onLoad"/></draw:frame></text:span>;</text:p>
      <text:p text:style-name="P137"><text:span text:style-name="T36"><draw:frame draw:style-name="fr6" draw:name="Объект71" text:anchor-type="as-char" svg:width="3.955cm" svg:height="0.563cm" draw:z-index="79"><draw:object xlink:href="./Object 92" xlink:type="simple" xlink:show="embed" xlink:actuate="onLoad"/><draw:image xlink:href="./ObjectReplacements/Object 92" xlink:type="simple" xlink:show="embed" xlink:actuate="onLoad"/></draw:frame></text:span>;</text:p>
      <text:p text:style-name="P137"><text:span text:style-name="T36"><draw:frame draw:style-name="fr6" draw:name="Объект72" text:anchor-type="as-char" svg:width="3.972cm" svg:height="0.563cm" draw:z-index="80"><draw:object xlink:href="./Object 93" xlink:type="simple" xlink:show="embed" xlink:actuate="onLoad"/><draw:image xlink:href="./ObjectReplacements/Object 93" xlink:type="simple" xlink:show="embed" xlink:actuate="onLoad"/></draw:frame></text:span>;</text:p>
      <text:p text:style-name="P137"><text:span text:style-name="T36"><draw:frame draw:style-name="fr6" draw:name="Объект73" text:anchor-type="as-char" svg:width="2.311cm" svg:height="0.563cm" draw:z-index="81"><draw:object xlink:href="./Object 94" xlink:type="simple" xlink:show="embed" xlink:actuate="onLoad"/><draw:image xlink:href="./ObjectReplacements/Object 94" xlink:type="simple" xlink:show="embed" xlink:actuate="onLoad"/></draw:frame></text:span>.</text:p>
      <text:p text:style-name="P137"/>
      <text:p text:style-name="P147"/>
      <text:p text:style-name="P159">Таблица 11.2 - Таблица истинности шифратора«10 - 4»</text:p>
      <table:table table:name="Таблица13" table:style-name="Таблица13">
        <table:table-column table:style-name="Таблица13.A"/>
        <table:table-column table:style-name="Таблица13.B"/>
        <table:table-column table:style-name="Таблица13.C" table:number-columns-repeated="3"/>
        <table:table-column table:style-name="Таблица13.F" table:number-columns-repeated="6"/>
        <table:table-column table:style-name="Таблица13.L" table:number-columns-repeated="3"/>
        <table:table-column table:style-name="Таблица13.O"/>
        <table:table-row table:style-name="Таблица13.1">
          <table:table-cell table:style-name="Таблица13.A1" table:number-rows-spanned="2" office:value-type="string">
            <text:p text:style-name="P136"><text:span text:style-name="T59">Десятичное число</text:span></text:p>
          </table:table-cell>
          <table:table-cell table:style-name="Таблица13.A1" table:number-columns-spanned="10" office:value-type="string">
            <text:p text:style-name="P144">Сигнал на входе</text:p>
          </table:table-cell>
          <table:covered-table-cell/>
          <table:covered-table-cell/>
          <table:covered-table-cell/>
          <table:covered-table-cell/>
          <table:covered-table-cell/>
          <table:covered-table-cell/>
          <table:covered-table-cell/>
          <table:covered-table-cell/>
          <table:covered-table-cell/>
          <table:table-cell table:style-name="Таблица13.L1" table:number-columns-spanned="4" office:value-type="string">
            <text:p text:style-name="P136"><text:span text:style-name="T59">Выходная кодовая комбинация</text:span></text:p>
          </table:table-cell>
          <table:covered-table-cell/>
          <table:covered-table-cell/>
          <table:covered-table-cell/>
        </table:table-row>
        <table:table-row table:style-name="Таблица13.1">
          <table:covered-table-cell/>
          <table:table-cell table:style-name="Таблица13.A1" office:value-type="string">
            <text:p text:style-name="P137"><text:span text:style-name="T61">X</text:span><text:span text:style-name="T49">0</text:span></text:p>
          </table:table-cell>
          <table:table-cell table:style-name="Таблица13.A1" office:value-type="string">
            <text:p text:style-name="P137"><text:span text:style-name="T61">X</text:span><text:span text:style-name="T49">1</text:span></text:p>
          </table:table-cell>
          <table:table-cell table:style-name="Таблица13.A1" office:value-type="string">
            <text:p text:style-name="P137"><text:span text:style-name="T61">X</text:span><text:span text:style-name="T49">2</text:span></text:p>
          </table:table-cell>
          <table:table-cell table:style-name="Таблица13.A1" office:value-type="string">
            <text:p text:style-name="P137"><text:span text:style-name="T61">X</text:span><text:span text:style-name="T49">3</text:span></text:p>
          </table:table-cell>
          <table:table-cell table:style-name="Таблица13.A1" office:value-type="string">
            <text:p text:style-name="P137"><text:span text:style-name="T61">X</text:span><text:span text:style-name="T49">4</text:span></text:p>
          </table:table-cell>
          <table:table-cell table:style-name="Таблица13.A1" office:value-type="string">
            <text:p text:style-name="P137"><text:span text:style-name="T61">X</text:span><text:span text:style-name="T49">5</text:span></text:p>
          </table:table-cell>
          <table:table-cell table:style-name="Таблица13.A1" office:value-type="string">
            <text:p text:style-name="P137"><text:span text:style-name="T61">X</text:span><text:span text:style-name="T49">6</text:span></text:p>
          </table:table-cell>
          <table:table-cell table:style-name="Таблица13.A1" office:value-type="string">
            <text:p text:style-name="P137"><text:span text:style-name="T61">X</text:span><text:span text:style-name="T49">7</text:span></text:p>
          </table:table-cell>
          <table:table-cell table:style-name="Таблица13.A1" office:value-type="string">
            <text:p text:style-name="P137"><text:span text:style-name="T61">X</text:span><text:span text:style-name="T49">8</text:span></text:p>
          </table:table-cell>
          <table:table-cell table:style-name="Таблица13.A1" office:value-type="string">
            <text:p text:style-name="P137"><text:span text:style-name="T61">X</text:span><text:span text:style-name="T49">9</text:span></text:p>
          </table:table-cell>
          <table:table-cell table:style-name="Таблица13.A1" office:value-type="string">
            <text:p text:style-name="P137"><text:span text:style-name="T61">y</text:span><text:span text:style-name="T49">3</text:span></text:p>
          </table:table-cell>
          <table:table-cell table:style-name="Таблица13.A1" office:value-type="string">
            <text:p text:style-name="P137"><text:span text:style-name="T61">y</text:span><text:span text:style-name="T49">2</text:span></text:p>
          </table:table-cell>
          <table:table-cell table:style-name="Таблица13.A1" office:value-type="string">
            <text:p text:style-name="P137"><text:span text:style-name="T61">y</text:span><text:span text:style-name="T49">1</text:span></text:p>
          </table:table-cell>
          <table:table-cell table:style-name="Таблица13.L1" office:value-type="string">
            <text:p text:style-name="P137"><text:span text:style-name="T61">y</text:span><text:span text:style-name="T49">0</text:span></text:p>
          </table:table-cell>
        </table:table-row>
        <table:table-row table:style-name="Таблица13.1">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L1" office:value-type="string">
            <text:p text:style-name="P136">0</text:p>
          </table:table-cell>
        </table:table-row>
        <table:table-row table:style-name="Таблица13.1">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L1" office:value-type="string">
            <text:p text:style-name="P136">1</text:p>
          </table:table-cell>
        </table:table-row>
        <table:table-row table:style-name="Таблица13.1">
          <table:table-cell table:style-name="Таблица13.A1" office:value-type="string">
            <text:p text:style-name="P136">2</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L1" office:value-type="string">
            <text:p text:style-name="P136">0</text:p>
          </table:table-cell>
        </table:table-row>
        <table:table-row table:style-name="Таблица13.1">
          <table:table-cell table:style-name="Таблица13.A1" office:value-type="string">
            <text:p text:style-name="P136">3</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L1" office:value-type="string">
            <text:p text:style-name="P136">1</text:p>
          </table:table-cell>
        </table:table-row>
        <table:table-row table:style-name="Таблица13.1">
          <table:table-cell table:style-name="Таблица13.A1" office:value-type="string">
            <text:p text:style-name="P136">4</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L1" office:value-type="string">
            <text:p text:style-name="P136">0</text:p>
          </table:table-cell>
        </table:table-row>
        <table:table-row table:style-name="Таблица13.1">
          <table:table-cell table:style-name="Таблица13.A1" office:value-type="string">
            <text:p text:style-name="P136">5</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L1" office:value-type="string">
            <text:p text:style-name="P136">1</text:p>
          </table:table-cell>
        </table:table-row>
        <table:table-row table:style-name="Таблица13.1">
          <table:table-cell table:style-name="Таблица13.A1" office:value-type="string">
            <text:p text:style-name="P136">6</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1</text:p>
          </table:table-cell>
          <table:table-cell table:style-name="Таблица13.L1" office:value-type="string">
            <text:p text:style-name="P136">0</text:p>
          </table:table-cell>
        </table:table-row>
        <table:table-row table:style-name="Таблица13.1">
          <table:table-cell table:style-name="Таблица13.A1" office:value-type="string">
            <text:p text:style-name="P136">7</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1</text:p>
          </table:table-cell>
          <table:table-cell table:style-name="Таблица13.L1" office:value-type="string">
            <text:p text:style-name="P136">1</text:p>
          </table:table-cell>
        </table:table-row>
        <table:table-row table:style-name="Таблица13.1">
          <table:table-cell table:style-name="Таблица13.A1" office:value-type="string">
            <text:p text:style-name="P136">8</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L1" office:value-type="string">
            <text:p text:style-name="P136">0</text:p>
          </table:table-cell>
        </table:table-row>
        <table:table-row table:style-name="Таблица13.1">
          <table:table-cell table:style-name="Таблица13.A1" office:value-type="string">
            <text:p text:style-name="P136">9</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A1" office:value-type="string">
            <text:p text:style-name="P136">1</text:p>
          </table:table-cell>
          <table:table-cell table:style-name="Таблица13.A1" office:value-type="string">
            <text:p text:style-name="P136">1</text:p>
          </table:table-cell>
          <table:table-cell table:style-name="Таблица13.A1" office:value-type="string">
            <text:p text:style-name="P136">0</text:p>
          </table:table-cell>
          <table:table-cell table:style-name="Таблица13.A1" office:value-type="string">
            <text:p text:style-name="P136">0</text:p>
          </table:table-cell>
          <table:table-cell table:style-name="Таблица13.L1" office:value-type="string">
            <text:p text:style-name="P136">1</text:p>
          </table:table-cell>
        </table:table-row>
      </table:table>
      <text:p text:style-name="P137"/>
      <text:p text:style-name="P15"><text:soft-page-break/>3. Задания для выполнения лабораторной работы.</text:p>
      <text:p text:style-name="P132">3.1. Реализовать дешифратор «1 из 8» в соответствии с таблицей истинности табл. 11.1, проверить правильность его работы.</text:p>
      <text:p text:style-name="P132">3.2. Реализовать шифратор «10 - 4» в соответствии с таблицей истинности табл. 11.2, проверить правильность его работы.</text:p>
      <text:p text:style-name="P92"><text:tab/>Ход выполнения работы должен быть отражен в отчете по выполнению лабораторной работы.</text:p>
      <text:p text:style-name="P15">4. Контрольные вопросы.</text:p>
      <text:list xml:id="list1739566599" text:style-name="WW8Num19">
        <text:list-item>
          <text:p text:style-name="P39"><text:span text:style-name="T13">Что называется шифратором?</text:span></text:p>
        </text:list-item>
        <text:list-item>
          <text:p text:style-name="P39"><text:span text:style-name="T13">Что называется дешифратором?</text:span></text:p>
        </text:list-item>
        <text:list-item>
          <text:p text:style-name="P128">Что такое стробирование?</text:p>
        </text:list-item>
        <text:list-item>
          <text:p text:style-name="P128">Что называется полным и неполным дешифратором?</text:p>
        </text:list-item>
        <text:list-item>
          <text:p text:style-name="P128">Что называется полным шифратором?</text:p>
        </text:list-item>
      </text:list>
      <text:p text:style-name="P137"/>
      <text:h text:style-name="P81" text:outline-level="4"><text:bookmark-start text:name="__RefHeading___Toc511382538"/>Лабораторная работа №5 «Работа в Electronics Workbench. Цифровые компараторы».<text:bookmark-end text:name="__RefHeading___Toc511382538"/></text:h>
      <text:p text:style-name="P15"/>
      <text:p text:style-name="P15">1. Цель работы: </text:p>
      <text:p text:style-name="P66"><text:span text:style-name="T13">1.1. Изучить принцип работы цифрового компаратора.</text:span></text:p>
      <text:p text:style-name="P65"/>
      <text:p text:style-name="P15">2. Общие сведения.</text:p>
      <text:p text:style-name="P35"><text:span text:style-name="T14"><text:tab/></text:span><text:span text:style-name="T18">Компараторы </text:span><text:span text:style-name="T14">используются для сравнения двух сигналов и, в случае если эти сигналы не равны, позволяют определить больший из них. </text:span><text:span text:style-name="T18">Цифровой компаратор</text:span><text:span text:style-name="T14"> необходим для сравнения двух двоичных чисел. В табл. 12.1 указаны выходные сигналы цифрового компаратора при поступлении на его входы 1 или 0.</text:span></text:p>
      <text:p text:style-name="P27"/>
      <text:p text:style-name="P80"><text:span text:style-name="T14">Таблица 12.1. Таблица истинности цифрового компаратора.</text:span></text:p>
      <table:table table:name="Таблица14" table:style-name="Таблица14">
        <table:table-column table:style-name="Таблица14.A" table:number-columns-repeated="4"/>
        <table:table-column table:style-name="Таблица14.E"/>
        <table:table-row table:style-name="Таблица14.1">
          <table:table-cell table:style-name="Таблица14.A1" table:number-columns-spanned="2" office:value-type="string">
            <text:p text:style-name="P28">Входы</text:p>
          </table:table-cell>
          <table:covered-table-cell/>
          <table:table-cell table:style-name="Таблица14.C1" table:number-columns-spanned="3" office:value-type="string">
            <text:p text:style-name="P28">Выходы</text:p>
          </table:table-cell>
          <table:covered-table-cell/>
          <table:covered-table-cell/>
        </table:table-row>
        <table:table-row table:style-name="Таблица14.2">
          <table:table-cell table:style-name="Таблица14.A1" office:value-type="string">
            <text:p text:style-name="P31">a</text:p>
          </table:table-cell>
          <table:table-cell table:style-name="Таблица14.A1" office:value-type="string">
            <text:p text:style-name="P31">b</text:p>
          </table:table-cell>
          <table:table-cell table:style-name="Таблица14.A1" office:value-type="string">
            <text:p text:style-name="P35"><text:span text:style-name="T25">F</text:span><text:span text:style-name="T46">a&gt;b</text:span></text:p>
          </table:table-cell>
          <table:table-cell table:style-name="Таблица14.A1" office:value-type="string">
            <text:p text:style-name="P35"><text:span text:style-name="T25">F</text:span><text:span text:style-name="T46">a=b</text:span></text:p>
          </table:table-cell>
          <table:table-cell table:style-name="Таблица14.C1" office:value-type="string">
            <text:p text:style-name="P35"><text:span text:style-name="T25">F</text:span><text:span text:style-name="T46">a&lt;b</text:span></text:p>
          </table:table-cell>
        </table:table-row>
        <table:table-row table:style-name="Таблица14.2">
          <table:table-cell table:style-name="Таблица14.A1" office:value-type="string">
            <text:p text:style-name="P32">1</text:p>
          </table:table-cell>
          <table:table-cell table:style-name="Таблица14.A1" office:value-type="string">
            <text:p text:style-name="P32">1</text:p>
          </table:table-cell>
          <table:table-cell table:style-name="Таблица14.A1" office:value-type="string">
            <text:p text:style-name="P32">0</text:p>
          </table:table-cell>
          <table:table-cell table:style-name="Таблица14.A1" office:value-type="string">
            <text:p text:style-name="P32">1</text:p>
          </table:table-cell>
          <table:table-cell table:style-name="Таблица14.C1" office:value-type="string">
            <text:p text:style-name="P32">0</text:p>
          </table:table-cell>
        </table:table-row>
        <table:table-row table:style-name="Таблица14.2">
          <table:table-cell table:style-name="Таблица14.A1" office:value-type="string">
            <text:p text:style-name="P32">1</text:p>
          </table:table-cell>
          <table:table-cell table:style-name="Таблица14.A1" office:value-type="string">
            <text:p text:style-name="P32">0</text:p>
          </table:table-cell>
          <table:table-cell table:style-name="Таблица14.A1" office:value-type="string">
            <text:p text:style-name="P32">1</text:p>
          </table:table-cell>
          <table:table-cell table:style-name="Таблица14.A1" office:value-type="string">
            <text:p text:style-name="P32">0</text:p>
          </table:table-cell>
          <table:table-cell table:style-name="Таблица14.C1" office:value-type="string">
            <text:p text:style-name="P32">0</text:p>
          </table:table-cell>
        </table:table-row>
        <table:table-row table:style-name="Таблица14.2">
          <table:table-cell table:style-name="Таблица14.A1" office:value-type="string">
            <text:p text:style-name="P32">0</text:p>
          </table:table-cell>
          <table:table-cell table:style-name="Таблица14.A1" office:value-type="string">
            <text:p text:style-name="P32">1</text:p>
          </table:table-cell>
          <table:table-cell table:style-name="Таблица14.A1" office:value-type="string">
            <text:p text:style-name="P32">0</text:p>
          </table:table-cell>
          <table:table-cell table:style-name="Таблица14.A1" office:value-type="string">
            <text:p text:style-name="P32">0</text:p>
          </table:table-cell>
          <table:table-cell table:style-name="Таблица14.C1" office:value-type="string">
            <text:p text:style-name="P32">1</text:p>
          </table:table-cell>
        </table:table-row>
        <table:table-row table:style-name="Таблица14.2">
          <table:table-cell table:style-name="Таблица14.A1" office:value-type="string">
            <text:p text:style-name="P32">0</text:p>
          </table:table-cell>
          <table:table-cell table:style-name="Таблица14.A1" office:value-type="string">
            <text:p text:style-name="P32">0</text:p>
          </table:table-cell>
          <table:table-cell table:style-name="Таблица14.A1" office:value-type="string">
            <text:p text:style-name="P32">0</text:p>
          </table:table-cell>
          <table:table-cell table:style-name="Таблица14.A1" office:value-type="string">
            <text:p text:style-name="P32">1</text:p>
          </table:table-cell>
          <table:table-cell table:style-name="Таблица14.C1" office:value-type="string">
            <text:p text:style-name="P32">0</text:p>
          </table:table-cell>
        </table:table-row>
      </table:table>
      <text:p text:style-name="P31"/>
      <text:p text:style-name="P27"><text:tab/>По известным правилам на основании табл. 12.1 можно записать следующие логические функции, характеризующие соотношение одноразрядных чисел:</text:p>
      <text:p text:style-name="P35"><text:span text:style-name="T14"><draw:frame draw:style-name="fr5" draw:name="Объект74" text:anchor-type="as-char" svg:width="2.2cm" svg:height="0.563cm" draw:z-index="82"><draw:object xlink:href="./Object 95" xlink:type="simple" xlink:show="embed" xlink:actuate="onLoad"/><draw:image xlink:href="./ObjectReplacements/Object 95" xlink:type="simple" xlink:show="embed" xlink:actuate="onLoad"/></draw:frame></text:span><text:span text:style-name="T14">;<text:tab/><text:tab/></text:span><text:span text:style-name="T14"><draw:frame draw:style-name="fr5" draw:name="Объект75" text:anchor-type="as-char" svg:width="3.881cm" svg:height="0.587cm" draw:z-index="83"><draw:object xlink:href="./Object 96" xlink:type="simple" xlink:show="embed" xlink:actuate="onLoad"/><draw:image xlink:href="./ObjectReplacements/Object 96" xlink:type="simple" xlink:show="embed" xlink:actuate="onLoad"/></draw:frame></text:span><text:span text:style-name="T14">;<text:tab/></text:span><text:span text:style-name="T14"><draw:frame draw:style-name="fr5" draw:name="Объект76" text:anchor-type="as-char" svg:width="2.2cm" svg:height="0.563cm" draw:z-index="84"><draw:object xlink:href="./Object 97" xlink:type="simple" xlink:show="embed" xlink:actuate="onLoad"/><draw:image xlink:href="./ObjectReplacements/Object 97" xlink:type="simple" xlink:show="embed" xlink:actuate="onLoad"/></draw:frame></text:span><text:span text:style-name="T14">.</text:span></text:p>
      <text:p text:style-name="P35"><text:span text:style-name="T14"><text:tab/>Если значения </text:span><text:span text:style-name="T25">a</text:span><text:span text:style-name="T14"> и </text:span><text:span text:style-name="T25">b</text:span><text:span text:style-name="T14"> таковы, что правая часть функции равна 1, то соотношение, указанное в левой части, выполняется. Если правая часть функции равна 0, то соотношение между </text:span><text:span text:style-name="T25">a</text:span><text:span text:style-name="T14"> и </text:span><text:span text:style-name="T25">b</text:span><text:span text:style-name="T14"> противоположно указанному.</text:span></text:p>
      <text:p text:style-name="P35"><text:span text:style-name="T14"><text:tab/>Схема одноразрядного компаратора, реализующая приведенные функции, показана на рис. 12.1. </text:span></text:p>
      <text:p text:style-name="P150"/>
      <text:p text:style-name="P136"><draw:frame draw:style-name="fr3" draw:name="Изображение9" text:anchor-type="as-char" svg:width="10.029cm" svg:height="5.9cm" draw:z-index="85"><draw:image xlink:href="Pictures/100000000000017B000000DF4015AE7713E33993.png" xlink:type="simple" xlink:show="embed" xlink:actuate="onLoad" loext:mime-type="image/png"/></draw:frame></text:p>
      <text:p text:style-name="P136">Рис. 12.1. Схема цифрового одноразрядного компаратора.</text:p>
      <text:p text:style-name="P137"/>
      <text:p text:style-name="P137"><text:tab/>Рассмотрим боле подробно функцию равенства чисел <text:span text:style-name="T36">F</text:span><text:span text:style-name="T47">a</text:span><text:span text:style-name="T42">=</text:span><text:span text:style-name="T47">b</text:span>, или функцию «Равнозначность». По смыслу данная функция противоположна функции <text:span text:style-name="T36">F</text:span><text:span text:style-name="T47">a</text:span><text:span text:style-name="T42">≠</text:span><text:span text:style-name="T47">b</text:span> «Неравнозначность». Т.к. <text:span text:style-name="T26"><draw:frame draw:style-name="fr5" draw:name="Объект77" text:anchor-type="as-char" svg:width="4.819cm" svg:height="0.563cm" draw:z-index="86"><draw:object xlink:href="./Object 98" xlink:type="simple" xlink:show="embed" xlink:actuate="onLoad"/><draw:image xlink:href="./ObjectReplacements/Object 98" xlink:type="simple" xlink:show="embed" xlink:actuate="onLoad"/></draw:frame></text:span><text:span text:style-name="T50">, </text:span>то <text:span text:style-name="T26"><draw:frame draw:style-name="fr5" draw:name="Объект78" text:anchor-type="as-char" svg:width="6.018cm" svg:height="0.61cm" draw:z-index="87"><draw:object xlink:href="./Object 99" xlink:type="simple" xlink:show="embed" xlink:actuate="onLoad"/><draw:image xlink:href="./ObjectReplacements/Object 99" xlink:type="simple" xlink:show="embed" xlink:actuate="onLoad"/></draw:frame></text:span><text:span text:style-name="T26">.</text:span></text:p>
      <text:p text:style-name="P137"><text:span text:style-name="T26"><text:tab/>Поэтому проверку равенства пары одноименных разрядов двух двоичных чисел можно осуществлять с помощью элемента «Равнозначность»</text:span> (рис. 12.2)<text:span text:style-name="T26">.</text:span></text:p>
      <text:p text:style-name="P152"/>
      <text:p text:style-name="P136"><text:soft-page-break/><draw:frame draw:style-name="fr3" draw:name="Изображение10" text:anchor-type="as-char" svg:width="3.016cm" svg:height="2.09cm" draw:z-index="88"><draw:image xlink:href="Pictures/10000000000000720000004F42173B9B40AB8DC7.png" xlink:type="simple" xlink:show="embed" xlink:actuate="onLoad" loext:mime-type="image/png"/></draw:frame></text:p>
      <text:p text:style-name="P136">Рис. 12.2. Условное обозначение элемента «Равнозначность».</text:p>
      <text:p text:style-name="P152"/>
      <text:p text:style-name="P137"><text:span text:style-name="T26"><text:tab/>При этом два двоичных числа </text:span><text:span text:style-name="T40">A</text:span><text:span text:style-name="T26"> и В равны, если в одноименных разрядах образующих их чисел находятся одинаковые цифры (</text:span><text:span text:style-name="T40">a</text:span><text:span text:style-name="T50">0</text:span><text:span text:style-name="T26">=</text:span><text:span text:style-name="T40">b</text:span><text:span text:style-name="T50">0</text:span><text:span text:style-name="T26"> И </text:span><text:span text:style-name="T40">a</text:span><text:span text:style-name="T50">1</text:span><text:span text:style-name="T26">=</text:span><text:span text:style-name="T40">b</text:span><text:span text:style-name="T50">1</text:span><text:span text:style-name="T26"> И … </text:span><text:span text:style-name="T40">a</text:span><text:span text:style-name="T48">n</text:span><text:span text:style-name="T50">-1</text:span><text:span text:style-name="T26">=</text:span><text:span text:style-name="T40">b</text:span><text:span text:style-name="T48">n</text:span><text:span text:style-name="T50">-1</text:span><text:span text:style-name="T26">), или:</text:span></text:p>
      <text:p text:style-name="P151"><draw:frame draw:style-name="fr5" draw:name="Объект79" text:anchor-type="as-char" svg:width="6.563cm" svg:height="0.651cm" draw:z-index="89"><draw:object xlink:href="./Object 100" xlink:type="simple" xlink:show="embed" xlink:actuate="onLoad"/><draw:image xlink:href="./ObjectReplacements/Object 100" xlink:type="simple" xlink:show="embed" xlink:actuate="onLoad"/></draw:frame></text:p>
      <text:p text:style-name="P151"/>
      <text:p text:style-name="P151"><draw:frame draw:style-name="fr3" draw:name="Изображение11" text:anchor-type="as-char" svg:width="6.033cm" svg:height="7.459cm" draw:z-index="90"><draw:image xlink:href="Pictures/10000000000000E40000011A9CD746A7DF7E0573.png" xlink:type="simple" xlink:show="embed" xlink:actuate="onLoad" loext:mime-type="image/png"/></draw:frame></text:p>
      <text:p text:style-name="P151">Рис. 12.3. Поразрядное сравнение.</text:p>
      <text:p text:style-name="P152"/>
      <text:p text:style-name="P137"><text:span text:style-name="T26"><text:tab/>Когда цифры в одноименных разрядах чисел А и В одинаковы, на выходах всех элементов «Равнозначность» (рис. 12.3) появляются 1, и значит </text:span><text:span text:style-name="T40">F</text:span><text:span text:style-name="T48">A</text:span><text:span text:style-name="T50">=</text:span><text:span text:style-name="T48">B</text:span><text:span text:style-name="T26">=1. Если же хотя бы в одной из пар сравниваемых разрядов цифры различны, то на выходе элемента «Равнозначность» появится логический 0 и </text:span><text:span text:style-name="T40">F</text:span><text:span text:style-name="T48">A</text:span><text:span text:style-name="T50">=</text:span><text:span text:style-name="T48">B</text:span><text:span text:style-name="T26">=0, а значит А и В не равны.</text:span></text:p>
      <text:p text:style-name="P152"/>
      <text:p text:style-name="P15">3. Задания для выполнения лабораторной работы.</text:p>
      <text:p text:style-name="P132">3.1. Реализовать цифровой одноразрядный компаратор в соответствии со схемой представленной на рис. 12.1, проверить правильность его работы.</text:p>
      <text:p text:style-name="P132">3.2. Реализовать логический элемент «Равнозначность», проверить правильность его работы. Для этого, используя известное выражение:</text:p>
      <text:p text:style-name="P151"><draw:frame draw:style-name="fr5" draw:name="Объект80" text:anchor-type="as-char" svg:width="6.018cm" svg:height="0.61cm" draw:z-index="91"><draw:object xlink:href="./Object 101" xlink:type="simple" xlink:show="embed" xlink:actuate="onLoad"/><draw:image xlink:href="./ObjectReplacements/Object 101" xlink:type="simple" xlink:show="embed" xlink:actuate="onLoad"/></draw:frame></text:p>
      <text:p text:style-name="P137">необходимо составить его схему и преобразовать ее в отдельный элемент. Этого делается с помощью пункта «<text:span text:style-name="T37">Create</text:span><text:span text:style-name="T9"> </text:span><text:span text:style-name="T37">Subcircuit</text:span>» меню «<text:span text:style-name="T37">Circuit</text:span>» (рис. 12.4).</text:p>
      <text:p text:style-name="P137"><text:tab/>Собрав схему, выделяем образующие ее логические элементы «мышью» и создаем элемент. </text:p>
      <text:p text:style-name="P137"/>
      <text:p text:style-name="P136"><draw:line text:anchor-type="char" draw:z-index="215" draw:style-name="gr10" draw:text-style-name="P168" svg:x1="10.51cm" svg:y1="0.007cm" svg:x2="5.398cm" svg:y2="2.716cm"><text:p/></draw:line><draw:custom-shape text:anchor-type="char" draw:z-index="216" draw:style-name="gr11" draw:text-style-name="P172" svg:width="3.176cm" svg:height="0.636cm" svg:x="3.177cm" svg:y="2.521cm"><text:p/><draw:enhanced-geometry svg:viewBox="0 0 21600 21600" draw:glue-points="10800 0 3163 3163 0 10800 3163 18437 10800 21600 18437 18437 21600 10800 18437 3163" draw:text-areas="3163 3163 18437 18437" draw:type="ellipse" draw:enhanced-path="U 10800 10800 10800 10800 0 360 Z N"/></draw:custom-shape><draw:frame draw:style-name="fr3" draw:name="Изображение12" text:anchor-type="as-char" svg:width="5.424cm" svg:height="4.763cm" draw:z-index="92"><draw:image xlink:href="Pictures/10000000000000CD000000B400E71BF6FAEAABE9.png" xlink:type="simple" xlink:show="embed" xlink:actuate="onLoad" loext:mime-type="image/png"/></draw:frame></text:p>
      <text:p text:style-name="P136"><text:soft-page-break/>Рис. 12.4. Меню «<text:span text:style-name="T37">Circuit</text:span>».</text:p>
      <text:p text:style-name="P137"/>
      <text:p text:style-name="P137"><text:tab/>В поле «<text:span text:style-name="T37">Name</text:span>» появившегося диалога задаем имя элемента и создаем его. При этом если ввести имя уже существующего элемента, то с ним можно проделать ряд операций, например, изменить схему.</text:p>
      <text:p text:style-name="P136"><draw:frame draw:style-name="fr3" draw:name="Изображение13" text:anchor-type="as-char" svg:width="3.493cm" svg:height="5.027cm" draw:z-index="93"><draw:image xlink:href="Pictures/1000000000000084000000BE1671DBD1CB2DBAA8.png" xlink:type="simple" xlink:show="embed" xlink:actuate="onLoad" loext:mime-type="image/png"/></draw:frame></text:p>
      <text:p text:style-name="P136">Рис. 12.5. Задание имени элемента.</text:p>
      <text:p text:style-name="P143"/>
      <text:p text:style-name="P136"><draw:frame draw:style-name="fr3" draw:name="Изображение14" text:anchor-type="as-char" svg:width="2.249cm" svg:height="2.593cm" draw:z-index="94"><draw:image xlink:href="Pictures/100000000000005500000062A906BB5AF4B9F2FA.png" xlink:type="simple" xlink:show="embed" xlink:actuate="onLoad" loext:mime-type="image/png"/></draw:frame></text:p>
      <text:p text:style-name="P136">Рис. 12.6. Инструмент «<text:span text:style-name="T37">Favorites</text:span>».</text:p>
      <text:p text:style-name="P137"/>
      <text:p text:style-name="P137"><text:tab/>Вновь созданный элемент попадает в панель «<text:span text:style-name="T37">Favorites</text:span>» и становится доступным для работы с ним.</text:p>
      <text:p text:style-name="P132">Увеличить количество входов логического элемента <text:s/>можно, установив необходимое их количество на закладке «<text:span text:style-name="T37">Number</text:span><text:span text:style-name="T9"> </text:span><text:span text:style-name="T37">of</text:span><text:span text:style-name="T9"> </text:span><text:span text:style-name="T37">inputs</text:span>» окна свойств, вызываемых двойным щелчком мыши на элементе.</text:p>
      <text:p text:style-name="P132">3.3. Реализовать схему поразрядного сравнения двух двоичных чисел в соответствии со схемой представленной на рис. 12.3, проверить правильность ее работы.</text:p>
      <text:p text:style-name="P137"/>
      <text:p text:style-name="P15">4. Контрольные вопросы.</text:p>
      <text:list xml:id="list2039158239" text:style-name="WW8Num21">
        <text:list-item>
          <text:p text:style-name="P40"><text:span text:style-name="T13">Что такое компаратор?</text:span></text:p>
        </text:list-item>
        <text:list-item>
          <text:p text:style-name="P129">Как и с помощью какого элемента осуществляется поразрядное сравнение двоичных чисел?</text:p>
        </text:list-item>
      </text:list>
      <text:p text:style-name="P137"/>
      <text:h text:style-name="P81" text:outline-level="4"><text:bookmark-start text:name="__RefHeading___Toc511382539"/><text:span text:style-name="T13">Лабораторная работа №6 «Работа в Electronics Workbench. Сумматоры».</text:span><text:bookmark-end text:name="__RefHeading___Toc511382539"/></text:h>
      <text:p text:style-name="P15"/>
      <text:p text:style-name="P15">1. Цель работы: </text:p>
      <text:p text:style-name="P64"><text:span text:style-name="T13">1.1. Изучить принцип работы сумматора.</text:span></text:p>
      <text:p text:style-name="P65"/>
      <text:p text:style-name="P15">2. Общие сведения.</text:p>
      <text:p text:style-name="P107">Сумматор представляет собой комбинационное цифровое устройство (КЦУ), предназначенное для суммирования двоичных чисел, хотя с его помощью можно выполнять и другие операции.</text:p>
      <text:p text:style-name="P35"><text:span text:style-name="T13"><text:tab/>Полусумматорами (рис. 10.1 а-б) называют КЦУ с двумя входами (</text:span><text:span text:style-name="T22">a</text:span><text:span text:style-name="T13">,</text:span><text:span text:style-name="T22">b</text:span><text:span text:style-name="T13">) и двумя выходами, на одном из которых вырабатывается сигнал суммы (выход </text:span><text:span text:style-name="T22">S</text:span><text:span text:style-name="T13">), а на другом – сигнал переноса (выход Р). В табл. 10.1 представлена таблица истинности полусумматора.</text:span></text:p>
      <text:p text:style-name="P15"/>
      <text:p text:style-name="P35"><text:span text:style-name="T13"><draw:frame draw:style-name="fr3" draw:name="Изображение15" text:anchor-type="as-char" svg:width="3.307cm" svg:height="2.778cm" draw:z-index="95"><draw:image xlink:href="Pictures/100000000000007D000000696782F4F5CD436BEA.png" xlink:type="simple" xlink:show="embed" xlink:actuate="onLoad" loext:mime-type="image/png"/></draw:frame></text:span><text:span text:style-name="T13"><text:tab/><text:tab/></text:span><draw:frame draw:style-name="fr4" draw:name="Изображение16" text:anchor-type="as-char" svg:width="6.189cm" svg:height="2.482cm" draw:z-index="96"><draw:image xlink:href="Pictures/10000000000000E60000007D01A68008B7D618B1.png" xlink:type="simple" xlink:show="embed" xlink:actuate="onLoad" loext:mime-type="image/png"/></draw:frame></text:p>
      <text:p text:style-name="P15">а) условное обозначение;<text:tab/><text:tab/>б) схема полусумматора.</text:p>
      <text:p text:style-name="P24">Рис. 10.1. Полусумматор.</text:p>
      <text:p text:style-name="P15"/>
      <text:p text:style-name="P73"><text:span text:style-name="T13">Таблица 10.</text:span>1. Таблица истинности полусумматора.</text:p>
      <table:table table:name="Таблица15" table:style-name="Таблица15">
        <table:table-column table:style-name="Таблица15.A" table:number-columns-repeated="3"/>
        <table:table-column table:style-name="Таблица15.D"/>
        <table:table-row table:style-name="Таблица15.1">
          <table:table-cell table:style-name="Таблица15.A1" office:value-type="string">
            <text:p text:style-name="P29">A</text:p>
          </table:table-cell>
          <table:table-cell table:style-name="Таблица15.A1" office:value-type="string">
            <text:p text:style-name="P29">b</text:p>
          </table:table-cell>
          <table:table-cell table:style-name="Таблица15.A1" office:value-type="string">
            <text:p text:style-name="P29">S</text:p>
          </table:table-cell>
          <table:table-cell table:style-name="Таблица15.D1" office:value-type="string">
            <text:p text:style-name="P29">P</text:p>
          </table:table-cell>
        </table:table-row>
        <table:table-row table:style-name="Таблица15.1">
          <table:table-cell table:style-name="Таблица15.A1" office:value-type="string">
            <text:p text:style-name="P29">0</text:p>
          </table:table-cell>
          <table:table-cell table:style-name="Таблица15.A1" office:value-type="string">
            <text:p text:style-name="P29">0</text:p>
          </table:table-cell>
          <table:table-cell table:style-name="Таблица15.A1" office:value-type="string">
            <text:p text:style-name="P29">0</text:p>
          </table:table-cell>
          <table:table-cell table:style-name="Таблица15.D1" office:value-type="string">
            <text:p text:style-name="P29">0</text:p>
          </table:table-cell>
        </table:table-row>
        <table:table-row table:style-name="Таблица15.1">
          <table:table-cell table:style-name="Таблица15.A1" office:value-type="string">
            <text:p text:style-name="P29">0</text:p>
          </table:table-cell>
          <table:table-cell table:style-name="Таблица15.A1" office:value-type="string">
            <text:p text:style-name="P29">1</text:p>
          </table:table-cell>
          <table:table-cell table:style-name="Таблица15.A1" office:value-type="string">
            <text:p text:style-name="P29">1</text:p>
          </table:table-cell>
          <table:table-cell table:style-name="Таблица15.D1" office:value-type="string">
            <text:p text:style-name="P29">0</text:p>
          </table:table-cell>
        </table:table-row>
        <table:table-row table:style-name="Таблица15.1">
          <table:table-cell table:style-name="Таблица15.A1" office:value-type="string">
            <text:p text:style-name="P29">1</text:p>
          </table:table-cell>
          <table:table-cell table:style-name="Таблица15.A1" office:value-type="string">
            <text:p text:style-name="P29">0</text:p>
          </table:table-cell>
          <table:table-cell table:style-name="Таблица15.A1" office:value-type="string">
            <text:p text:style-name="P29">1</text:p>
          </table:table-cell>
          <table:table-cell table:style-name="Таблица15.D1" office:value-type="string">
            <text:p text:style-name="P29">0</text:p>
          </table:table-cell>
        </table:table-row>
        <table:table-row table:style-name="Таблица15.1">
          <table:table-cell table:style-name="Таблица15.A1" office:value-type="string">
            <text:p text:style-name="P29">1</text:p>
          </table:table-cell>
          <table:table-cell table:style-name="Таблица15.A1" office:value-type="string">
            <text:p text:style-name="P29">1</text:p>
          </table:table-cell>
          <table:table-cell table:style-name="Таблица15.A1" office:value-type="string">
            <text:p text:style-name="P29">0</text:p>
          </table:table-cell>
          <table:table-cell table:style-name="Таблица15.D1" office:value-type="string">
            <text:p text:style-name="P29">1</text:p>
          </table:table-cell>
        </table:table-row>
      </table:table>
      <text:p text:style-name="P15"/>
      <text:p text:style-name="P35"><text:span text:style-name="T13"><text:tab/>Одноразрядным сумматором (рис. 10.2 а-б) называют КЦУ с тремя входами и двумя выходами. Кроме двух входов для чисел, он имеет третий вход, на который подается сигнал переноса из предыдущего разряда. Одноразрядный сумматор является основным элементом многоразрядных сумматоров. Он выполняет арифметическое сложение одноразрядных двоичных чисел </text:span><text:span text:style-name="T22">a</text:span><text:span text:style-name="T45">i</text:span><text:span text:style-name="T13"> и </text:span><text:span text:style-name="T22">b</text:span><text:span text:style-name="T45">i</text:span><text:span text:style-name="T13"> и переноса </text:span><text:span text:style-name="T22">P</text:span><text:span text:style-name="T45">i</text:span><text:span text:style-name="T43">-1</text:span><text:span text:style-name="T13"> из предыдущего разряда, с образованием на выходе суммы </text:span><text:span text:style-name="T22">S</text:span><text:span text:style-name="T45">i</text:span><text:span text:style-name="T13"> и переноса </text:span><text:span text:style-name="T22">P</text:span><text:span text:style-name="T45">i</text:span><text:span text:style-name="T13"> в старший разряд. <text:tab/>Отметим некоторые особенности логики работы сумматоров:</text:span></text:p>
      <text:list xml:id="list777123963" text:style-name="WW8Num17">
        <text:list-item>
          <text:p text:style-name="P41"><text:span text:style-name="T13">сумма равна 1, если единичные значения принимает нечетное число аргументов;</text:span></text:p>
        </text:list-item>
        <text:list-item>
          <text:p text:style-name="P41"><text:span text:style-name="T13">выходной перенос равен 1, если единичные значения принимают больше двух аргументов.</text:span></text:p>
        </text:list-item>
      </text:list>
      <text:p text:style-name="P24"><draw:frame draw:style-name="fr3" draw:name="Изображение17" text:anchor-type="as-char" svg:width="3.545cm" svg:height="2.214cm" draw:z-index="97"><draw:image xlink:href="Pictures/1000000000000086000000693205D942BA10E340.png" xlink:type="simple" xlink:show="embed" xlink:actuate="onLoad" loext:mime-type="image/png"/></draw:frame></text:p>
      <text:p text:style-name="P24">а) условное обозначение;</text:p>
      <text:p text:style-name="P3"><text:soft-page-break/><text:span text:style-name="T13"><text:tab/></text:span><draw:frame draw:style-name="fr3" draw:name="Изображение18" text:anchor-type="as-char" svg:width="7.045cm" svg:height="5.152cm" draw:z-index="98"><draw:image xlink:href="Pictures/100000000000018A0000011F33B6A99AA9083801.png" xlink:type="simple" xlink:show="embed" xlink:actuate="onLoad" loext:mime-type="image/png"/></draw:frame></text:p>
      <text:p text:style-name="P24">б) схема одноразрядного сумматора.</text:p>
      <text:p text:style-name="P24">Рис. 10.2. Одноразрядный сумматор.</text:p>
      <text:p text:style-name="P15"/>
      <text:p text:style-name="P15"/>
      <text:p text:style-name="P73"><text:span text:style-name="T13">Таблица 10.</text:span>2. Таблица истинности одноразрядного сумматора.</text:p>
      <table:table table:name="Таблица16" table:style-name="Таблица16">
        <table:table-column table:style-name="Таблица16.A" table:number-columns-repeated="2"/>
        <table:table-column table:style-name="Таблица16.C" table:number-columns-repeated="2"/>
        <table:table-column table:style-name="Таблица16.E"/>
        <table:table-row table:style-name="Таблица16.1">
          <table:table-cell table:style-name="Таблица16.A1" office:value-type="string">
            <text:p text:style-name="P3"><text:span text:style-name="T22">a</text:span><text:span text:style-name="T45">i</text:span></text:p>
          </table:table-cell>
          <table:table-cell table:style-name="Таблица16.A1" office:value-type="string">
            <text:p text:style-name="P3"><text:span text:style-name="T22">b</text:span><text:span text:style-name="T45">i</text:span></text:p>
          </table:table-cell>
          <table:table-cell table:style-name="Таблица16.A1" office:value-type="string">
            <text:p text:style-name="P3"><text:span text:style-name="T22">P</text:span><text:span text:style-name="T45">i-1</text:span></text:p>
          </table:table-cell>
          <table:table-cell table:style-name="Таблица16.A1" office:value-type="string">
            <text:p text:style-name="P3"><text:span text:style-name="T22">S</text:span><text:span text:style-name="T45">i</text:span></text:p>
          </table:table-cell>
          <table:table-cell table:style-name="Таблица16.E1" office:value-type="string">
            <text:p text:style-name="P3"><text:span text:style-name="T22">P</text:span><text:span text:style-name="T45">i</text:span></text:p>
          </table:table-cell>
        </table:table-row>
        <table:table-row table:style-name="Таблица16.1">
          <table:table-cell table:style-name="Таблица16.A1" office:value-type="string">
            <text:p text:style-name="P33">1</text:p>
          </table:table-cell>
          <table:table-cell table:style-name="Таблица16.A1" office:value-type="string">
            <text:p text:style-name="P33">2</text:p>
          </table:table-cell>
          <table:table-cell table:style-name="Таблица16.A1" office:value-type="string">
            <text:p text:style-name="P33">3</text:p>
          </table:table-cell>
          <table:table-cell table:style-name="Таблица16.A1" office:value-type="string">
            <text:p text:style-name="P33">4</text:p>
          </table:table-cell>
          <table:table-cell table:style-name="Таблица16.E1" office:value-type="string">
            <text:p text:style-name="P33">5</text:p>
          </table:table-cell>
        </table:table-row>
        <table:table-row table:style-name="Таблица16.1">
          <table:table-cell table:style-name="Таблица16.A1" office:value-type="string">
            <text:p text:style-name="P29">0</text:p>
          </table:table-cell>
          <table:table-cell table:style-name="Таблица16.A1" office:value-type="string">
            <text:p text:style-name="P29">0</text:p>
          </table:table-cell>
          <table:table-cell table:style-name="Таблица16.A1" office:value-type="string">
            <text:p text:style-name="P29">0</text:p>
          </table:table-cell>
          <table:table-cell table:style-name="Таблица16.A1" office:value-type="string">
            <text:p text:style-name="P29">0</text:p>
          </table:table-cell>
          <table:table-cell table:style-name="Таблица16.E1" office:value-type="string">
            <text:p text:style-name="P29">0</text:p>
          </table:table-cell>
        </table:table-row>
        <table:table-row table:style-name="Таблица16.1">
          <table:table-cell table:style-name="Таблица16.A1" office:value-type="string">
            <text:p text:style-name="P29">0</text:p>
          </table:table-cell>
          <table:table-cell table:style-name="Таблица16.A1" office:value-type="string">
            <text:p text:style-name="P29">0</text:p>
          </table:table-cell>
          <table:table-cell table:style-name="Таблица16.A1" office:value-type="string">
            <text:p text:style-name="P29">1</text:p>
          </table:table-cell>
          <table:table-cell table:style-name="Таблица16.A1" office:value-type="string">
            <text:p text:style-name="P29">1</text:p>
          </table:table-cell>
          <table:table-cell table:style-name="Таблица16.E1" office:value-type="string">
            <text:p text:style-name="P29">0</text:p>
          </table:table-cell>
        </table:table-row>
        <table:table-row table:style-name="Таблица16.1">
          <table:table-cell table:style-name="Таблица16.A1" office:value-type="string">
            <text:p text:style-name="P29">0</text:p>
          </table:table-cell>
          <table:table-cell table:style-name="Таблица16.A1" office:value-type="string">
            <text:p text:style-name="P29">1</text:p>
          </table:table-cell>
          <table:table-cell table:style-name="Таблица16.A1" office:value-type="string">
            <text:p text:style-name="P29">0</text:p>
          </table:table-cell>
          <table:table-cell table:style-name="Таблица16.A1" office:value-type="string">
            <text:p text:style-name="P29">1</text:p>
          </table:table-cell>
          <table:table-cell table:style-name="Таблица16.E1" office:value-type="string">
            <text:p text:style-name="P29">0</text:p>
          </table:table-cell>
        </table:table-row>
        <table:table-row table:style-name="Таблица16.1">
          <table:table-cell table:style-name="Таблица16.A1" office:value-type="string">
            <text:p text:style-name="P29">0</text:p>
          </table:table-cell>
          <table:table-cell table:style-name="Таблица16.A1" office:value-type="string">
            <text:p text:style-name="P29">1</text:p>
          </table:table-cell>
          <table:table-cell table:style-name="Таблица16.A1" office:value-type="string">
            <text:p text:style-name="P29">1</text:p>
          </table:table-cell>
          <table:table-cell table:style-name="Таблица16.A1" office:value-type="string">
            <text:p text:style-name="P29">0</text:p>
          </table:table-cell>
          <table:table-cell table:style-name="Таблица16.E1" office:value-type="string">
            <text:p text:style-name="P29">1</text:p>
          </table:table-cell>
        </table:table-row>
        <table:table-row table:style-name="Таблица16.1">
          <table:table-cell table:style-name="Таблица16.A1" office:value-type="string">
            <text:p text:style-name="P29">1</text:p>
          </table:table-cell>
          <table:table-cell table:style-name="Таблица16.A1" office:value-type="string">
            <text:p text:style-name="P29">0</text:p>
          </table:table-cell>
          <table:table-cell table:style-name="Таблица16.A1" office:value-type="string">
            <text:p text:style-name="P29">0</text:p>
          </table:table-cell>
          <table:table-cell table:style-name="Таблица16.A1" office:value-type="string">
            <text:p text:style-name="P29">1</text:p>
          </table:table-cell>
          <table:table-cell table:style-name="Таблица16.E1" office:value-type="string">
            <text:p text:style-name="P29">0</text:p>
          </table:table-cell>
        </table:table-row>
        <table:table-row table:style-name="Таблица16.1">
          <table:table-cell table:style-name="Таблица16.A1" office:value-type="string">
            <text:p text:style-name="P29">1</text:p>
          </table:table-cell>
          <table:table-cell table:style-name="Таблица16.A1" office:value-type="string">
            <text:p text:style-name="P29">0</text:p>
          </table:table-cell>
          <table:table-cell table:style-name="Таблица16.A1" office:value-type="string">
            <text:p text:style-name="P29">1</text:p>
          </table:table-cell>
          <table:table-cell table:style-name="Таблица16.A1" office:value-type="string">
            <text:p text:style-name="P29">0</text:p>
          </table:table-cell>
          <table:table-cell table:style-name="Таблица16.E1" office:value-type="string">
            <text:p text:style-name="P29">1</text:p>
          </table:table-cell>
        </table:table-row>
        <table:table-row table:style-name="Таблица16.1">
          <table:table-cell table:style-name="Таблица16.A1" office:value-type="string">
            <text:p text:style-name="P33">1</text:p>
          </table:table-cell>
          <table:table-cell table:style-name="Таблица16.A1" office:value-type="string">
            <text:p text:style-name="P33">2</text:p>
          </table:table-cell>
          <table:table-cell table:style-name="Таблица16.A1" office:value-type="string">
            <text:p text:style-name="P33">3</text:p>
          </table:table-cell>
          <table:table-cell table:style-name="Таблица16.A1" office:value-type="string">
            <text:p text:style-name="P33">4</text:p>
          </table:table-cell>
          <table:table-cell table:style-name="Таблица16.E1" office:value-type="string">
            <text:p text:style-name="P33">5</text:p>
          </table:table-cell>
        </table:table-row>
        <table:table-row table:style-name="Таблица16.1">
          <table:table-cell table:style-name="Таблица16.A1" office:value-type="string">
            <text:p text:style-name="P29">1</text:p>
          </table:table-cell>
          <table:table-cell table:style-name="Таблица16.A1" office:value-type="string">
            <text:p text:style-name="P29">1</text:p>
          </table:table-cell>
          <table:table-cell table:style-name="Таблица16.A1" office:value-type="string">
            <text:p text:style-name="P29">0</text:p>
          </table:table-cell>
          <table:table-cell table:style-name="Таблица16.A1" office:value-type="string">
            <text:p text:style-name="P29">0</text:p>
          </table:table-cell>
          <table:table-cell table:style-name="Таблица16.E1" office:value-type="string">
            <text:p text:style-name="P29">1</text:p>
          </table:table-cell>
        </table:table-row>
        <table:table-row table:style-name="Таблица16.1">
          <table:table-cell table:style-name="Таблица16.A1" office:value-type="string">
            <text:p text:style-name="P29">1</text:p>
          </table:table-cell>
          <table:table-cell table:style-name="Таблица16.A1" office:value-type="string">
            <text:p text:style-name="P29">1</text:p>
          </table:table-cell>
          <table:table-cell table:style-name="Таблица16.A1" office:value-type="string">
            <text:p text:style-name="P29">0</text:p>
          </table:table-cell>
          <table:table-cell table:style-name="Таблица16.A1" office:value-type="string">
            <text:p text:style-name="P29">0</text:p>
          </table:table-cell>
          <table:table-cell table:style-name="Таблица16.E1" office:value-type="string">
            <text:p text:style-name="P29">1</text:p>
          </table:table-cell>
        </table:table-row>
        <table:table-row table:style-name="Таблица16.1">
          <table:table-cell table:style-name="Таблица16.A1" office:value-type="string">
            <text:p text:style-name="P29">1</text:p>
          </table:table-cell>
          <table:table-cell table:style-name="Таблица16.A1" office:value-type="string">
            <text:p text:style-name="P29">1</text:p>
          </table:table-cell>
          <table:table-cell table:style-name="Таблица16.A1" office:value-type="string">
            <text:p text:style-name="P29">1</text:p>
          </table:table-cell>
          <table:table-cell table:style-name="Таблица16.A1" office:value-type="string">
            <text:p text:style-name="P29">1</text:p>
          </table:table-cell>
          <table:table-cell table:style-name="Таблица16.E1" office:value-type="string">
            <text:p text:style-name="P29">1</text:p>
          </table:table-cell>
        </table:table-row>
      </table:table>
      <text:p text:style-name="P24"><draw:frame draw:style-name="fr3" draw:name="Изображение19" text:anchor-type="as-char" svg:width="11.682cm" svg:height="5.419cm" draw:z-index="99"><draw:image xlink:href="Pictures/10000000000002B2000001406F2924427D2E1A4B.png" xlink:type="simple" xlink:show="embed" xlink:actuate="onLoad" loext:mime-type="image/png"/></draw:frame></text:p>
      <text:p text:style-name="P24">Рис. 10.3. Схема одноразрядного двоичного сумматора.</text:p>
      <text:p text:style-name="P15"/>
      <text:p text:style-name="P35"><text:span text:style-name="T13"><text:tab/>Булевы функции, описывающие работу одноразрядного двоичного сумматора (по табл. 10.2), можно записать в следующем виде:</text:span></text:p>
      <text:p text:style-name="P15"><draw:frame draw:style-name="fr5" draw:name="Объект81" text:anchor-type="as-char" svg:width="9.858cm" svg:height="0.624cm" draw:z-index="100"><draw:object xlink:href="./Object 102" xlink:type="simple" xlink:show="embed" xlink:actuate="onLoad"/><draw:image xlink:href="./ObjectReplacements/Object 102" xlink:type="simple" xlink:show="embed" xlink:actuate="onLoad"/></draw:frame></text:p>
      <text:p text:style-name="P15"><draw:frame draw:style-name="fr5" draw:name="Объект82" text:anchor-type="as-char" svg:width="10.239cm" svg:height="0.624cm" draw:z-index="101"><draw:object xlink:href="./Object 103" xlink:type="simple" xlink:show="embed" xlink:actuate="onLoad"/><draw:image xlink:href="./ObjectReplacements/Object 103" xlink:type="simple" xlink:show="embed" xlink:actuate="onLoad"/></draw:frame></text:p>
      <text:p text:style-name="P35"><text:span text:style-name="T13"><text:tab/>Используя различные варианты преобразования этих функций, можно реализовать большое число структур одноразрядные двоичных сумматоров (например, рис. 10.3).</text:span></text:p>
      <text:p text:style-name="P15"/>
      <text:p text:style-name="P15">3. Задания для выполнения лабораторной работы.</text:p>
      <text:p text:style-name="P132">3.1. Собрать схему, изображенную на рис. 10.1, проверить правильность работы.</text:p>
      <text:p text:style-name="P132">3.2. Собрать схему, изображенную на рис. 10.2, проверить правильность работы.</text:p>
      <text:p text:style-name="P132">3.3. Собрать схему, изображенную на рис. 10.3, выяснить отличие от схемы 10.2.</text:p>
      <text:p text:style-name="P92"><text:soft-page-break/><text:tab/>Ход выполнения работы должен быть отражен в отчете по выполнению лабораторной работы.</text:p>
      <text:p text:style-name="P15"/>
      <text:p text:style-name="P15">4. Контрольные вопросы.</text:p>
      <text:list xml:id="list1882934754" text:style-name="WW8Num2">
        <text:list-item>
          <text:p text:style-name="P42"><text:span text:style-name="T13">Что называется сумматором?</text:span></text:p>
        </text:list-item>
        <text:list-item>
          <text:p text:style-name="P42"><text:span text:style-name="T13">Что называется полусумматором?</text:span></text:p>
        </text:list-item>
        <text:list-item>
          <text:p text:style-name="P21">Приведите схемы одноразрядного двоичного сумматора.</text:p>
        </text:list-item>
      </text:list>
      <text:h text:style-name="P81" text:outline-level="4"><text:bookmark-start text:name="__RefHeading___Toc511382540"/><text:span text:style-name="T13">Лабораторная работа №7 «Работа в Electronics Workbench. Мультиплексоры и демультиплексоры».</text:span><text:bookmark-end text:name="__RefHeading___Toc511382540"/></text:h>
      <text:p text:style-name="P15"/>
      <text:p text:style-name="P15">1. Цель работы: </text:p>
      <text:p text:style-name="P66"><text:span text:style-name="T13">1.1. Изучить принцип работы мультиплексора.</text:span></text:p>
      <text:p text:style-name="P66"><text:span text:style-name="T13">1.2. Изучить принцип работы демультиплексора.</text:span></text:p>
      <text:p text:style-name="P65"/>
      <text:p text:style-name="P15">2. Общие сведения.</text:p>
      <text:p text:style-name="P35"><text:span text:style-name="T14"><text:tab/></text:span><text:span text:style-name="T19">Коммутатор</text:span><text:span text:style-name="T14"> </text:span><text:span text:style-name="T13">– устройство, переключающее электрические цепи. В основном в вычислительной техничке используются два типа коммутаторов: осуществляющие подключение с нескольких входов на один выход, и, наоборот, с одного входа на несколько выходов.</text:span></text:p>
      <text:p text:style-name="P137"><text:tab/>Коммутатор типа «несколько входов – один выход» (рис. 13.1, а) дает возможность подключать канал <text:span text:style-name="T36">Y</text:span> к разным источникам информации (<text:span text:style-name="T36">D</text:span>1, <text:span text:style-name="T36">D</text:span>2, <text:span text:style-name="T36">D</text:span>3). Выбор присоединяемого источника (одного из информационных входов коммутатора) осуществляется сигналом на адресном входе. При этом информация будет поступать из того канала, на элемент И которого подается разрешение в виде логической 1 с одного из адресных входов А1, А2, А3. Рассмотренный нами коммутатор выполнен на одной микросхеме, содержащей в корпусе три элемента И, выходы которых соединены с входами элемента ИЛИ.</text:p>
      <text:p text:style-name="P137"><text:tab/>Аналогичную задачу решает <text:span text:style-name="T9">мультиплексор</text:span> – коммутатор, в котором выбор входа по его номеру (адресу) осуществляется двоичным кодом.</text:p>
      <text:p text:style-name="P137"><text:tab/>На рис. 13.1, б приведен коммутатор типа «один вход – несколько выходов», который позволяет подключать канал источника цифровой информации <text:span text:style-name="T36">D</text:span> к разным каналам на выходе (<text:span text:style-name="T36">Y</text:span>1, <text:span text:style-name="T36">Y</text:span>2, <text:span text:style-name="T36">Y</text:span>3). Выбор выходного канала осуществляется подачей логической 1 с одного их адресных входов А1, А2, А3, активизирующей соответствующий конъюнктор. Коммутатор выполнен на одной микросхеме, содержащей в одном корпусе несколько элементов И.</text:p>
      <text:p text:style-name="P137"><text:tab/>Аналогичную задачу решает <text:span text:style-name="T9">демультиплексор</text:span>. В отличие от коммутатора выбор выхода демультиплексора осуществляется кодом, подаваемым на все адресные входы.</text:p>
      <text:p text:style-name="P132"><text:span text:style-name="T9">Сфера применения мультиплексора </text:span>(рис. 13.2) - использование для записи в регистры кодов, которые поступают из разных запоминающих устройств или устройств ввода. В цифровой телефонии он широко используется для передачи большого количества телефонных разговоров по одному каналу связи.</text:p>
      <text:p text:style-name="P136"><draw:frame draw:style-name="fr3" draw:name="Изображение20" text:anchor-type="as-char" svg:width="5.9cm" svg:height="5.424cm" draw:z-index="102"><draw:image xlink:href="Pictures/10000000000000DF000000CD3DF3903A34C586E1.png" xlink:type="simple" xlink:show="embed" xlink:actuate="onLoad" loext:mime-type="image/png"/></draw:frame></text:p>
      <text:p text:style-name="P136">а) несколько входов – один выход;</text:p>
      <text:p text:style-name="P136"><text:soft-page-break/><draw:frame draw:style-name="fr3" draw:name="Изображение21" text:anchor-type="as-char" svg:width="5.927cm" svg:height="6.271cm" draw:z-index="103"><draw:image xlink:href="Pictures/10000000000000E0000000ED2C71931C0159746A.png" xlink:type="simple" xlink:show="embed" xlink:actuate="onLoad" loext:mime-type="image/png"/></draw:frame></text:p>
      <text:p text:style-name="P136">б) один вход – несколько выходов.</text:p>
      <text:p text:style-name="P136">Рис. 13.1. Типы коммутаторов.</text:p>
      <text:p text:style-name="P137"><text:tab/>В системах автоматического управления – для подачи выходных сигналов от нескольких источников (например, датчиков измерения температуры) к одному приемнику (показывающему прибору). При этом подсоединение к источникам сигналов производится последовательно (системы обегающего контроля) или адресно – по выбору оператора.</text:p>
      <text:p text:style-name="P137"/>
      <text:p text:style-name="P136"><draw:frame draw:style-name="fr3" draw:name="Изображение22" text:anchor-type="as-char" svg:width="9.317cm" svg:height="5.609cm" draw:z-index="104"><draw:image xlink:href="Pictures/100000000000017C000000E4228274550A9A4E5E.png" xlink:type="simple" xlink:show="embed" xlink:actuate="onLoad" loext:mime-type="image/png"/></draw:frame></text:p>
      <text:p text:style-name="P136">Рис. 13.2. Мультиплексор.</text:p>
      <text:p text:style-name="P137"/>
      <text:p text:style-name="P137"><text:tab/>Показанный на рис. 13.2 мультиплексор позволяет подключать к выходу <text:span text:style-name="T36">Y</text:span> один из четырех информационных входов <text:span text:style-name="T36">D</text:span>0, <text:span text:style-name="T36">D</text:span>1, <text:span text:style-name="T36">D</text:span>2, <text:span text:style-name="T36">D</text:span>3.</text:p>
      <text:p text:style-name="P137"><text:tab/>Выбор информационного входа осуществляется подачей на два адресных входа А1 и А2 соответствующего кода: 00, 01, 10, 11. Например, при подаче на адресные входы сигнала 11 (т.е. десятичная тройка) на выходе 3 дешифратора <text:span text:style-name="T36">DC</text:span> появляется 1, которая по входу 8 поступает на двухвходовый логический элемент И. На другой вход этого элемента поступает информационный сигнал по каналу <text:span text:style-name="T36">D</text:span>2.</text:p>
      <text:p text:style-name="P137"><text:tab/>Значит, именно третий информационный вход будет подсоединен к выходу <text:span text:style-name="T36">Y</text:span> мультиплексора. Мультиплексор позволяет передавать информацию по одному каналу связи от нескольких источников, но не одновременно. Следовательно, можно сказать, что выход <text:span text:style-name="T36">Y</text:span> представляет собой канал с временным разделением сигналов.</text:p>
      <text:p text:style-name="P137"><text:tab/>После получения информации по такому единственному каналу связи <text:span text:style-name="T36">Y</text:span> ее необходимо разделить между соответствующими приемниками информации.</text:p>
      <text:p text:style-name="P137"/>
      <text:p text:style-name="P136"><text:soft-page-break/><draw:frame draw:style-name="fr3" draw:name="Изображение23" text:anchor-type="as-char" svg:width="8.521cm" svg:height="5.53cm" draw:z-index="105"><draw:image xlink:href="Pictures/1000000000000142000000D13F8E119CB1574E12.png" xlink:type="simple" xlink:show="embed" xlink:actuate="onLoad" loext:mime-type="image/png"/></draw:frame></text:p>
      <text:p text:style-name="P136">Рис. 13.3. Демультиплексор.</text:p>
      <text:p text:style-name="P137"/>
      <text:p text:style-name="P137"><text:tab/>Эту задачу решает <text:span text:style-name="T9">демультиплексор</text:span> (рис. 13.3). Выбор соответствующего информационного выхода осуществляется с помощью адресного входа. Как и в схеме мультиплексора, используется дешифратор <text:span text:style-name="T36">DC</text:span>.</text:p>
      <text:p text:style-name="P137"><text:tab/>Например, при подаче на адресные входы А1 и А2 сигнала 10 на выходе 2 появляется 1 и входной сигнал <text:span text:style-name="T36">Y</text:span> проходит на информационный выход <text:span text:style-name="T36">D</text:span>2.</text:p>
      <text:p text:style-name="P137"/>
      <text:p text:style-name="P111"><draw:frame draw:style-name="fr1" draw:name="Врезка11" text:anchor-type="char" svg:x="8.89cm" svg:y="0.169cm" svg:width="3.175cm" svg:height="0.741cm" draw:z-index="217"><draw:text-box><text:p text:style-name="P3">Мультиплексор</text:p></draw:text-box></draw:frame></text:p>
      <text:p text:style-name="P96"><draw:line text:anchor-type="char" draw:z-index="220" draw:style-name="gr10" draw:text-style-name="P168" svg:x1="10.478cm" svg:y1="1.693cm" svg:x2="4.445cm" svg:y2="2.963cm"><text:p/></draw:line><draw:line text:anchor-type="char" draw:z-index="218" draw:style-name="gr10" draw:text-style-name="P168" svg:x1="10.161cm" svg:y1="0.318cm" svg:x2="3.493cm" svg:y2="2.964cm"><text:p/></draw:line><draw:frame draw:style-name="fr1" draw:name="Врезка12" text:anchor-type="char" svg:x="8.89cm" svg:y="1.058cm" svg:width="3.493cm" svg:height="0.741cm" draw:z-index="219"><draw:text-box><text:p text:style-name="P3">Демультиплексор</text:p></draw:text-box></draw:frame><draw:frame draw:style-name="fr3" draw:name="Изображение24" text:anchor-type="as-char" svg:width="6.006cm" svg:height="3.678cm" draw:z-index="106"><draw:image xlink:href="Pictures/10000000000000E30000008B71FDFF3DC6FEE14D.png" xlink:type="simple" xlink:show="embed" xlink:actuate="onLoad" loext:mime-type="image/png"/></draw:frame></text:p>
      <text:p text:style-name="P136">Рис<text:span text:style-name="T36">. 13.4. </text:span>Цифровые<text:span text:style-name="T36"> </text:span>элементы<text:span text:style-name="T36"> «Electronics Workbench».</text:span></text:p>
      <text:p text:style-name="P143"/>
      <text:p text:style-name="P143"/>
      <text:p text:style-name="P30"/>
      <text:p text:style-name="P30"/>
      <text:p text:style-name="P15">3. Задания для выполнения лабораторной работы.</text:p>
      <text:p text:style-name="P132">3.1. Реализовать коммутатор «несколько входов – один выход» в соответствии со схемой представленной на рис. 13.1, а, проверить правильность его работы.</text:p>
      <text:p text:style-name="P132">3.2. Реализовать коммутатор «один вход – несколько выходов» в соответствии со схемой представленной на рис. 13.1, б, проверить правильность его работы.</text:p>
      <text:p text:style-name="P132">3.3. Реализовать мультиплексор в соответствии со схемой представленной на рис. 13.2, проверить правильность его работы.</text:p>
      <text:p text:style-name="P132">3.4. Реализовать демультиплексор в соответствии со схемой представленной на рис. 13.3, проверить правильность его работы.</text:p>
      <text:p text:style-name="P137"/>
      <text:p text:style-name="P92"><text:tab/>Ход выполнения работы должен быть отражен в отчете по выполнению лабораторной работы.</text:p>
      <text:p text:style-name="P137"/>
      <text:p text:style-name="P15">4. Контрольные вопросы.</text:p>
      <text:list xml:id="list860495830" text:style-name="WW8Num5">
        <text:list-item>
          <text:p text:style-name="P43"><text:span text:style-name="T13">Что называется коммутатором?</text:span></text:p>
        </text:list-item>
        <text:list-item>
          <text:p text:style-name="P130">Объясните принцип работы коммутатора «несколько входов – один выход».</text:p>
        </text:list-item>
        <text:list-item>
          <text:p text:style-name="P130">Объясните принцип работы коммутатора «один вход – несколько выходов».</text:p>
        </text:list-item>
        <text:list-item>
          <text:p text:style-name="P130">Для чего нужны мультиплексор и демультиплексор, в чем разница между ними?</text:p>
        </text:list-item>
        <text:list-item>
          <text:p text:style-name="P130">Объясните принцип работы мультиплексора.</text:p>
        </text:list-item>
        <text:list-item>
          <text:p text:style-name="P130">Объясните принцип работы демультиплексора.</text:p>
        </text:list-item>
        <text:list-item>
          <text:p text:style-name="P130">Назовите основные сферы применения мультиплексора и демультиплексора.</text:p>
        </text:list-item>
      </text:list>
      <text:p text:style-name="P122"><text:soft-page-break/></text:p>
      <text:h text:style-name="P81" text:outline-level="4"><text:bookmark-start text:name="__RefHeading___Toc511382541"/><text:span text:style-name="T13">Лабораторная работа №8 «Работа в </text:span><text:span text:style-name="T22">Electronics</text:span><text:span text:style-name="T13"> </text:span><text:span text:style-name="T22">Workbench</text:span><text:span text:style-name="T13">. Триггеры».</text:span><text:bookmark-end text:name="__RefHeading___Toc511382541"/></text:h>
      <text:p text:style-name="P26"/>
      <text:p text:style-name="P15">1. Цель работы: </text:p>
      <text:p text:style-name="P64"><text:span text:style-name="T13">1.1. Изучить устройство и характеристики </text:span><text:span text:style-name="T22">RS</text:span><text:span text:style-name="T13">-триггера.</text:span></text:p>
      <text:p text:style-name="P64"><text:span text:style-name="T13">1.2. Изучить устройство и характеристики </text:span><text:span text:style-name="T22">D</text:span><text:span text:style-name="T13">-триггера.</text:span></text:p>
      <text:p text:style-name="P65"/>
      <text:p text:style-name="P15">2. Общие сведения.</text:p>
      <text:p text:style-name="P107">Триггер является основным устройством, способным запоминать информацию. Он имеет два устойчивых состояния – 1 или 0. Наибольшее распространение получили полупроводниковые триггеры, выпускаемые в виде интегральных микросхем и представляющие собой двухкаскадные усилители постоянного тока с положительной обратной связью.</text:p>
      <text:p text:style-name="P92"/>
      <text:p text:style-name="P96"><draw:line text:anchor-type="char" draw:z-index="232" draw:style-name="gr10" draw:text-style-name="P168" svg:x1="10.446cm" svg:y1="1.917cm" svg:x2="7.588cm" svg:y2="2.235cm"><text:p/></draw:line><draw:frame draw:style-name="fr1" draw:name="Врезка13" text:anchor-type="char" svg:x="9.525cm" svg:y="1.282cm" svg:width="2.223cm" svg:height="1.27cm" draw:z-index="231"><draw:text-box><text:p text:style-name="P3"><text:span text:style-name="T36">D-</text:span>триггер</text:p></draw:text-box></draw:frame><draw:line text:anchor-type="char" draw:z-index="230" draw:style-name="gr10" draw:text-style-name="P168" svg:x1="10.16cm" svg:y1="0.318cm" svg:x2="5.08cm" svg:y2="1.906cm"><text:p/></draw:line><draw:frame draw:style-name="fr1" draw:name="Врезка14" text:anchor-type="char" svg:x="9.525cm" svg:y="-0.318cm" svg:width="2.223cm" svg:height="1.27cm" draw:z-index="229"><draw:text-box><text:p text:style-name="P3"><text:span text:style-name="T36">RS-</text:span>триггер</text:p></draw:text-box></draw:frame><draw:frame draw:style-name="fr3" draw:name="Изображение25" text:anchor-type="as-char" svg:width="6.006cm" svg:height="3.678cm" draw:z-index="107"><draw:image xlink:href="Pictures/10000000000000E30000008B71FDFF3DC6FEE14D.png" xlink:type="simple" xlink:show="embed" xlink:actuate="onLoad" loext:mime-type="image/png"/></draw:frame></text:p>
      <text:p text:style-name="P136">Рис<text:span text:style-name="T36">. 7.1. </text:span>Цифровые<text:span text:style-name="T36"> </text:span>элементы<text:span text:style-name="T36"> «Electronics Workbench».</text:span></text:p>
      <text:p text:style-name="P94"/>
      <text:p text:style-name="P120"><draw:frame draw:style-name="fr3" draw:name="Изображение26" text:anchor-type="as-char" svg:width="2.196cm" svg:height="2.196cm" draw:z-index="108"><draw:image xlink:href="Pictures/1000000000000053000000538234D2D0A7E92AEB.png" xlink:type="simple" xlink:show="embed" xlink:actuate="onLoad" loext:mime-type="image/png"/></draw:frame><text:tab/><text:tab/><draw:frame draw:style-name="fr3" draw:name="Изображение27" text:anchor-type="as-char" svg:width="2.196cm" svg:height="2.196cm" draw:z-index="109"><draw:image xlink:href="Pictures/100000000000005300000053021D1A760CBF62F5.png" xlink:type="simple" xlink:show="embed" xlink:actuate="onLoad" loext:mime-type="image/png"/></draw:frame></text:p>
      <text:p text:style-name="P160">а) <text:span text:style-name="T36">RS</text:span>-триггер;<text:tab/>б) <text:span text:style-name="T36">D</text:span>-триггер;</text:p>
      <text:p text:style-name="P136">Рис. 7.2. Условные обозначения.</text:p>
      <text:p text:style-name="P107"/>
      <text:p text:style-name="P107">Перевод триггера из одного состояния в другое осуществляется подачей положительных или отрицательных импульсов на коллектор одного или другого транзистора. При этом один из двух имеющихся входов принимают устанавливающим триггер в состояние 1 и называют <text:span text:style-name="T36">S</text:span> входом (от англ. <text:span text:style-name="T36">Set</text:span> - установить), а другой, устанавливающий (сбрасывающий) триггер в состояние 0, называют входом <text:span text:style-name="T36">R</text:span> (от англ. <text:span text:style-name="T36">Reset</text:span> - сбросить). Такой триггер получил название <text:span text:style-name="T36">RS</text:span>-триггера (рис. 7.1). Его условное обозначение показано на рис. 7.2 (а).</text:p>
      <text:p text:style-name="P107"><text:span text:style-name="T36">RS</text:span>-триггеры обычно строятся на двух базовых логических элементах – либо «ИЛИ-НЕ», рис. 7.3 (а), либо на двух «И-НЕ». Поясним работу этого триггера.</text:p>
      <text:p text:style-name="P92"><draw:frame draw:style-name="fr3" draw:name="Изображение28" text:anchor-type="as-char" svg:width="2.514cm" svg:height="3.122cm" draw:z-index="110"><draw:image xlink:href="Pictures/100000000000005F000000769560FD5A7E668F01.png" xlink:type="simple" xlink:show="embed" xlink:actuate="onLoad" loext:mime-type="image/png"/></draw:frame><text:tab/><draw:frame draw:style-name="fr3" draw:name="Изображение29" text:anchor-type="as-char" svg:width="7.216cm" svg:height="7.407cm" draw:z-index="111"><draw:image xlink:href="Pictures/10000000000001150000011B492C0DE0B1B0E54F.png" xlink:type="simple" xlink:show="embed" xlink:actuate="onLoad" loext:mime-type="image/png"/></draw:frame></text:p>
      <text:p text:style-name="P92"><text:soft-page-break/>а) схема;<text:tab/><text:tab/><text:tab/>б) диаграмма сигналов.</text:p>
      <text:p text:style-name="P136"/>
      <text:p text:style-name="P136">Рис. 7.3. <text:span text:style-name="T36">RS</text:span>-триггеры на базе «ИЛИ-НЕ».</text:p>
      <text:p text:style-name="P93"><text:tab/></text:p>
      <text:p text:style-name="P108">После поступления сигнала 1 на вход <text:span text:style-name="T36">S</text:span> триггер переключается в состояние 1, если он был в состоянии 0, или сохраняет 1 на выходе <text:span text:style-name="T36">Q</text:span>, если он уже находился в этом состоянии. Соответственно при поступлении 1 на вход <text:span text:style-name="T36">R</text:span> триггер переключается в 0 или сохраняет это состояние. Исходное состояние триггера (сразу после включения и при отсутствии сигналов 1 на входах <text:span text:style-name="T36">S</text:span> и <text:span text:style-name="T36">R</text:span>) не определено, оно является случайной величиной. Таким образом, триггер работает в соответствии с таблицей истинности, приведенной в табл. 7.1.</text:p>
      <text:p text:style-name="P93"><text:tab/>Триггеры разделяются по способу записи информации на асинхронные и синхронные. Состояние (выходной сигнал) асинхронного триггера может изменяться в любой момент – тогда, когда придет входной сигнал. В синхронном триггере состояние может меняться только в определенные моменты времени – тогда, когда поступает дополнительный синхронизирующий сигнал. <text:span text:style-name="T36">RS</text:span>-триггер является асинхронным. На его базе может быть построен синхронный <text:span text:style-name="T36">D</text:span>-триггер (рис. 7.2 б).</text:p>
      <text:p text:style-name="P92"/>
      <text:p text:style-name="P121">Таблица 7.1. Состояние выходов <text:span text:style-name="T36">RS</text:span>-триггеров.</text:p>
      <table:table table:name="Таблица17" table:style-name="Таблица17">
        <table:table-column table:style-name="Таблица17.A"/>
        <table:table-column table:style-name="Таблица17.B"/>
        <table:table-column table:style-name="Таблица17.C"/>
        <table:table-column table:style-name="Таблица17.D"/>
        <table:table-row table:style-name="Таблица17.1">
          <table:table-cell table:style-name="Таблица17.A1" office:value-type="string">
            <text:p text:style-name="P95">S</text:p>
          </table:table-cell>
          <table:table-cell table:style-name="Таблица17.A1" office:value-type="string">
            <text:p text:style-name="P95">R</text:p>
          </table:table-cell>
          <table:table-cell table:style-name="Таблица17.A1" office:value-type="string">
            <text:p text:style-name="P95">Q</text:p>
          </table:table-cell>
          <table:table-cell table:style-name="Таблица17.D1" office:value-type="string">
            <text:p text:style-name="P95">Q’</text:p>
          </table:table-cell>
        </table:table-row>
        <table:table-row table:style-name="Таблица17.1">
          <table:table-cell table:style-name="Таблица17.A1" office:value-type="string">
            <text:p text:style-name="P95">0</text:p>
          </table:table-cell>
          <table:table-cell table:style-name="Таблица17.A1" office:value-type="string">
            <text:p text:style-name="P95">0</text:p>
          </table:table-cell>
          <table:table-cell table:style-name="Таблица17.A1" office:value-type="string">
            <text:p text:style-name="P103">без изменений</text:p>
          </table:table-cell>
          <table:table-cell table:style-name="Таблица17.D1" office:value-type="string">
            <text:p text:style-name="P103">без изменений</text:p>
          </table:table-cell>
        </table:table-row>
        <table:table-row table:style-name="Таблица17.1">
          <table:table-cell table:style-name="Таблица17.A1" office:value-type="string">
            <text:p text:style-name="P95">0</text:p>
          </table:table-cell>
          <table:table-cell table:style-name="Таблица17.A1" office:value-type="string">
            <text:p text:style-name="P95">1</text:p>
          </table:table-cell>
          <table:table-cell table:style-name="Таблица17.A1" office:value-type="string">
            <text:p text:style-name="P103">0</text:p>
          </table:table-cell>
          <table:table-cell table:style-name="Таблица17.D1" office:value-type="string">
            <text:p text:style-name="P103">1</text:p>
          </table:table-cell>
        </table:table-row>
        <table:table-row table:style-name="Таблица17.1">
          <table:table-cell table:style-name="Таблица17.A1" office:value-type="string">
            <text:p text:style-name="P95">1</text:p>
          </table:table-cell>
          <table:table-cell table:style-name="Таблица17.A1" office:value-type="string">
            <text:p text:style-name="P95">0</text:p>
          </table:table-cell>
          <table:table-cell table:style-name="Таблица17.A1" office:value-type="string">
            <text:p text:style-name="P103">1</text:p>
          </table:table-cell>
          <table:table-cell table:style-name="Таблица17.D1" office:value-type="string">
            <text:p text:style-name="P103">0</text:p>
          </table:table-cell>
        </table:table-row>
        <table:table-row table:style-name="Таблица17.1">
          <table:table-cell table:style-name="Таблица17.A1" office:value-type="string">
            <text:p text:style-name="P95">1</text:p>
          </table:table-cell>
          <table:table-cell table:style-name="Таблица17.A1" office:value-type="string">
            <text:p text:style-name="P95">1</text:p>
          </table:table-cell>
          <table:table-cell table:style-name="Таблица17.A1" office:value-type="string">
            <text:p text:style-name="P103">не определено</text:p>
          </table:table-cell>
          <table:table-cell table:style-name="Таблица17.D1" office:value-type="string">
            <text:p text:style-name="P103">не определено</text:p>
          </table:table-cell>
        </table:table-row>
      </table:table>
      <text:p text:style-name="P92"/>
      <text:p text:style-name="P92"><text:tab/>Сигналы, предназначенные для записи в триггер, поступают на информационный вход <text:span text:style-name="T36">D</text:span>. Сигналы, определяющие момент записи, поступают на вход С. Изменение состояния статического <text:span text:style-name="T36">D</text:span>-триггера возможно только в течение того времени, когда С=1. Если же на вход С поступает сигнал 0, то изменение сигнала на выходе триггера не происходит, он сохраняет предыдущее состояние. На диаграмме сигналов (рис. 7.5) видно, что по окончании первого синхроимпульса на информационный вход <text:span text:style-name="T36">D</text:span> поступал уже сигнал 0, однако состояние триггера, соответствующее этому сигналу, возникло только тогда, когда пришел второй синхроимпульс.</text:p>
      <text:p text:style-name="P96"><draw:frame draw:style-name="fr3" draw:name="Изображение30" text:anchor-type="as-char" svg:width="5.398cm" svg:height="3.069cm" draw:z-index="112"><draw:image xlink:href="Pictures/10000000000000CC00000074DB3D8204A1273670.png" xlink:type="simple" xlink:show="embed" xlink:actuate="onLoad" loext:mime-type="image/png"/></draw:frame></text:p>
      <text:p text:style-name="P96">Рис. 7.4. Схема синхронного <text:span text:style-name="T36">D</text:span>-триггера.</text:p>
      <text:p text:style-name="P107"/>
      <text:p text:style-name="P107">Аналогичным образом состояние 1 на выходе <text:span text:style-name="T36">Q</text:span> сохранялось от третьего до пятого синхроимпульса, хотя сигнал 1 на выходе <text:span text:style-name="T36">D</text:span> сменился на сигнал 0 раньше, чем пришел пятый синхроимпульс. Поскольку такой триггер задерживает выходной сигнал до прихода очередного синхроимпульса, он получил название <text:span text:style-name="T36">D</text:span>-триггер (от англ. <text:span text:style-name="T36">Delay</text:span> - задержка).</text:p>
      <text:p text:style-name="P96"/>
      <text:p text:style-name="P96"><text:soft-page-break/><draw:frame draw:style-name="fr3" draw:name="Изображение31" text:anchor-type="as-char" svg:width="7.304cm" svg:height="9.342cm" draw:z-index="113"><draw:image xlink:href="Pictures/1000000000000114000001619EA02FA805590CD4.png" xlink:type="simple" xlink:show="embed" xlink:actuate="onLoad" loext:mime-type="image/png"/></draw:frame></text:p>
      <text:p text:style-name="P96">Рис. 7.5. Диаграмма сигналов синхронного <text:span text:style-name="T36">D</text:span>-триггера.</text:p>
      <text:p text:style-name="P92"/>
      <text:p text:style-name="P15">3. Задания для выполнения лабораторной работы.</text:p>
      <text:p text:style-name="P132">3.1. Используя <text:span text:style-name="T36">Word</text:span> <text:span text:style-name="T36">Generator</text:span>, <text:span text:style-name="T36">Red</text:span> <text:span text:style-name="T36">Probe</text:span> и асинхронный <text:span text:style-name="T36">RS</text:span>-триггер собрать схему, которая иллюстрирует работу асинхронного <text:span text:style-name="T36">RS</text:span>-триггера.</text:p>
      <text:p text:style-name="P132">3.2. Используя <text:span text:style-name="T36">Word</text:span> <text:span text:style-name="T36">Generator</text:span>, <text:span text:style-name="T36">Red</text:span> <text:span text:style-name="T36">Probe</text:span> и асинхронный <text:span text:style-name="T36">RS</text:span>-триггер собрать схему, которая иллюстрирует работу синхронного <text:span text:style-name="T36">RS</text:span>-триггера.</text:p>
      <text:p text:style-name="P132">3.3. Используя <text:span text:style-name="T36">Word</text:span> <text:span text:style-name="T36">Generator</text:span>, <text:span text:style-name="T36">Red</text:span> <text:span text:style-name="T36">Probe</text:span> и <text:span text:style-name="T36">D</text:span>-триггер собрать схему, которая иллюстрирует работу <text:span text:style-name="T36">D</text:span>-триггера.</text:p>
      <text:p text:style-name="P132">3.4. Используя <text:span text:style-name="T36">Word</text:span> <text:span text:style-name="T36">Generator</text:span>, <text:span text:style-name="T36">Red</text:span> <text:span text:style-name="T36">Probe</text:span> и <text:span text:style-name="T36">JK</text:span>-триггер собрать схему, которая иллюстрирует работу <text:span text:style-name="T36">JK</text:span> -триггера.</text:p>
      <text:p text:style-name="P132">3.5. Используя <text:span text:style-name="T36">Word</text:span> <text:span text:style-name="T36">Generator</text:span>, <text:span text:style-name="T36">Red</text:span> <text:span text:style-name="T36">Probe</text:span> и <text:span text:style-name="T36">JK</text:span>-триггер собрать схему, которая иллюстрирует работу Т -триггера.</text:p>
      <text:p text:style-name="P92"/>
      <text:p text:style-name="P15">4. Контрольные вопросы.</text:p>
      <text:list xml:id="list1717391237" text:style-name="WW8Num8">
        <text:list-item>
          <text:p text:style-name="P22">Что называется триггером?</text:p>
        </text:list-item>
        <text:list-item>
          <text:p text:style-name="P44"><text:span text:style-name="T13">Объясните принцип работы </text:span><text:span text:style-name="T22">RS</text:span><text:span text:style-name="T13">-триггера.</text:span></text:p>
        </text:list-item>
        <text:list-item>
          <text:p text:style-name="P44"><text:span text:style-name="T13">Объясните принцип работы </text:span><text:span text:style-name="T22">D</text:span><text:span text:style-name="T13">-триггера.</text:span></text:p>
        </text:list-item>
        <text:list-item>
          <text:p text:style-name="P44"><text:span text:style-name="T13">Объясните принцип работы </text:span><text:span text:style-name="T22">JK</text:span><text:span text:style-name="T13">-триггера.</text:span></text:p>
        </text:list-item>
        <text:list-item>
          <text:p text:style-name="P44"><text:span text:style-name="T13">Объясните принцип работы </text:span><text:span text:style-name="T22">T</text:span><text:span text:style-name="T13">-триггера.</text:span></text:p>
        </text:list-item>
      </text:list>
      <text:p text:style-name="P79"/>
      <text:h text:style-name="P81" text:outline-level="4"><text:bookmark-start text:name="__RefHeading___Toc511382542"/><text:span text:style-name="T13">Лабораторная работа №9. «Работа в </text:span><text:span text:style-name="T22">Electronics</text:span><text:span text:style-name="T13"> </text:span><text:span text:style-name="T22">Workbench</text:span><text:span text:style-name="T13">. Регистры».</text:span><text:bookmark-end text:name="__RefHeading___Toc511382542"/></text:h>
      <text:p text:style-name="P26"/>
      <text:p text:style-name="P15">1. Цель работы: </text:p>
      <text:p text:style-name="P64"><text:span text:style-name="T13">1.1. Изучить принцип работы параллельного регистра.</text:span></text:p>
      <text:p text:style-name="P64"><text:span text:style-name="T13">1.2. Изучить принцип работы последовательного регистра.</text:span></text:p>
      <text:p text:style-name="P65"/>
      <text:p text:style-name="P15">2. Общие сведения.</text:p>
      <text:p text:style-name="P107">Регистр представляет собой набор триггеров, число которых соответствует числу разрядов запоминаемого слова. Регистр используется для хранения <text:span text:style-name="T36">n</text:span>-разрядного слова и выполнения над ним логических преобразований. При этом в регистре могут выполняться следующие микрооперации:</text:p>
      <text:list xml:id="list220149757925665" text:continue-list="list3637507998" text:style-name="WW8Num18">
        <text:list-item>
          <text:p text:style-name="P125">прием (запись) слова;</text:p>
        </text:list-item>
        <text:list-item>
          <text:p text:style-name="P125">передача слова в другой регистр;</text:p>
        </text:list-item>
        <text:list-item>
          <text:p text:style-name="P125">поразрядные логические операции;</text:p>
        </text:list-item>
        <text:list-item>
          <text:p text:style-name="P125">сдвиг слова влево или вправо на заданное число разрядов;</text:p>
        </text:list-item>
        <text:list-item>
          <text:p text:style-name="P125">преобразование последовательного кода слова в параллельный и обратно;</text:p>
        </text:list-item>
        <text:list-item>
          <text:p text:style-name="P125">установка регистра в начальное состояние (сброс).</text:p>
        </text:list-item>
      </text:list>
      <text:p text:style-name="P85">Кроме того, регистр может осуществлять преобразование двоичного кода из прямого в обратный (когда единицы заменяются нулями, а нули – единицами), и наоборот.</text:p>
      <text:p text:style-name="P85">В каждом из триггеров, составляющих регистр, хранится соответствующая цифра разряда числа. Поэтому по способу ввода и вывода разряда числа регистры разделяются на параллельные, последовательные и параллельно-последовательные.</text:p>
      <text:p text:style-name="P85">В параллельном регистре ввод или вывод слова осуществляется одновременно для всех разрядов. В последовательном регистре разряды числа вводятся и выводятся последовательно один за другим. В параллельно-последовательном регистре ввод осуществляется в параллельной форме, а вывод в последовательной, или наоборот.</text:p>
      <text:p text:style-name="P92"/>
      <text:p text:style-name="P96"><draw:line text:anchor-type="char" draw:z-index="234" draw:style-name="gr10" draw:text-style-name="P168" svg:x1="10.16cm" svg:y1="0.318cm" svg:x2="7.588cm" svg:y2="3.029cm"><text:p/></draw:line><draw:frame draw:style-name="fr1" draw:name="Врезка15" text:anchor-type="char" svg:x="9.525cm" svg:y="-0.318cm" svg:width="2.223cm" svg:height="1.27cm" draw:z-index="233"><draw:text-box><text:p text:style-name="P3">Регистр</text:p></draw:text-box></draw:frame><draw:frame draw:style-name="fr3" draw:name="Изображение32" text:anchor-type="as-char" svg:width="6.006cm" svg:height="3.678cm" draw:z-index="114"><draw:image xlink:href="Pictures/10000000000000E30000008B71FDFF3DC6FEE14D.png" xlink:type="simple" xlink:show="embed" xlink:actuate="onLoad" loext:mime-type="image/png"/></draw:frame></text:p>
      <text:p text:style-name="P136">Рис<text:span text:style-name="T36">. 8.1. </text:span>Цифровые<text:span text:style-name="T36"> </text:span>элементы<text:span text:style-name="T36"> «Electronics Workbench».</text:span></text:p>
      <text:p text:style-name="P94"/>
      <text:p text:style-name="P92"><text:span text:style-name="T36"><text:tab/></text:span>Функциональная схема <text:span text:style-name="T9">параллельного регистра</text:span> на <text:span text:style-name="T36">RS</text:span>-триггерах приведена на рис. 8.2. Подготовка к приему информации (обнуление триггеров) составляет первый такт. Во втором такте по сигналу «1», подаваемому по шине П (прием), двоичное число <text:span text:style-name="T36">x</text:span><text:span text:style-name="T42">1</text:span><text:span text:style-name="T36">x</text:span><text:span text:style-name="T42">2</text:span><text:span text:style-name="T36">x</text:span><text:span text:style-name="T42">3</text:span><text:span text:style-name="T36">x</text:span><text:span text:style-name="T42">4</text:span> всеми разрядами одновременно (параллельно) через конъюнкторы (элементы И) записывается в разряды регистра. Выдача сигнала в прямом коде осуществляется по сигналу, подаваемому по шине В<text:span text:style-name="T42">пр</text:span>, в обратном - В<text:span text:style-name="T42">обр</text:span>.</text:p>
      <text:p text:style-name="P92"><text:tab/>В <text:span text:style-name="T9">последовательных регистрах </text:span>двоичное число вводится и выводится последовательно разряд за разрядом. Разряды самого регистра соединены последовательно. Каждый разряд выдает информацию в следующий разряд и одновременно принимает новую информацию из предыдущего. Для этого каждый разряд должен иметь два запоминающих элемента, т.е. двухступенчатый триггер. Двухступенчатый триггер (например, <text:span text:style-name="T36">JK</text:span>-триггер, <text:span text:style-name="T36">D</text:span>-триггер) представляет собой совокупность двух запоминающих элементов. Если в цепи таких триггеров выходы одного соединить с входами другого, то по фронту тактового импульса, подаваемого на вход С, во входную (первую) ступень каждого триггера будет заноситься информация из выходной (вто<text:soft-page-break/>рой) ступени предыдущего триггера, а по спаду импульса она будет переписываться в выходную ступень.</text:p>
      <text:p text:style-name="P96"><draw:frame draw:style-name="fr3" draw:name="Изображение33" text:anchor-type="as-char" svg:width="9.793cm" svg:height="16.499cm" draw:z-index="115"><draw:image xlink:href="Pictures/10000000000001F7000003518373BCE9D45472AB.png" xlink:type="simple" xlink:show="embed" xlink:actuate="onLoad" loext:mime-type="image/png"/></draw:frame></text:p>
      <text:p text:style-name="P96">Рис. 8.2. Схема параллельного регистра на <text:span text:style-name="T36">RS</text:span>-триггерах.</text:p>
      <text:p text:style-name="P96"><draw:frame draw:style-name="fr3" draw:name="Изображение34" text:anchor-type="as-char" svg:width="5.583cm" svg:height="5.583cm" draw:z-index="116"><draw:image xlink:href="Pictures/10000000000000D3000000D32BC8551D9877A73C.png" xlink:type="simple" xlink:show="embed" xlink:actuate="onLoad" loext:mime-type="image/png"/></draw:frame></text:p>
      <text:p text:style-name="P96">Рис. 8.3. Условное обозначение 8-битного параллельного регистра (74165).</text:p>
      <text:p text:style-name="P92"/>
      <text:p text:style-name="P92"><text:tab/>Функциональная схема последовательного регистра приведена на рис. 8.4. Разряды двоичного числа, начиная с младшего, последовательно поступают на входы старшего разряда регистра. Поступление разрядов числа на входы <text:span text:style-name="T36">J</text:span> и <text:span text:style-name="T36">K</text:span> чередуются с поступлением импульсов <text:soft-page-break/>сдвига на входы С, которыми вводимые разряды продвигаются вдоль регистра, пока младший разряд <text:span text:style-name="T36">n</text:span>-разрядного числа не окажется в младшем разряде регистра.</text:p>
      <text:p text:style-name="P92"/>
      <text:p text:style-name="P96"><draw:frame draw:style-name="fr3" draw:name="Изображение35" text:anchor-type="as-char" svg:width="11.682cm" svg:height="4.369cm" draw:z-index="117"><draw:image xlink:href="Pictures/100000000000027F000000EFD0CFE433EBCD4125.png" xlink:type="simple" xlink:show="embed" xlink:actuate="onLoad" loext:mime-type="image/png"/></draw:frame></text:p>
      <text:p text:style-name="P96">Рис. 8.4. Функциональная схема последовательного регистра.</text:p>
      <text:p text:style-name="P92"/>
      <text:p text:style-name="P107"><draw:line text:anchor-type="char" draw:z-index="235" draw:style-name="gr9" draw:text-style-name="P168" svg:x1="-0.049cm" svg:y1="1.065cm" svg:x2="0.269cm" svg:y2="1.065cm"><text:p/></draw:line>Для выдачи записанного числа в последовательной форме надо на выходы старшего разряда регистра подать <text:span text:style-name="T36">x</text:span><text:span text:style-name="T47">i</text:span>=0, <text:span text:style-name="T36">x</text:span><text:span text:style-name="T47">i</text:span>=1, а на шину импульсов сдвига – <text:span text:style-name="T36">n</text:span> импульсов. Первый импульс выдвинет из младшего разряда регистра младший разряд числа, на его место передвинется второй разряд числа и.т.д. В итоге все число сдвинется вдоль регистра на один разряд, а в старший разряд регистра будет записан 0. После <text:span text:style-name="T36">n</text:span> импульсов сдвига число будет полностью выведено из регистра, а его разряды окажутся заполнены 0.</text:p>
      <text:p text:style-name="P92"/>
      <text:p text:style-name="P15">3. Задания для выполнения лабораторной работы.</text:p>
      <text:p text:style-name="P132">3.1. Собрать схему, изображенную на рис. 8.2 и записать в нее двоичное число от 0000 до 1111 в соответствии с выражением <text:span text:style-name="T36">n</text:span>+1, где <text:span text:style-name="T36">n</text:span> – номер варианта. Результаты на выходе регистра должны быть получены в прямом и обратном кодах.</text:p>
      <text:p text:style-name="P132">3.2. Собрать схему, изображенную на рис. 8.4 с числом разрядов 5 и произвести запись и считывание двоичного числа от 00000 до 11111 в соответствии с выражением <text:span text:style-name="T36">n</text:span>+1, где <text:span text:style-name="T36">n</text:span> – номер варианта.</text:p>
      <text:p text:style-name="P92"/>
      <text:p text:style-name="P92"><text:tab/>Ход выполнения работы должен быть отражен в отчете по выполнению лабораторной работы.</text:p>
      <text:p text:style-name="P92"/>
      <text:p text:style-name="P15">4. Контрольные вопросы.</text:p>
      <text:list xml:id="list2618880226" text:style-name="WW8Num9">
        <text:list-item>
          <text:p text:style-name="P45"><text:span text:style-name="T13">Что называется регистром и для чего он необходим?</text:span></text:p>
        </text:list-item>
        <text:list-item>
          <text:p text:style-name="P45"><text:span text:style-name="T13">В чем заключаются отличия параллельного, последовательного и параллельно-последовательного регистров.</text:span></text:p>
        </text:list-item>
        <text:list-item>
          <text:p text:style-name="P45"><text:span text:style-name="T13">Объясните принцип работы параллельного регистра.</text:span></text:p>
        </text:list-item>
        <text:list-item>
          <text:p text:style-name="P45"><text:span text:style-name="T13">Объясните принцип работы последовательного регистра.</text:span></text:p>
        </text:list-item>
      </text:list>
      <text:p text:style-name="P14"/>
      <text:p text:style-name="Standard"/>
      <text:p text:style-name="Standard"/>
      <text:p text:style-name="Standard"/>
      <text:p text:style-name="Standard"/>
      <text:h text:style-name="P81" text:outline-level="4"><text:bookmark-start text:name="__RefHeading___Toc511382543"/>Лабораторная работа №10. «Работа в <text:span text:style-name="T36">Electronics</text:span> <text:span text:style-name="T36">Workbench</text:span>. Счетчики».<text:bookmark-end text:name="__RefHeading___Toc511382543"/></text:h>
      <text:p text:style-name="P26"/>
      <text:p text:style-name="P15">1. Цель работы: </text:p>
      <text:p text:style-name="P65">1.1. Изучить принцип работы счетчика импульсов.</text:p>
      <text:p text:style-name="P65"/>
      <text:p text:style-name="P15">2. Общие сведения.</text:p>
      <text:p text:style-name="P107">Счетный триггер, или Т-триггер, который показан на рис. 9.1. (а) имеет два выхода и один вход. При положительном перепаде напряжения на счетном входе Т-триггера сигналы на его выходах меняются на противоположные. В качестве основы построения счетного триггера может быть использован динамический <text:span text:style-name="T36">D</text:span>-триггер. При этом его инверсный выход должен быть соединен с информационным входом (рис. 9.1 б). </text:p>
      <text:p text:style-name="P92"/>
      <text:p text:style-name="P96"><draw:frame draw:style-name="fr3" draw:name="Изображение36" text:anchor-type="as-char" svg:width="2.805cm" svg:height="2.064cm" draw:z-index="118"><draw:image xlink:href="Pictures/100000000000006A0000004E38E77C89C9343B5E.png" xlink:type="simple" xlink:show="embed" xlink:actuate="onLoad" loext:mime-type="image/png"/></draw:frame><text:tab/><text:tab/><draw:frame draw:style-name="fr3" draw:name="Изображение37" text:anchor-type="as-char" svg:width="3.572cm" svg:height="3.572cm" draw:z-index="119"><draw:image xlink:href="Pictures/100000000000008700000087B6783D620F60D99F.png" xlink:type="simple" xlink:show="embed" xlink:actuate="onLoad" loext:mime-type="image/png"/></draw:frame></text:p>
      <text:p text:style-name="P92">а) условное обозначение;<text:tab/><text:tab/>б) схема на <text:span text:style-name="T36">D</text:span>-триггере;</text:p>
      <text:p text:style-name="P96">Рис. 9.1. Счетный триггер.</text:p>
      <text:p text:style-name="P92"/>
      <text:p text:style-name="P92"><text:tab/>Рассмотрим простой трехразрядный двоичный счетчик импульсов, состоящий из трех Т-триггеров, которые имеют входы <text:span text:style-name="T36">R</text:span> для установки нуля (рис. 9.2).</text:p>
      <text:p text:style-name="P107">В исходном состоянии все триггеры находятся в 0 состоянии (рис. 9.3.). После подачи первого входного импульса триггер Т1 переходит в состояние 1, а после второго в состояние 1 переходит Т2, а Т1 возвращается в состояние 0 и.т.д.</text:p>
      <text:p text:style-name="P92"/>
      <text:p text:style-name="P96"><draw:frame draw:style-name="fr3" draw:name="Изображение38" text:anchor-type="as-char" svg:width="11.689cm" svg:height="4.565cm" draw:z-index="120"><draw:image xlink:href="Pictures/10000000000001D7000000B8C85972F42F15D9F4.png" xlink:type="simple" xlink:show="embed" xlink:actuate="onLoad" loext:mime-type="image/png"/></draw:frame></text:p>
      <text:p text:style-name="P96">Рис. 9.2. Трехразрядный двоичный счетчик импульсов.</text:p>
      <text:p text:style-name="P92"/>
      <text:p text:style-name="P96"><text:soft-page-break/><draw:frame draw:style-name="fr3" draw:name="Изображение39" text:anchor-type="as-char" svg:width="11.689cm" svg:height="7.788cm" draw:z-index="121"><draw:image xlink:href="Pictures/100000000000025A00000191B6972D7368ED42F7.png" xlink:type="simple" xlink:show="embed" xlink:actuate="onLoad" loext:mime-type="image/png"/></draw:frame></text:p>
      <text:p text:style-name="P96">Рис. 9.3. Диаграммы сигналов в счетчике импульсов.</text:p>
      <text:p text:style-name="P92"/>
      <text:p text:style-name="P107">Из табл. 9.1 видно, что по состоянию триггеров можно определить сколько импульсов было подано на вход счетчика. В общем случае емкость счетчика равна 2<text:span text:style-name="T55">n</text:span>, где <text:span text:style-name="T36">n</text:span> – число триггеров в счетчике.</text:p>
      <text:p text:style-name="P92"/>
      <text:p text:style-name="P121">Таблица 9.1. Состояние триггеров счетчика импульсов.</text:p>
      <table:table table:name="Таблица18" table:style-name="Таблица18">
        <table:table-column table:style-name="Таблица18.A"/>
        <table:table-column table:style-name="Таблица18.B"/>
        <table:table-column table:style-name="Таблица18.C"/>
        <table:table-column table:style-name="Таблица18.D"/>
        <table:table-row table:style-name="Таблица18.1">
          <table:table-cell table:style-name="Таблица18.A1" table:number-rows-spanned="2" office:value-type="string">
            <text:p text:style-name="P96">Число входных импульсов</text:p>
          </table:table-cell>
          <table:table-cell table:style-name="Таблица18.B1" table:number-columns-spanned="3" office:value-type="string">
            <text:p text:style-name="P96">Состояние триггера</text:p>
          </table:table-cell>
          <table:covered-table-cell/>
          <table:covered-table-cell/>
        </table:table-row>
        <table:table-row table:style-name="Таблица18.1">
          <table:covered-table-cell/>
          <table:table-cell table:style-name="Таблица18.A1" office:value-type="string">
            <text:p text:style-name="P96">Т3</text:p>
          </table:table-cell>
          <table:table-cell table:style-name="Таблица18.A1" office:value-type="string">
            <text:p text:style-name="P96">Т2</text:p>
          </table:table-cell>
          <table:table-cell table:style-name="Таблица18.B1" office:value-type="string">
            <text:p text:style-name="P96">Т1</text:p>
          </table:table-cell>
        </table:table-row>
        <table:table-row table:style-name="Таблица18.1">
          <table:table-cell table:style-name="Таблица18.A1" office:value-type="string">
            <text:p text:style-name="P96">0</text:p>
          </table:table-cell>
          <table:table-cell table:style-name="Таблица18.A1" office:value-type="string">
            <text:p text:style-name="P96">0</text:p>
          </table:table-cell>
          <table:table-cell table:style-name="Таблица18.A1" office:value-type="string">
            <text:p text:style-name="P96">0</text:p>
          </table:table-cell>
          <table:table-cell table:style-name="Таблица18.B1" office:value-type="string">
            <text:p text:style-name="P96">0</text:p>
          </table:table-cell>
        </table:table-row>
        <table:table-row table:style-name="Таблица18.1">
          <table:table-cell table:style-name="Таблица18.A1" office:value-type="string">
            <text:p text:style-name="P96">1</text:p>
          </table:table-cell>
          <table:table-cell table:style-name="Таблица18.A1" office:value-type="string">
            <text:p text:style-name="P96">0</text:p>
          </table:table-cell>
          <table:table-cell table:style-name="Таблица18.A1" office:value-type="string">
            <text:p text:style-name="P96">0</text:p>
          </table:table-cell>
          <table:table-cell table:style-name="Таблица18.B1" office:value-type="string">
            <text:p text:style-name="P96">1</text:p>
          </table:table-cell>
        </table:table-row>
        <table:table-row table:style-name="Таблица18.1">
          <table:table-cell table:style-name="Таблица18.A1" office:value-type="string">
            <text:p text:style-name="P96">2</text:p>
          </table:table-cell>
          <table:table-cell table:style-name="Таблица18.A1" office:value-type="string">
            <text:p text:style-name="P96">0</text:p>
          </table:table-cell>
          <table:table-cell table:style-name="Таблица18.A1" office:value-type="string">
            <text:p text:style-name="P96">1</text:p>
          </table:table-cell>
          <table:table-cell table:style-name="Таблица18.B1" office:value-type="string">
            <text:p text:style-name="P96">0</text:p>
          </table:table-cell>
        </table:table-row>
        <table:table-row table:style-name="Таблица18.1">
          <table:table-cell table:style-name="Таблица18.A1" office:value-type="string">
            <text:p text:style-name="P96">3</text:p>
          </table:table-cell>
          <table:table-cell table:style-name="Таблица18.A1" office:value-type="string">
            <text:p text:style-name="P96">0</text:p>
          </table:table-cell>
          <table:table-cell table:style-name="Таблица18.A1" office:value-type="string">
            <text:p text:style-name="P96">1</text:p>
          </table:table-cell>
          <table:table-cell table:style-name="Таблица18.B1" office:value-type="string">
            <text:p text:style-name="P96">1</text:p>
          </table:table-cell>
        </table:table-row>
        <table:table-row table:style-name="Таблица18.1">
          <table:table-cell table:style-name="Таблица18.A1" office:value-type="string">
            <text:p text:style-name="P96">4</text:p>
          </table:table-cell>
          <table:table-cell table:style-name="Таблица18.A1" office:value-type="string">
            <text:p text:style-name="P96">1</text:p>
          </table:table-cell>
          <table:table-cell table:style-name="Таблица18.A1" office:value-type="string">
            <text:p text:style-name="P96">0</text:p>
          </table:table-cell>
          <table:table-cell table:style-name="Таблица18.B1" office:value-type="string">
            <text:p text:style-name="P96">0</text:p>
          </table:table-cell>
        </table:table-row>
        <table:table-row table:style-name="Таблица18.1">
          <table:table-cell table:style-name="Таблица18.A1" office:value-type="string">
            <text:p text:style-name="P96">5</text:p>
          </table:table-cell>
          <table:table-cell table:style-name="Таблица18.A1" office:value-type="string">
            <text:p text:style-name="P96">1</text:p>
          </table:table-cell>
          <table:table-cell table:style-name="Таблица18.A1" office:value-type="string">
            <text:p text:style-name="P96">0</text:p>
          </table:table-cell>
          <table:table-cell table:style-name="Таблица18.B1" office:value-type="string">
            <text:p text:style-name="P96">1</text:p>
          </table:table-cell>
        </table:table-row>
        <table:table-row table:style-name="Таблица18.1">
          <table:table-cell table:style-name="Таблица18.A1" office:value-type="string">
            <text:p text:style-name="P96">6</text:p>
          </table:table-cell>
          <table:table-cell table:style-name="Таблица18.A1" office:value-type="string">
            <text:p text:style-name="P96">1</text:p>
          </table:table-cell>
          <table:table-cell table:style-name="Таблица18.A1" office:value-type="string">
            <text:p text:style-name="P96">1</text:p>
          </table:table-cell>
          <table:table-cell table:style-name="Таблица18.B1" office:value-type="string">
            <text:p text:style-name="P96">0</text:p>
          </table:table-cell>
        </table:table-row>
        <table:table-row table:style-name="Таблица18.1">
          <table:table-cell table:style-name="Таблица18.A1" office:value-type="string">
            <text:p text:style-name="P96">7</text:p>
          </table:table-cell>
          <table:table-cell table:style-name="Таблица18.A1" office:value-type="string">
            <text:p text:style-name="P96">1</text:p>
          </table:table-cell>
          <table:table-cell table:style-name="Таблица18.A1" office:value-type="string">
            <text:p text:style-name="P96">1</text:p>
          </table:table-cell>
          <table:table-cell table:style-name="Таблица18.B1" office:value-type="string">
            <text:p text:style-name="P96">1</text:p>
          </table:table-cell>
        </table:table-row>
        <table:table-row table:style-name="Таблица18.1">
          <table:table-cell table:style-name="Таблица18.A1" office:value-type="string">
            <text:p text:style-name="P96">8</text:p>
          </table:table-cell>
          <table:table-cell table:style-name="Таблица18.A1" office:value-type="string">
            <text:p text:style-name="P96">0</text:p>
          </table:table-cell>
          <table:table-cell table:style-name="Таблица18.A1" office:value-type="string">
            <text:p text:style-name="P96">0</text:p>
          </table:table-cell>
          <table:table-cell table:style-name="Таблица18.B1" office:value-type="string">
            <text:p text:style-name="P96">0</text:p>
          </table:table-cell>
        </table:table-row>
      </table:table>
      <text:p text:style-name="P92"/>
      <text:p text:style-name="P15">3. Задания для выполнения лабораторной работы.</text:p>
      <text:p text:style-name="P132">3.1. Собрать схему изображенную на рис. 9.4. В схеме используется <text:span text:style-name="T36">Function</text:span> <text:span text:style-name="T36">Generator</text:span> (Генератор функций), 4-<text:span text:style-name="T36">bit</text:span> <text:span text:style-name="T36">Binary</text:span> <text:span text:style-name="T36">Counter</text:span> (4-х битный двоичный счетчик) и семисегментный индикатор с декодером.</text:p>
      <text:p text:style-name="P107"><text:span text:style-name="T37">Function</text:span><text:span text:style-name="T9"> </text:span><text:span text:style-name="T37">Generator</text:span> (<text:span text:style-name="T9">Генератор функций</text:span>) – источник напряжения, выдающий сигналы синусоидальной, треугольной и ступенчатой формы (рис. 9.6). В основном окне генератора можно выбрать форму выходного сигнала с помощью одного из трех переключателя, а также одну из нескольких опций.</text:p>
      <text:p text:style-name="P107">Параметры генератора:</text:p>
      <text:p text:style-name="P107"><text:span text:style-name="T37">Frequency</text:span><text:span text:style-name="T9"> (Частота - </text:span>варьируется от 1Гц до 999МГц) – определяет количество генерируемых импульсов на выходе генератора в течение 1 сек.</text:p>
      <text:p text:style-name="P107"><text:span text:style-name="T37">Amplitude</text:span> (<text:span text:style-name="T9">Амплитуда</text:span>) – амплитуда сигнала на выходе.</text:p>
      <text:p text:style-name="P132">3.2. На основе схемы на рис. 9.4 собрать счетчик с модулем счета 4, 6, 9, 12, 15 (по выбору).</text:p>
      <text:p text:style-name="P132">3.3. На основе схемы на рис. 9.4 собрать счетчик с модулем счета 44, 86, 99, 312, 515 (по выбору).</text:p>
      <text:p text:style-name="P132">3.3. На основе схемы на рис. 9.4 собрать десятичный счетчик с числом разрядов 2.</text:p>
      <text:p text:style-name="P107"/>
      <text:p text:style-name="P96"><text:soft-page-break/><draw:frame draw:style-name="fr3" draw:name="Изображение40" text:anchor-type="as-char" svg:width="9.202cm" svg:height="4.704cm" draw:z-index="122"><draw:image xlink:href="Pictures/10000000000001AB000000DAE504FD12A533F67F.png" xlink:type="simple" xlink:show="embed" xlink:actuate="onLoad" loext:mime-type="image/png"/></draw:frame></text:p>
      <text:p text:style-name="P104"/>
      <text:p text:style-name="P96">Рис. 9.4. Подсчет количества импульсов.</text:p>
      <text:p text:style-name="P106"><draw:frame draw:style-name="fr1" draw:name="Врезка16" text:anchor-type="char" svg:x="14.224cm" svg:y="0.164cm" svg:width="2.223cm" svg:height="1.27cm" draw:z-index="236"><draw:text-box><text:p text:style-name="P3">Генератор функций</text:p></draw:text-box></draw:frame></text:p>
      <text:p text:style-name="P92"/>
      <text:p text:style-name="P96"><draw:line text:anchor-type="char" draw:z-index="237" draw:style-name="gr10" draw:text-style-name="P168" svg:x1="14.225cm" svg:y1="0cm" svg:x2="7.557cm" svg:y2="1.588cm"><text:p/></draw:line><draw:frame draw:style-name="fr3" draw:name="Изображение41" text:anchor-type="as-char" svg:width="6.02cm" svg:height="2.364cm" draw:z-index="123"><draw:image xlink:href="Pictures/10000000000000E40000006355EC467627AF733E.png" xlink:type="simple" xlink:show="embed" xlink:actuate="onLoad" loext:mime-type="image/png"/></draw:frame></text:p>
      <text:p text:style-name="P153"/>
      <text:p text:style-name="P136">Рис<text:span text:style-name="T36">. </text:span>9<text:span text:style-name="T36">.</text:span>5<text:span text:style-name="T36">. </text:span>Инструменты<text:span text:style-name="T36"> «Electronics Workbench».</text:span></text:p>
      <text:p text:style-name="P153"/>
      <text:p text:style-name="P105"/>
      <text:p text:style-name="P112"><draw:frame draw:style-name="fr3" draw:name="Изображение42" text:anchor-type="as-char" svg:width="1.323cm" svg:height="0.741cm" draw:z-index="124"><draw:image xlink:href="Pictures/10000000000000320000001C66D319584348DDC9.png" xlink:type="simple" xlink:show="embed" xlink:actuate="onLoad" loext:mime-type="image/png"/></draw:frame><text:tab/><text:tab/><draw:frame draw:style-name="fr3" draw:name="Изображение43" text:anchor-type="as-char" svg:width="5.673cm" svg:height="4.251cm" draw:z-index="125"><draw:image xlink:href="Pictures/10000000000000D6000000ADDBEDCD7E57C39535.png" xlink:type="simple" xlink:show="embed" xlink:actuate="onLoad" loext:mime-type="image/png"/></draw:frame></text:p>
      <text:p text:style-name="P96">а) условное обозначение;<text:tab/><text:tab/>б) основное окно.</text:p>
      <text:p text:style-name="P96"/>
      <text:p text:style-name="P96">Рис. 9.6. Генератор функций.</text:p>
      <text:p text:style-name="P92"><text:tab/>Ход выполнения работы должен быть отражен в отчете по выполнению лабораторной работы.</text:p>
      <text:p text:style-name="P92"/>
      <text:p text:style-name="P15">4. Контрольные вопросы.</text:p>
      <text:list xml:id="list1651053118" text:style-name="WW8Num15">
        <text:list-item>
          <text:p text:style-name="P46"><text:span text:style-name="T13">Что называется счетным триггером и для чего он необходим?</text:span></text:p>
        </text:list-item>
        <text:list-item>
          <text:p text:style-name="P23">Как можно реализовать счетный триггер?</text:p>
        </text:list-item>
        <text:list-item>
          <text:p text:style-name="P23">Поясните принцип работы счетного триггера.</text:p>
        </text:list-item>
        <text:list-item>
          <text:p text:style-name="P23">Приведите схему трехразрядного двоичного счетчика импульсов.</text:p>
        </text:list-item>
        <text:list-item>
          <text:p text:style-name="P23">Поясните принцип работы трехразрядного двоичного счетчика импульсов.</text:p>
        </text:list-item>
        <text:list-item>
          <text:p text:style-name="P46"><text:span text:style-name="T13">Для чего необходим генератор функций?</text:span></text:p>
        </text:list-item>
      </text:list>
      <text:p text:style-name="P15"/>
      <text:h text:style-name="P82" text:outline-level="4"><text:bookmark-start text:name="__RefHeading___Toc511382544"/>Список рекомендованной литературы.<text:bookmark-end text:name="__RefHeading___Toc511382544"/></text:h>
      <text:list xml:id="list3366364134" text:style-name="WW8Num4">
        <text:list-item>
          <text:p text:style-name="P47"><text:span text:style-name="T13">Новиков, Ю.В. Введение в цифровую схемотехнику : учебное пособие / Ю.В. Новиков. - Москва : Интернет-Университет Информационных Технологий, 2007. - 344 с. : табл., схем. - (Основы информационных технологий). - ISBN 5-9556-0082-5; То же [Электронный ресурс]. - URL: </text:span><text:a xlink:type="simple" xlink:href="http://biblioclub.ru/index.php?page=book&amp;id=233202" text:style-name="Internet_20_link" text:visited-style-name="Visited_20_Internet_20_Link"><text:span text:style-name="T13">http://biblioclub.ru/index.php?page=book&amp;id=233202</text:span></text:a></text:p>
        </text:list-item>
        <text:list-item>
          <text:p text:style-name="P47"><text:span text:style-name="T13">Суханова, Н.В. Основы электроники и цифровой схемотехники : учебное пособие / Н.В. Суханова. - Воронеж : Воронежский государственный университет инженерных технологий, 2017. - 97 с. : табл., граф., схем., ил. - Библиогр. в кн. - ISBN 978-5-00032-226-0 То же [Электронный ресурс]. - URL: </text:span><text:a xlink:type="simple" xlink:href="http://biblioclub.ru/index.php?page=book&amp;id=482032" text:style-name="Internet_20_link" text:visited-style-name="Visited_20_Internet_20_Link"><text:span text:style-name="T13">http://biblioclub.ru/index.php?page=book&amp;id=482032</text:span></text:a></text:p>
        </text:list-item>
        <text:list-item>
          <text:p text:style-name="P47"><text:span text:style-name="T13">Пятибратов, А.П. Вычислительные машины, сети и телекоммуникационные системы : учебно-методический комплекс / А.П. Пятибратов, Л.П. Гудыно, А.А. Кириченко. - Москва : Евразийский открытый институт, 2009. - 292 с. - ISBN 978-5-374-00108-2 ; То же [Электронный ресурс]. - URL: </text:span><text:a xlink:type="simple" xlink:href="http://biblioclub.ru/index.php?page=book&amp;id=90949" text:style-name="Internet_20_link" text:visited-style-name="Visited_20_Internet_20_Link"><text:span text:style-name="T13">http://biblioclub.ru/index.php?page=book&amp;id=90949</text:span></text:a></text:p>
        </text:list-item>
      </text:list>
      <text:p text:style-name="P15"/>
      <text:p text:style-name="P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CYR" svg:font-family="'Arial CYR'"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NSimSun" svg:font-family="NSimSun" style:font-family-generic="system" style:font-pitch="variable"/>
  </office:font-face-decls>
  <office:styles>
    <draw:marker draw:name="msArrowEnd_20_5" draw:display-name="msArrowEnd 5" svg:viewBox="0 0 180 180" svg:d="M90 0l90 180h-18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ru" fo:country="RU"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none" style:punctuation-wrap="simple" style:vertical-align="baseline" style:writing-mode="lr-tb"/>
      <style:text-properties style:use-window-font-color="true" style:font-name="Times New Roman" fo:font-family="'Times New Roman'" style:font-family-generic="roman" style:font-pitch="variable" fo:font-size="10pt" fo:language="ru" fo:country="RU"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style:style>
    <style:style style:name="Heading" style:family="paragraph" style:parent-style-name="Standard" style:next-style-name="Subtitle" style:class="text">
      <style:paragraph-properties fo:margin-left="0cm" fo:margin-right="0cm" fo:margin-top="0cm" fo:margin-bottom="0.423cm" loext:contextual-spacing="false" fo:line-height="150%" fo:text-align="center" style:justify-single-word="false" fo:hyphenation-ladder-count="no-limit" fo:text-indent="1cm" style:auto-text-indent="false" style:text-autospace="ideograph-alpha" style:punctuation-wrap="hanging" style:vertical-align="auto"/>
      <style:text-properties fo:font-size="14pt" fo:font-weight="bold" style:font-size-asian="14pt" style:font-weight-asian="bold" style:font-size-complex="14pt" style:font-weight-complex="bold" fo:hyphenate="false" fo:hyphenation-remain-char-count="2" fo:hyphenation-push-char-count="2"/>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Heading_20_1" style:display-name="Heading 1" style:family="paragraph" style:parent-style-name="Standard" style:next-style-name="Standard" style:default-outline-level="1" style:class="text">
      <style:paragraph-properties fo:margin-top="0.423cm" fo:margin-bottom="0.106cm" loext:contextual-spacing="false" fo:keep-with-next="always" style:text-autospace="ideograph-alpha" style:punctuation-wrap="hanging" style:vertical-align="auto"/>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2" style:display-name="Heading 2" style:family="paragraph" style:parent-style-name="Standard" style:next-style-name="Standard" style:default-outline-level="2" style:class="text">
      <style:paragraph-properties fo:text-align="center" style:justify-single-word="false" fo:keep-with-next="always" style:text-autospace="ideograph-alpha" style:punctuation-wrap="hanging" style:vertical-align="auto"/>
      <style:text-properties fo:font-size="14pt" fo:language="en" fo:country="US" style:font-size-asian="14pt" style:font-size-complex="12pt"/>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keep-with-next="always"/>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class="text">
      <style:paragraph-properties fo:margin-top="0.423cm" fo:margin-bottom="0.106cm"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default-outline-level="5" style:class="text">
      <style:paragraph-properties fo:margin-top="0.423cm" fo:margin-bottom="0.106cm"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top="0.423cm" fo:margin-bottom="0.106cm" loext:contextual-spacing="false"/>
      <style:text-properties fo:font-size="11pt" fo:font-weight="bold" style:font-size-asian="11pt" style:font-weight-asian="bold" style:font-size-complex="11pt" style:font-weight-complex="bold"/>
    </style:style>
    <style:style style:name="Основной_20_текст_20_2" style:display-name="Основной текст 2" style:family="paragraph" style:parent-style-name="Standard">
      <style:paragraph-properties fo:line-height="0.847cm" fo:text-align="justify" style:justify-single-word="false"/>
    </style:style>
    <style:style style:name="main" style:family="paragraph" style:parent-style-name="Standard">
      <style:paragraph-properties fo:margin-left="0cm" fo:margin-right="0cm" fo:text-align="justify" style:justify-single-word="false" fo:text-indent="0.706cm" style:auto-text-indent="false" style:text-autospace="ideograph-alpha" style:punctuation-wrap="hanging" style:vertical-align="middle"/>
      <style:text-properties fo:font-size="13.5pt" style:font-size-asian="13.5pt" style:font-size-complex="13.5pt"/>
    </style:style>
    <style:style style:name="list1" style:family="paragraph" style:parent-style-name="Standard">
      <style:paragraph-properties fo:margin-left="0cm" fo:margin-right="0cm" fo:text-align="justify" style:justify-single-word="false" fo:text-indent="0.706cm" style:auto-text-indent="false" style:text-autospace="ideograph-alpha" style:punctuation-wrap="hanging" style:vertical-align="middle"/>
      <style:text-properties fo:font-size="13.5pt" style:font-size-asian="13.5pt" style:font-size-complex="13.5pt"/>
    </style:style>
    <style:style style:name="Обычный_20__28_веб_29_" style:display-name="Обычный (веб)" style:family="paragraph" style:parent-style-name="Standard">
      <style:paragraph-properties fo:margin-left="0cm" fo:margin-right="0cm" fo:text-indent="0.706cm" style:auto-text-indent="false" style:text-autospace="ideograph-alpha" style:punctuation-wrap="hanging" style:vertical-align="auto"/>
      <style:text-properties fo:font-size="12pt" style:font-size-asian="12pt" style:font-size-complex="12pt"/>
    </style:style>
    <style:style style:name="caption4" style:family="paragraph" style:parent-style-name="Standard">
      <style:paragraph-properties fo:margin-left="0cm" fo:margin-right="0cm" fo:text-align="center" style:justify-single-word="false" fo:text-indent="0.706cm" style:auto-text-indent="false" style:text-autospace="ideograph-alpha" style:punctuation-wrap="hanging" style:vertical-align="middle"/>
      <style:text-properties fo:font-size="13.5pt" fo:font-weight="bold" style:font-size-asian="13.5pt" style:font-weight-asian="bold" style:font-size-complex="13.5pt" style:font-weight-complex="bold"/>
    </style:style>
    <style:style style:name="image" style:family="paragraph" style:parent-style-name="Standard">
      <style:paragraph-properties fo:margin-left="0cm" fo:margin-right="0cm" fo:text-align="center" style:justify-single-word="false" fo:text-indent="0.706cm" style:auto-text-indent="false" style:text-autospace="ideograph-alpha" style:punctuation-wrap="hanging" style:vertical-align="middle"/>
      <style:text-properties fo:font-size="12pt" style:font-size-asian="12pt" style:font-size-complex="12pt"/>
    </style:style>
    <style:style style:name="list2" style:family="paragraph" style:parent-style-name="Standard">
      <style:paragraph-properties fo:margin-left="0cm" fo:margin-right="0cm" fo:text-align="justify" style:justify-single-word="false" fo:text-indent="0.706cm" style:auto-text-indent="false" style:text-autospace="ideograph-alpha" style:punctuation-wrap="hanging" style:vertical-align="middle"/>
      <style:text-properties fo:font-size="13.5pt" style:font-size-asian="13.5pt" style:font-size-complex="13.5pt"/>
    </style:style>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0cm" style:auto-text-indent="false"/>
    </style:style>
    <style:style style:name="Contents_20_4" style:display-name="Contents 4" style:family="paragraph" style:parent-style-name="Standard" style:next-style-name="Standard" style:class="index">
      <style:paragraph-properties fo:line-height="150%">
        <style:tab-stops>
          <style:tab-stop style:position="17.503cm" style:type="right" style:leader-style="dotted" style:leader-text="."/>
        </style:tab-stops>
      </style:paragraph-properties>
    </style:style>
    <style:style style:name="Contents_20_1" style:display-name="Contents 1" style:family="paragraph" style:parent-style-name="Standard" style:next-style-name="Standard" style:class="index"/>
    <style:style style:name="Contents_20_2" style:display-name="Contents 2" style:family="paragraph" style:parent-style-name="Standard" style:next-style-name="Standard" style:class="index">
      <style:paragraph-properties fo:margin-left="0.353cm" fo:margin-right="0cm" fo:text-indent="0cm" style:auto-text-indent="false"/>
    </style:style>
    <style:style style:name="Стандартный_20_HTML" style:display-name="Стандартный HTML" style:family="paragraph" style:parent-style-name="Standard">
      <style:paragraph-properties style:text-autospace="ideograph-alpha" style:punctuation-wrap="hanging"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name-complex="Courier New" style:font-family-complex="'Courier New'" style:font-family-generic-complex="modern"/>
    </style:style>
    <style:style style:name="Footer" style:family="paragraph" style:parent-style-name="Standard" style:class="extra">
      <style:paragraph-properties style:text-autospace="ideograph-alpha" style:punctuation-wrap="hanging" style:vertical-align="auto">
        <style:tab-stops>
          <style:tab-stop style:position="8.25cm" style:type="center"/>
          <style:tab-stop style:position="16.501cm" style:type="right"/>
        </style:tab-stops>
      </style:paragraph-properties>
      <style:text-properties fo:font-size="12pt" style:font-size-asian="12pt" style:font-size-complex="12pt"/>
    </style:style>
    <style:style style:name="Абзац_20_списка" style:display-name="Абзац списка" style:family="paragraph" style:parent-style-name="Standard">
      <style:paragraph-properties fo:margin-left="1.27cm" fo:margin-right="0cm" fo:margin-top="0cm" fo:margin-bottom="0.353cm" loext:contextual-spacing="true" fo:line-height="115%" fo:text-indent="0cm" style:auto-text-indent="false" style:text-autospace="ideograph-alpha" style:punctuation-wrap="hanging" style:vertical-align="auto"/>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Стиль_20_Обычный_20__28_веб_29__20__2b__20_полужирный_20_Черный" style:display-name="Стиль Обычный (веб) + полужирный Черный" style:family="paragraph" style:parent-style-name="Heading_20_1" style:default-outline-level="" style:list-style-name="">
      <style:text-properties fo:color="#000000" fo:font-weight="normal" style:font-weight-asian="normal" style:font-weight-complex="normal"/>
    </style:style>
    <style:style style:name="Стиль_20_Обычный_20__28_веб_29__20__2b__20_полужирный_20_Черный_20_По_20_центру_20_Первая_20_строка_3a_..." style:display-name="Стиль Обычный (веб) + полужирный Черный По центру Первая строка:..." style:family="paragraph" style:parent-style-name="Heading_20_1" style:default-outline-level="" style:list-style-name="">
      <style:paragraph-properties fo:margin-left="0cm" fo:margin-right="0cm" fo:text-align="center" style:justify-single-word="false" fo:text-indent="1.251cm" style:auto-text-indent="false"/>
      <style:text-properties fo:color="#000000" fo:font-weight="normal" style:font-weight-asian="normal" style:font-size-complex="10pt" style:font-weight-complex="normal"/>
    </style:style>
    <style:style style:name="Стиль_20_Обычный_20__28_веб_29__20__2b__20_курсив" style:display-name="Стиль Обычный (веб) + курсив" style:family="paragraph" style:parent-style-name="Heading_20_1" style:default-outline-level="" style:list-style-name="">
      <style:text-properties fo:font-style="italic" style:font-style-asian="italic" style:font-style-complex="italic"/>
    </style:style>
    <style:style style:name="Стиль_20_Обычный_20__28_веб_29__20__2b__20_14_20_пт" style:display-name="Стиль Обычный (веб) + 14 пт" style:family="paragraph" style:parent-style-name="Heading_20_1" style:default-outline-level="" style:list-style-name="">
      <style:text-properties fo:font-size="14pt" style:font-size-asian="14pt"/>
    </style:style>
    <style:style style:name="Стиль_20_Стиль_20_Обычный_20__28_веб_29__20__2b__20_14_20_пт_20__2b__20_не_20_полужирный" style:display-name="Стиль Стиль Обычный (веб) + 14 пт + не полужирный" style:family="paragraph" style:parent-style-name="Heading_20_1" style:default-outline-level="" style:list-style-name="">
      <style:text-properties fo:font-weight="normal" style:font-weight-asian="normal" style:font-weight-complex="normal"/>
    </style:style>
    <style:style style:name="Стиль_20_Обычный_20__28_веб_29__20__2b__20_14_20_пт_20_полужирный_20_По_20_центру" style:display-name="Стиль Обычный (веб) + 14 пт полужирный По центру" style:family="paragraph" style:parent-style-name="Heading_20_1" style:default-outline-level="" style:list-style-name="">
      <style:paragraph-properties fo:text-align="center" style:justify-single-word="false"/>
      <style:text-properties fo:font-size="14pt" fo:font-weight="normal" style:font-size-asian="14pt" style:font-weight-asian="normal" style:font-size-complex="10pt" style:font-weight-complex="normal"/>
    </style:style>
    <style:style style:name="Стиль1" style:family="paragraph" style:parent-style-name="Heading_20_1" style:default-outline-level="" style:list-style-name="">
      <style:paragraph-properties fo:margin-left="0cm" fo:margin-right="0cm" fo:text-align="justify" style:justify-single-word="false" fo:text-indent="1.251cm" style:auto-text-indent="false"/>
      <style:text-properties fo:color="#000000" fo:font-weight="normal" style:font-weight-asian="normal"/>
    </style:style>
    <style:style style:name="Стиль2" style:family="paragraph" style:parent-style-name="Heading_20_1" style:default-outline-level="" style:list-style-name="">
      <style:paragraph-properties fo:text-align="center" style:justify-single-word="false"/>
      <style:text-properties fo:color="#000000" fo:font-size="14pt" fo:font-weight="normal" style:font-size-asian="14pt" style:font-weight-asian="normal" style:font-size-complex="14pt"/>
    </style:style>
    <style:style style:name="Стиль3" style:family="paragraph" style:parent-style-name="Heading_20_1" style:default-outline-level="" style:list-style-name="">
      <style:paragraph-properties fo:text-align="center" style:justify-single-word="false"/>
      <style:text-properties fo:color="#000000" fo:font-size="14pt" fo:font-weight="normal" style:font-size-asian="14pt" style:font-weight-asian="normal" style:font-size-complex="14pt"/>
    </style:style>
    <style:style style:name="Стиль4" style:family="paragraph" style:parent-style-name="Heading_20_1" style:default-outline-level="" style:list-style-name="">
      <style:paragraph-properties fo:margin-top="0.494cm" fo:margin-bottom="0.494cm" loext:contextual-spacing="false" fo:text-align="center" style:justify-single-word="false"/>
      <style:text-properties fo:font-weight="normal" style:font-weight-asian="normal"/>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text-indent="0cm" style:auto-text-indent="false"/>
      <style:text-properties fo:font-size="8pt" style:font-size-asian="8pt" style:font-size-complex="8pt"/>
    </style:style>
    <style:style style:name="Нормальный" style:family="paragraph">
      <style:paragraph-properties fo:orphans="2" fo:widows="2" style:snap-to-layout-grid="false"/>
      <style:text-properties style:use-window-font-color="true" style:font-name="Times New Roman" fo:font-family="'Times New Roman'" style:font-family-generic="roman" style:font-pitch="variable" fo:font-size="10pt" fo:language="ru" fo:country="RU"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Схема_20_документа" style:display-name="Схема документа"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Знак_20_Знак_20_Знак_20_Знак" style:display-name="Знак Знак Знак Знак" style:family="paragraph" style:parent-style-name="Standard">
      <style:paragraph-properties fo:margin-top="0cm" fo:margin-bottom="0.282cm" loext:contextual-spacing="false" fo:line-height="0.423cm" style:text-autospace="ideograph-alpha" style:punctuation-wrap="hanging" style:vertical-align="auto"/>
      <style:text-properties style:font-name="Verdana" fo:font-family="Verdana" style:font-family-generic="swiss" style:font-pitch="variable" fo:language="en" fo:country="US" style:font-name-complex="Verdana" style:font-family-complex="Verdana" style:font-family-generic-complex="swiss" style:font-pitch-complex="variabl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List_20_Paragraph" style:display-name="List Paragraph" style:family="paragraph" style:parent-style-name="Standard">
      <style:paragraph-properties fo:margin-left="1.27cm" fo:margin-right="0cm" fo:margin-top="0cm" fo:margin-bottom="0.353cm" loext:contextual-spacing="false" fo:line-height="115%" fo:text-indent="0cm" style:auto-text-indent="false" style:text-autospace="ideograph-alpha" style:punctuation-wrap="hanging" style:vertical-align="auto"/>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a6" style:family="paragraph" style:parent-style-name="Standard">
      <style:paragraph-properties fo:margin-top="0.494cm" fo:margin-bottom="0.494cm" loext:contextual-spacing="false" style:text-autospace="ideograph-alpha" style:punctuation-wrap="hanging" style:vertical-align="auto"/>
      <style:text-properties fo:font-size="12pt" style:font-size-asian="12pt" style:font-size-complex="12pt"/>
    </style:style>
    <style:style style:name="a3" style:family="paragraph" style:parent-style-name="Standard">
      <style:paragraph-properties fo:margin-top="0.494cm" fo:margin-bottom="0.494cm" loext:contextual-spacing="false" style:text-autospace="ideograph-alpha" style:punctuation-wrap="hanging" style:vertical-align="auto"/>
      <style:text-properties fo:font-size="12pt" style:font-size-asian="12pt" style:font-size-complex="12pt"/>
    </style:style>
    <style:style style:name="a2" style:family="paragraph" style:parent-style-name="Standard">
      <style:paragraph-properties fo:margin-top="0.494cm" fo:margin-bottom="0.494cm" loext:contextual-spacing="false" style:text-autospace="ideograph-alpha" style:punctuation-wrap="hanging" style:vertical-align="auto"/>
      <style:text-properties fo:font-size="12pt" style:font-size-asian="12pt" style:font-size-complex="12pt"/>
    </style:style>
    <style:style style:name="a5" style:family="paragraph" style:parent-style-name="Standard">
      <style:paragraph-properties fo:margin-top="0.494cm" fo:margin-bottom="0.494cm" loext:contextual-spacing="false" style:text-autospace="ideograph-alpha" style:punctuation-wrap="hanging" style:vertical-align="auto"/>
      <style:text-properties fo:font-size="12pt" style:font-size-asian="12pt" style:font-size-complex="12pt"/>
    </style:style>
    <style:style style:name="a4" style:family="paragraph" style:parent-style-name="Standard">
      <style:paragraph-properties fo:margin-top="0.494cm" fo:margin-bottom="0.494cm" loext:contextual-spacing="false" style:text-autospace="ideograph-alpha" style:punctuation-wrap="hanging" style:vertical-align="auto"/>
      <style:text-properties fo:font-size="12pt" style:font-size-asian="12pt" style:font-size-complex="12pt"/>
    </style:style>
    <style:style style:name="Текст_20_выноски" style:display-name="Текст выноски"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Основной_20_текст_20_с_20_отступом_20_2" style:display-name="Основной текст с отступом 2" style:family="paragraph" style:parent-style-name="Standard">
      <style:paragraph-properties fo:margin-left="0.499cm" fo:margin-right="0cm" fo:margin-top="0cm" fo:margin-bottom="0.212cm" loext:contextual-spacing="false" fo:line-height="200%" fo:text-indent="0cm" style:auto-text-indent="false"/>
      <style:text-properties fo:language="none" fo:country="non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2z0" style:family="text">
      <style:text-properties fo:font-size="12pt" style:font-size-asian="12pt" style:font-size-complex="12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font-size="12pt" style:font-size-asian="12pt" style:font-size-complex="12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font-size="12pt" style:font-size-asian="12pt" style:font-size-complex="12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language="en" fo:country="US"/>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font-size="12pt" style:font-size-asian="12pt" style:font-size-complex="12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2pt" style:font-size-asian="12pt" style:font-size-complex="12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font-size="12pt" style:font-size-asian="12pt" style:font-size-complex="12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fo:font-size="12pt" style:font-size-asian="12pt"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ize="12pt" style:font-size-asian="12pt" style:font-size-complex="12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fo:language="en" fo:country="US"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Symbol" fo:font-family="Symbol" style:font-family-generic="roman"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fo:font-size="12pt" style:font-size-asian="12pt" style:font-size-complex="12pt"/>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Symbol" fo:font-family="Symbol" style:font-family-generic="roman"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text-properties fo:font-size="12pt" style:font-size-asian="12pt" style:font-size-complex="12pt"/>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Основной_20_шрифт_20_абзаца" style:display-name="Основной шрифт абзаца" style:family="text"/>
    <style:style style:name="Page_20_Number" style:display-name="Page Number" style:family="text" style:parent-style-name="Основной_20_шрифт_20_абзаца"/>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ff" style:text-underline-style="solid" style:text-underline-width="auto" style:text-underline-color="font-color"/>
    </style:style>
    <style:style style:name="Код_20_HTML" style:display-name="Код HTML" style:family="text">
      <style:text-properties style:font-name="Courier New" fo:font-family="'Courier New'" style:font-family-generic="modern"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size-complex="10pt"/>
    </style:style>
    <style:style style:name="Заголовок_20_1_20_Знак" style:display-name="Заголовок 1 Знак" style:family="text">
      <style:text-properties style:font-name="Arial" fo:font-family="Arial" style:font-family-generic="swiss" style:font-pitch="variable" fo:font-size="16pt" fo:language="ru" fo:country="RU" fo:font-weight="bold" style:letter-kerning="true" style:font-size-asian="16pt" style:font-weight-asian="bold" style:font-name-complex="Arial" style:font-family-complex="Arial" style:font-family-generic-complex="swiss" style:font-pitch-complex="variable" style:font-size-complex="16pt" style:language-complex="ar" style:country-complex="SA" style:font-weight-complex="bold"/>
    </style:style>
    <style:style style:name="Стиль_20_Обычный_20__28_веб_29__20__2b__20_полужирный_20_Черный_20_Знак" style:display-name="Стиль Обычный (веб) + полужирный Черный Знак" style:family="text">
      <style:text-properties fo:color="#000000" style:font-name="Arial" fo:font-family="Arial" style:font-family-generic="swiss" style:font-pitch="variable" fo:font-size="16pt" fo:language="ru" fo:country="RU" fo:font-weight="bold" style:letter-kerning="true" style:font-size-asian="16pt" style:font-weight-asian="bold" style:font-name-complex="Arial" style:font-family-complex="Arial" style:font-family-generic-complex="swiss" style:font-pitch-complex="variable" style:font-size-complex="16pt" style:language-complex="ar" style:country-complex="SA" style:font-weight-complex="bold"/>
    </style:style>
    <style:style style:name="apple-converted-space" style:family="text" style:parent-style-name="Основной_20_шрифт_20_абзаца"/>
    <style:style style:name="Название_20_Знак" style:display-name="Название Знак" style:family="text">
      <style:text-properties fo:font-size="14pt" fo:language="ru" fo:country="RU" fo:font-weight="bold" style:font-size-asian="14pt" style:font-weight-asian="bold" style:font-size-complex="14pt" style:language-complex="ar" style:country-complex="SA" style:font-weight-complex="bold"/>
    </style:style>
    <style:style style:name="mw-headline" style:family="text"/>
    <style:style style:name="mw-editsection" style:family="text"/>
    <style:style style:name="mw-editsection-bracket" style:family="text"/>
    <style:style style:name="mw-editsection-divider" style:family="text"/>
    <style:style style:name="mwe-math-mathml-inline" style:family="text"/>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80" style:text-underline-style="solid" style:text-underline-width="auto" style:text-underline-color="font-color"/>
    </style:style>
    <style:style style:name="Заголовок_20_4_20_Знак" style:display-name="Заголовок 4 Знак" style:family="text">
      <style:text-properties fo:font-size="14pt" fo:font-weight="bold" style:font-size-asian="14pt" style:font-weight-asian="bold" style:font-size-complex="14pt" style:font-weight-complex="bold"/>
    </style:style>
    <style:style style:name="Текст_20_выноски_20_Знак" style:display-name="Текст выноски Знак"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Основной_20_текст_20_с_20_отступом_20_2_20_Знак" style:display-name="Основной текст с отступом 2 Знак" style:family="text">
      <style:text-properties fo:language="none" fo:country="none"/>
    </style:style>
    <style:style style:name="Заголовок_20_2_20_Знак" style:display-name="Заголовок 2 Знак" style:family="text">
      <style:text-properties fo:font-size="14pt" fo:language="en" fo:country="US" style:font-size-asian="14pt" style:font-size-complex="12pt"/>
    </style:style>
    <style:style style:name="Заголовок_20_3_20_Знак" style:display-name="Заголовок 3 Знак" style:family="text">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6_20_Знак" style:display-name="Заголовок 6 Знак" style:family="text">
      <style:text-properties fo:font-size="11pt" fo:font-weight="bold" style:font-size-asian="11pt" style:font-weight-asian="bold" style:font-size-complex="11pt" style:font-weight-complex="bold"/>
    </style:style>
    <style:style style:name="Основной_20_текст_20_2_20_Знак" style:display-name="Основной текст 2 Знак" style:family="text"/>
    <style:style style:name="Основной_20_текст_20_Знак" style:display-name="Основной текст Знак" style:family="text"/>
    <style:style style:name="Верхний_20_колонтитул_20_Знак" style:display-name="Верхний колонтитул Знак" style:family="text"/>
    <style:style style:name="Основной_20_текст_20_с_20_отступом_20_Знак" style:display-name="Основной текст с отступом Знак"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z1" style:num-suffix="." style:num-format="1" text:display-levels="2">
        <style:list-level-properties text:list-level-position-and-space-mode="label-alignment">
          <style:list-level-label-alignment text:label-followed-by="listtab" text:list-tab-stop-position="2.069cm" fo:text-indent="-0.82cm" fo:margin-left="2.069cm"/>
        </style:list-level-properties>
      </text:list-level-style-number>
      <text:list-level-style-number text:level="3" text:style-name="WW8Num1z1" style:num-suffix="." style:num-format="1" text:display-levels="3">
        <style:list-level-properties text:list-level-position-and-space-mode="label-alignment">
          <style:list-level-label-alignment text:label-followed-by="listtab" text:list-tab-stop-position="3.133cm" fo:text-indent="-1.27cm" fo:margin-left="3.133cm"/>
        </style:list-level-properties>
      </text:list-level-style-number>
      <text:list-level-style-number text:level="4" text:style-name="WW8Num1z1" style:num-suffix="." style:num-format="1" text:display-levels="4">
        <style:list-level-properties text:list-level-position-and-space-mode="label-alignment">
          <style:list-level-label-alignment text:label-followed-by="listtab" text:list-tab-stop-position="3.747cm" fo:text-indent="-1.27cm" fo:margin-left="3.747cm"/>
        </style:list-level-properties>
      </text:list-level-style-number>
      <text:list-level-style-number text:level="5" text:style-name="WW8Num1z1" style:num-suffix="." style:num-format="1" text:display-levels="5">
        <style:list-level-properties text:list-level-position-and-space-mode="label-alignment">
          <style:list-level-label-alignment text:label-followed-by="listtab" text:list-tab-stop-position="4.995cm" fo:text-indent="-1.905cm" fo:margin-left="4.995cm"/>
        </style:list-level-properties>
      </text:list-level-style-number>
      <text:list-level-style-number text:level="6" text:style-name="WW8Num1z1" style:num-suffix="." style:num-format="1" text:display-levels="6">
        <style:list-level-properties text:list-level-position-and-space-mode="label-alignment">
          <style:list-level-label-alignment text:label-followed-by="listtab" text:list-tab-stop-position="5.609cm" fo:text-indent="-1.905cm" fo:margin-left="5.609cm"/>
        </style:list-level-properties>
      </text:list-level-style-number>
      <text:list-level-style-number text:level="7" text:style-name="WW8Num1z1" style:num-suffix="." style:num-format="1" text:display-levels="7">
        <style:list-level-properties text:list-level-position-and-space-mode="label-alignment">
          <style:list-level-label-alignment text:label-followed-by="listtab" text:list-tab-stop-position="6.858cm" fo:text-indent="-2.54cm" fo:margin-left="6.858cm"/>
        </style:list-level-properties>
      </text:list-level-style-number>
      <text:list-level-style-number text:level="8" text:style-name="WW8Num1z1" style:num-suffix="." style:num-format="1" text:display-levels="8">
        <style:list-level-properties text:list-level-position-and-space-mode="label-alignment">
          <style:list-level-label-alignment text:label-followed-by="listtab" text:list-tab-stop-position="7.472cm" fo:text-indent="-2.54cm" fo:margin-left="7.472cm"/>
        </style:list-level-properties>
      </text:list-level-style-number>
      <text:list-level-style-number text:level="9" text:style-name="WW8Num1z1" style:num-suffix="." style:num-format="1" text:display-levels="9">
        <style:list-level-properties text:list-level-position-and-space-mode="label-alignment">
          <style:list-level-label-alignment text:label-followed-by="listtab" text:list-tab-stop-position="8.721cm" fo:text-indent="-3.175cm" fo:margin-left="8.7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1.341cm" fo:text-indent="-0.635cm" fo:margin-left="1.341cm"/>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text:list-tab-stop-position="2.611cm" fo:text-indent="-0.635cm" fo:margin-left="2.611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3.881cm" fo:text-indent="-0.318cm" fo:margin-left="3.881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5.151cm" fo:text-indent="-0.635cm" fo:margin-left="5.151cm"/>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text:list-tab-stop-position="6.421cm" fo:text-indent="-0.635cm" fo:margin-left="6.421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7.691cm" fo:text-indent="-0.318cm" fo:margin-left="7.691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8.961cm" fo:text-indent="-0.635cm" fo:margin-left="8.961cm"/>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text:list-tab-stop-position="10.231cm" fo:text-indent="-0.635cm" fo:margin-left="10.231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11.501cm" fo:text-indent="-0.318cm" fo:margin-left="11.50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text:style-name="WW8Num11z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Symbol"/>
      </text:list-level-style-bullet>
      <text:list-level-style-bullet text:level="2" text:style-name="WW8Num1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4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5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8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9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Symbol"/>
      </text:list-level-style-bullet>
      <text:list-level-style-bullet text:level="2" text:style-name="WW8Num2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0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0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1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T1" style:family="text">
      <style:text-properties fo:font-size="10pt" style:font-size-asian="10pt" style:font-size-complex="10pt"/>
    </style:style>
    <style:style style:name="Mfr1" style:family="graphic" style:parent-style-name="Frame">
      <style:graphic-properties style:wrap="dynamic" style:number-wrapped-paragraphs="1" style:vertical-pos="from-top" style:vertical-rel="paragraph" style:horizontal-pos="outside"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6cm" fo:margin-bottom="1.251cm" fo:margin-left="2cm" fo:margin-right="1.498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501cm" fo:margin-top="0.402cm" style:dynamic-spacing="true"/>
      </style:footer-style>
    </style:page-layout>
  </office:automatic-styles>
  <office:master-styles>
    <style:master-page style:name="Standard" style:page-layout-name="Mpm1">
      <style:footer>
        <text:p text:style-name="Footer"><draw:frame draw:style-name="Mfr1" draw:name="Врезка17" text:anchor-type="paragraph" svg:y="0.002cm" draw:z-index="171"><draw:text-box fo:min-height="0.058cm" fo:min-width="0cm"><text:p text:style-name="Footer"><text:span text:style-name="Page_20_Number"><text:span text:style-name="MT1"><text:page-number text:select-page="current">47</text:page-number></text:span></text:span></text:p></draw:text-box></draw:frame></text:p>
      </style:footer>
      <loext:footer-first>
        <text:p text:style-name="Footer"/>
      </loext: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ГОСУДАРСТВЕННЫЙ КОМИТЕТ РОССИЙСКОЙ ФЕДЕРАЦИИ ПО РЫБОЛОВСТВУ</dc:title>
    <dc:subject/>
    <meta:keyword/>
    <meta:initial-creator>Иван</meta:initial-creator>
    <meta:creation-date>2017-10-02T18:56:00</meta:creation-date>
    <dc:creator>Админ</dc:creator>
    <dc:date>2018-06-26T23:33:00</dc:date>
    <meta:print-date>2018-06-26T23:13:00</meta:print-date>
    <meta:editing-cycles>21</meta:editing-cycles>
    <meta:editing-duration>PT27M</meta:editing-duration>
    <meta:document-statistic meta:table-count="18" meta:image-count="43" meta:object-count="82" meta:page-count="47" meta:paragraph-count="2213" meta:word-count="10056" meta:character-count="65773" meta:non-whitespace-character-count="57349"/>
    <meta:generator>LibreOffice/6.1.4.2$Windows_x86 LibreOffice_project/9d0f32d1f0b509096fd65e0d4bec26ddd1938fd3</meta:generator>
  </office:meta>
</office:document-meta>
</file>

<file path=Object 1/content.xml><?xml version="1.0" encoding="utf-8"?>
<math xmlns="http://www.w3.org/1998/Math/MathML" display="block">
  <semantics>
    <mrow>
      <mtable>
        <mtr>
          <mtd>
            <mrow>
              <mstyle mathsize="12pt">
                <mrow>
                  <mrow>
                    <msub>
                      <mi>N</mi>
                      <mstyle mathsize="8pt">
                        <mi>P</mi>
                      </mstyle>
                    </msub>
                    <mo stretchy="false">=</mo>
                    <mrow>
                      <mrow>
                        <msub>
                          <mi>a</mi>
                          <mstyle mathsize="8pt">
                            <mrow>
                              <mi>m</mi>
                              <mo stretchy="false">−</mo>
                              <mn>1</mn>
                            </mrow>
                          </mstyle>
                        </msub>
                        <mo stretchy="false">⋅</mo>
                        <msup>
                          <mi>P</mi>
                          <mstyle mathsize="8pt">
                            <mrow>
                              <mi>m</mi>
                              <mo stretchy="false">−</mo>
                              <mn>1</mn>
                            </mrow>
                          </mstyle>
                        </msup>
                      </mrow>
                      <mo stretchy="false">+</mo>
                      <mrow>
                        <msub>
                          <mi>a</mi>
                          <mstyle mathsize="8pt">
                            <mrow>
                              <mi>m</mi>
                              <mo stretchy="false">−</mo>
                              <mn>2</mn>
                            </mrow>
                          </mstyle>
                        </msub>
                        <mo stretchy="false">⋅</mo>
                        <msup>
                          <mi>P</mi>
                          <mstyle mathsize="8pt">
                            <mrow>
                              <mi>m</mi>
                              <mo stretchy="false">−</mo>
                              <mn>2</mn>
                            </mrow>
                          </mstyle>
                        </msup>
                      </mrow>
                      <mo stretchy="false">+</mo>
                      <mtext>.</mtext>
                    </mrow>
                  </mrow>
                  <mtext>.</mtext>
                  <mrow>
                    <mtext>.</mtext>
                    <mo stretchy="false">+</mo>
                    <mrow>
                      <msub>
                        <mi>a</mi>
                        <mstyle mathsize="8pt">
                          <mi>k</mi>
                        </mstyle>
                      </msub>
                      <mo stretchy="false">⋅</mo>
                      <msup>
                        <mi>P</mi>
                        <mstyle mathsize="8pt">
                          <mi>k</mi>
                        </mstyle>
                      </msup>
                    </mrow>
                    <mo stretchy="false">+</mo>
                    <mtext>.</mtext>
                  </mrow>
                  <mtext>.</mtext>
                  <mrow>
                    <mtext>.</mtext>
                    <mo stretchy="false">+</mo>
                    <mrow>
                      <msub>
                        <mi>a</mi>
                        <mstyle mathsize="8pt">
                          <mn>1</mn>
                        </mstyle>
                      </msub>
                      <mo stretchy="false">⋅</mo>
                      <msup>
                        <mi>P</mi>
                        <mstyle mathsize="8pt">
                          <mn>1</mn>
                        </mstyle>
                      </msup>
                    </mrow>
                    <mo stretchy="false">+</mo>
                    <mrow/>
                  </mrow>
                </mrow>
              </mstyle>
              <mrow/>
            </mrow>
          </mtd>
        </mtr>
        <mtr>
          <mtd>
            <mrow>
              <mrow>
                <mrow>
                  <mrow>
                    <mo stretchy="false">+</mo>
                    <msub>
                      <mi>a</mi>
                      <mstyle mathsize="8pt">
                        <mn>0</mn>
                      </mstyle>
                    </msub>
                  </mrow>
                  <mo stretchy="false">⋅</mo>
                  <msup>
                    <mi>P</mi>
                    <mstyle mathsize="8pt">
                      <mn>0</mn>
                    </mstyle>
                  </msup>
                </mrow>
                <mo stretchy="false">+</mo>
                <mrow>
                  <msub>
                    <mi>a</mi>
                    <mstyle mathsize="8pt">
                      <mrow>
                        <mo stretchy="false">−</mo>
                        <mn>1</mn>
                      </mrow>
                    </mstyle>
                  </msub>
                  <mo stretchy="false">⋅</mo>
                  <msup>
                    <mi>P</mi>
                    <mstyle mathsize="8pt">
                      <mrow>
                        <mo stretchy="false">−</mo>
                        <mn>1</mn>
                      </mrow>
                    </mstyle>
                  </msup>
                </mrow>
                <mo stretchy="false">+</mo>
                <mrow>
                  <msub>
                    <mi>a</mi>
                    <mstyle mathsize="8pt">
                      <mrow>
                        <mo stretchy="false">−</mo>
                        <mn>2</mn>
                      </mrow>
                    </mstyle>
                  </msub>
                  <mo stretchy="false">⋅</mo>
                  <msup>
                    <mi>P</mi>
                    <mstyle mathsize="8pt">
                      <mrow>
                        <mo stretchy="false">−</mo>
                        <mn>2</mn>
                      </mrow>
                    </mstyle>
                  </msup>
                </mrow>
                <mo stretchy="false">+</mo>
                <mtext>.</mtext>
              </mrow>
              <mtext>.</mtext>
              <mrow>
                <mtext>.</mtext>
                <mo stretchy="false">+</mo>
                <mrow>
                  <msub>
                    <mi>a</mi>
                    <mstyle mathsize="8pt">
                      <mrow>
                        <mo stretchy="false">−</mo>
                        <mi>s</mi>
                      </mrow>
                    </mstyle>
                  </msub>
                  <mo stretchy="false">⋅</mo>
                  <msup>
                    <mi>P</mi>
                    <mstyle mathsize="8pt">
                      <mrow>
                        <mo stretchy="false">−</mo>
                        <mi>s</mi>
                      </mrow>
                    </mstyle>
                  </msup>
                </mrow>
              </mrow>
              <mrow/>
            </mrow>
          </mtd>
        </mtr>
      </mtable>
      <mrow/>
    </mrow>
    <annotation encoding="StarMath 5.0">alignl { stack {
 size 12{N rSub { size 8{P} } =a rSub { size 8{m - 1} }  cdot P rSup { size 8{m - 1} } +a rSub { size 8{m - 2} }  cdot P rSup { size 8{m - 2} } + "."  "."  "." +a rSub { size 8{k} }  cdot P rSup { size 8{k} } + "."  "."  "." +a rSub { size 8{1} }  cdot P rSup { size 8{1} } +{}}  {} # 
+a rSub { size 8{0} }  cdot P rSup { size 8{0} } +a rSub { size 8{ - 1} }  cdot P rSup { size 8{ - 1} } +a rSub { size 8{ - 2} }  cdot P rSup { size 8{ - 2} } + "."  "."  "." +a rSub { size 8{ - s} }  cdot P rSup { size 8{ - s} }  {} 
} } {}</annotation>
  </semantics>
</math>
</file>

<file path=Object 10/content.xml><?xml version="1.0" encoding="utf-8"?>
<math xmlns="http://www.w3.org/1998/Math/MathML" display="block">
  <semantics>
    <mrow>
      <mstyle mathsize="12pt">
        <mrow>
          <mrow>
            <mrow>
              <msub>
                <mi>a</mi>
                <mstyle mathsize="8pt">
                  <mrow>
                    <mi>m</mi>
                    <mo stretchy="false">−</mo>
                    <mn>1</mn>
                  </mrow>
                </mstyle>
              </msub>
              <mo stretchy="false">⋅</mo>
              <msup>
                <mn>2</mn>
                <mstyle mathsize="8pt">
                  <mrow>
                    <mi>m</mi>
                    <mo stretchy="false">−</mo>
                    <mn>2</mn>
                  </mrow>
                </mstyle>
              </msup>
            </mrow>
            <mo stretchy="false">+</mo>
            <mrow>
              <msub>
                <mi>a</mi>
                <mstyle mathsize="8pt">
                  <mrow>
                    <mi>m</mi>
                    <mo stretchy="false">−</mo>
                    <mn>2</mn>
                  </mrow>
                </mstyle>
              </msub>
              <mo stretchy="false">⋅</mo>
              <msup>
                <mn>2</mn>
                <mstyle mathsize="8pt">
                  <mrow>
                    <mi>m</mi>
                    <mo stretchy="false">−</mo>
                    <mn>3</mn>
                  </mrow>
                </mstyle>
              </msup>
            </mrow>
            <mo stretchy="false">+</mo>
            <mtext>.</mtext>
          </mrow>
          <mtext>.</mtext>
          <mrow>
            <mtext>.</mtext>
            <mo stretchy="false">+</mo>
            <mrow>
              <msub>
                <mi>a</mi>
                <mstyle mathsize="8pt">
                  <mi>k</mi>
                </mstyle>
              </msub>
              <mo stretchy="false">⋅</mo>
              <msup>
                <mn>2</mn>
                <mstyle mathsize="8pt">
                  <mrow>
                    <mi>k</mi>
                    <mo stretchy="false">−</mo>
                    <mn>1</mn>
                  </mrow>
                </mstyle>
              </msup>
            </mrow>
            <mo stretchy="false">+</mo>
            <mtext>.</mtext>
          </mrow>
          <mtext>.</mtext>
          <mrow>
            <mrow>
              <mtext>.</mtext>
              <mo stretchy="false">+</mo>
              <msub>
                <mi>a</mi>
                <mstyle mathsize="8pt">
                  <mn>1</mn>
                </mstyle>
              </msub>
            </mrow>
            <mo stretchy="false">=</mo>
            <mtext>47</mtext>
          </mrow>
        </mrow>
      </mstyle>
      <mrow/>
    </mrow>
    <annotation encoding="StarMath 5.0"> size 12{a rSub { size 8{m - 1} }  cdot 2 rSup { size 8{m - 2} } +a rSub { size 8{m - 2} }  cdot 2 rSup { size 8{m - 3} } + "."  "."  "." +a rSub { size 8{k} }  cdot 2 rSup { size 8{k - 1} } + "."  "."  "." +a rSub { size 8{1} } ="47"} {}</annotation>
  </semantics>
</math>
</file>

<file path=Object 100/content.xml><?xml version="1.0" encoding="utf-8"?>
<math xmlns="http://www.w3.org/1998/Math/MathML" display="block">
  <semantics>
    <mrow>
      <mstyle mathsize="12pt">
        <mrow>
          <mrow>
            <msub>
              <mi>F</mi>
              <mstyle mathsize="8pt">
                <mrow>
                  <mi>A</mi>
                  <mo stretchy="false">=</mo>
                  <mi>B</mi>
                </mrow>
              </mstyle>
            </msub>
            <mo stretchy="false">=</mo>
            <mrow>
              <msub>
                <mi>F</mi>
                <mstyle mathsize="8pt">
                  <mrow>
                    <msub>
                      <mi>a</mi>
                      <mstyle mathsize="6pt">
                        <mn>0</mn>
                      </mstyle>
                    </msub>
                    <mo stretchy="false">=</mo>
                    <msub>
                      <mi>b</mi>
                      <mstyle mathsize="6pt">
                        <mn>0</mn>
                      </mstyle>
                    </msub>
                  </mrow>
                </mstyle>
              </msub>
              <mo stretchy="false">∨</mo>
              <msub>
                <mi>F</mi>
                <mrow>
                  <msub>
                    <mi>a</mi>
                    <mstyle mathsize="6pt">
                      <mn>1</mn>
                    </mstyle>
                  </msub>
                  <mo stretchy="false">=</mo>
                  <msub>
                    <mi>b</mi>
                    <mstyle mathsize="6pt">
                      <mn>1</mn>
                    </mstyle>
                  </msub>
                </mrow>
              </msub>
            </mrow>
          </mrow>
          <mstyle mathsize="12pt">
            <mrow>
              <mrow/>
              <mtext>.</mtext>
              <mtext>.</mtext>
              <mrow>
                <mtext>.</mtext>
                <mo stretchy="false">∨</mo>
                <msub>
                  <mi>F</mi>
                  <mrow>
                    <msub>
                      <mi>a</mi>
                      <mstyle mathsize="6pt">
                        <mrow>
                          <mi>n</mi>
                          <mo stretchy="false">−</mo>
                          <mn>1</mn>
                        </mrow>
                      </mstyle>
                    </msub>
                    <mo stretchy="false">=</mo>
                    <msub>
                      <mi>b</mi>
                      <mstyle mathsize="6pt">
                        <mrow>
                          <mi>n</mi>
                          <mo stretchy="false">−</mo>
                          <mn>1</mn>
                        </mrow>
                      </mstyle>
                    </msub>
                  </mrow>
                </msub>
              </mrow>
            </mrow>
          </mstyle>
        </mrow>
      </mstyle>
      <mrow/>
    </mrow>
    <annotation encoding="StarMath 5.0"> size 12{F rSub { size 8{A=B} } =F rSub { size 8{a rSub { size 6{0} } =b rSub { size 6{0} } } }  or F rSub {a rSub { size 6{1} } =b rSub { size 6{1} } }  size 12{ or  "."  "."  "."  or F rSub {a rSub { size 6{n - 1} } =b rSub { size 6{n - 1} } } }} {}</annotation>
  </semantics>
</math>
</file>

<file path=Object 101/content.xml><?xml version="1.0" encoding="utf-8"?>
<math xmlns="http://www.w3.org/1998/Math/MathML" display="block">
  <semantics>
    <mrow>
      <mstyle mathsize="12pt">
        <mrow>
          <msub>
            <mi>F</mi>
            <mstyle mathsize="8pt">
              <mrow>
                <mi>a</mi>
                <mo stretchy="false">=</mo>
                <mi>b</mi>
              </mrow>
            </mstyle>
          </msub>
          <mo stretchy="false">=</mo>
          <mover accent="true">
            <msub>
              <mi>F</mi>
              <mstyle mathsize="8pt">
                <mrow>
                  <mi>a</mi>
                  <mo stretchy="false">≠</mo>
                  <mi>b</mi>
                </mrow>
              </mstyle>
            </msub>
            <mo>¯</mo>
          </mover>
          <mo stretchy="false">=</mo>
          <mover accent="true">
            <mrow>
              <msub>
                <mi>a</mi>
                <mstyle mathsize="8pt">
                  <mn>1</mn>
                </mstyle>
              </msub>
              <mrow>
                <mover accent="true">
                  <msub>
                    <mi>b</mi>
                    <mstyle mathsize="8pt">
                      <mn>1</mn>
                    </mstyle>
                  </msub>
                  <mo>¯</mo>
                </mover>
                <mo stretchy="false">+</mo>
                <mover accent="true">
                  <msub>
                    <mi>a</mi>
                    <mstyle mathsize="8pt">
                      <mn>1</mn>
                    </mstyle>
                  </msub>
                  <mo>¯</mo>
                </mover>
              </mrow>
              <msub>
                <mi>b</mi>
                <mstyle mathsize="8pt">
                  <mn>1</mn>
                </mstyle>
              </msub>
            </mrow>
            <mo>¯</mo>
          </mover>
          <mo stretchy="false">=</mo>
          <mover accent="true">
            <mrow>
              <msub>
                <mi>a</mi>
                <mstyle mathsize="8pt">
                  <mn>1</mn>
                </mstyle>
              </msub>
              <mi>⊕</mi>
              <msub>
                <mi>b</mi>
                <mstyle mathsize="8pt">
                  <mn>1</mn>
                </mstyle>
              </msub>
            </mrow>
            <mo>¯</mo>
          </mover>
        </mrow>
      </mstyle>
      <mrow/>
    </mrow>
    <annotation encoding="StarMath 5.0"> size 12{F rSub { size 8{a=b} } = {overline  {F rSub { size 8{a &lt;&gt; b} } }} = {overline  {a rSub { size 8{1} }  {overline  {b rSub { size 8{1} } }} + {overline  {a rSub { size 8{1} } }} b rSub { size 8{1} } }} = {overline  {a rSub { size 8{1} } ⊕b rSub { size 8{1} } }} } {}</annotation>
  </semantics>
</math>
</file>

<file path=Object 102/content.xml><?xml version="1.0" encoding="utf-8"?>
<math xmlns="http://www.w3.org/1998/Math/MathML" display="block">
  <semantics>
    <mrow>
      <mstyle mathsize="12pt">
        <mrow>
          <msub>
            <mi>S</mi>
            <mstyle mathsize="8pt">
              <mi>i</mi>
            </mstyle>
          </msub>
          <mo stretchy="false">=</mo>
          <mrow>
            <mrow>
              <mo fence="true" stretchy="true">(</mo>
              <mrow>
                <mrow>
                  <mover accent="true">
                    <msub>
                      <mi>a</mi>
                      <mstyle mathsize="8pt">
                        <mi>i</mi>
                      </mstyle>
                    </msub>
                    <mo>¯</mo>
                  </mover>
                  <mo stretchy="false">∧</mo>
                  <mover accent="true">
                    <msub>
                      <mi>b</mi>
                      <mstyle mathsize="8pt">
                        <mi>i</mi>
                      </mstyle>
                    </msub>
                    <mo>¯</mo>
                  </mover>
                  <mo stretchy="false">∧</mo>
                  <msub>
                    <mi>P</mi>
                    <mstyle mathsize="8pt">
                      <mi>i</mi>
                    </mstyle>
                  </msub>
                </mrow>
              </mrow>
              <mo fence="true" stretchy="true">)</mo>
            </mrow>
            <mo stretchy="false">∨</mo>
            <mrow>
              <mo fence="true" stretchy="true">(</mo>
              <mrow>
                <mrow>
                  <mover accent="true">
                    <msub>
                      <mi>a</mi>
                      <mstyle mathsize="8pt">
                        <mi>i</mi>
                      </mstyle>
                    </msub>
                    <mo>¯</mo>
                  </mover>
                  <mo stretchy="false">∧</mo>
                  <msub>
                    <mi>b</mi>
                    <mstyle mathsize="8pt">
                      <mi>i</mi>
                    </mstyle>
                  </msub>
                  <mo stretchy="false">∧</mo>
                  <mover accent="true">
                    <msub>
                      <mi>P</mi>
                      <mstyle mathsize="8pt">
                        <mi>i</mi>
                      </mstyle>
                    </msub>
                    <mo>¯</mo>
                  </mover>
                </mrow>
              </mrow>
              <mo fence="true" stretchy="true">)</mo>
            </mrow>
            <mo stretchy="false">∨</mo>
            <mrow>
              <mo fence="true" stretchy="true">(</mo>
              <mrow>
                <mrow>
                  <msub>
                    <mi>a</mi>
                    <mstyle mathsize="8pt">
                      <mi>i</mi>
                    </mstyle>
                  </msub>
                  <mo stretchy="false">∧</mo>
                  <mover accent="true">
                    <msub>
                      <mi>b</mi>
                      <mstyle mathsize="8pt">
                        <mi>i</mi>
                      </mstyle>
                    </msub>
                    <mo>¯</mo>
                  </mover>
                  <mo stretchy="false">∧</mo>
                  <mover accent="true">
                    <msub>
                      <mi>P</mi>
                      <mstyle mathsize="8pt">
                        <mi>i</mi>
                      </mstyle>
                    </msub>
                    <mo>¯</mo>
                  </mover>
                </mrow>
              </mrow>
              <mo fence="true" stretchy="true">)</mo>
            </mrow>
            <mo stretchy="false">∨</mo>
            <mrow>
              <mo fence="true" stretchy="true">(</mo>
              <mrow>
                <mrow>
                  <msub>
                    <mi>a</mi>
                    <mstyle mathsize="8pt">
                      <mi>i</mi>
                    </mstyle>
                  </msub>
                  <mo stretchy="false">∧</mo>
                  <msub>
                    <mi>b</mi>
                    <mstyle mathsize="8pt">
                      <mi>i</mi>
                    </mstyle>
                  </msub>
                  <mo stretchy="false">∧</mo>
                  <msub>
                    <mi>P</mi>
                    <mstyle mathsize="8pt">
                      <mi>i</mi>
                    </mstyle>
                  </msub>
                </mrow>
              </mrow>
              <mo fence="true" stretchy="true">)</mo>
            </mrow>
          </mrow>
        </mrow>
      </mstyle>
      <mrow/>
    </mrow>
    <annotation encoding="StarMath 5.0"> size 12{S rSub { size 8{i} } = left ( {overline  {a rSub { size 8{i} } }}  and  {overline  {b rSub { size 8{i} } }}  and P rSub { size 8{i} }  right ) or  left ( {overline  {a rSub { size 8{i} } }}  and b rSub { size 8{i} }  and  {overline  {P rSub { size 8{i} } }}  right ) or  left (a rSub { size 8{i} }  and  {overline  {b rSub { size 8{i} } }}  and  {overline  {P rSub { size 8{i} } }}  right ) or  left (a rSub { size 8{i} }  and b rSub { size 8{i} }  and P rSub { size 8{i} }  right )} {}</annotation>
  </semantics>
</math>
</file>

<file path=Object 103/content.xml><?xml version="1.0" encoding="utf-8"?>
<math xmlns="http://www.w3.org/1998/Math/MathML" display="block">
  <semantics>
    <mrow>
      <mstyle mathsize="12pt">
        <mrow>
          <msub>
            <mi>P</mi>
            <mstyle mathsize="8pt">
              <mrow>
                <mi>i</mi>
                <mo stretchy="false">+</mo>
                <mn>1</mn>
              </mrow>
            </mstyle>
          </msub>
          <mo stretchy="false">=</mo>
          <mrow>
            <mrow>
              <mo fence="true" stretchy="true">(</mo>
              <mrow>
                <mrow>
                  <mover accent="true">
                    <msub>
                      <mi>a</mi>
                      <mstyle mathsize="8pt">
                        <mi>i</mi>
                      </mstyle>
                    </msub>
                    <mo>¯</mo>
                  </mover>
                  <mo stretchy="false">∧</mo>
                  <msub>
                    <mi>b</mi>
                    <mstyle mathsize="8pt">
                      <mi>i</mi>
                    </mstyle>
                  </msub>
                  <mo stretchy="false">∧</mo>
                  <msub>
                    <mi>P</mi>
                    <mstyle mathsize="8pt">
                      <mi>i</mi>
                    </mstyle>
                  </msub>
                </mrow>
              </mrow>
              <mo fence="true" stretchy="true">)</mo>
            </mrow>
            <mo stretchy="false">∨</mo>
            <mrow>
              <mo fence="true" stretchy="true">(</mo>
              <mrow>
                <mrow>
                  <msub>
                    <mi>a</mi>
                    <mstyle mathsize="8pt">
                      <mi>i</mi>
                    </mstyle>
                  </msub>
                  <mo stretchy="false">∧</mo>
                  <mover accent="true">
                    <msub>
                      <mi>b</mi>
                      <mstyle mathsize="8pt">
                        <mi>i</mi>
                      </mstyle>
                    </msub>
                    <mo>¯</mo>
                  </mover>
                  <mo stretchy="false">∧</mo>
                  <msub>
                    <mi>P</mi>
                    <mstyle mathsize="8pt">
                      <mi>i</mi>
                    </mstyle>
                  </msub>
                </mrow>
              </mrow>
              <mo fence="true" stretchy="true">)</mo>
            </mrow>
            <mo stretchy="false">∨</mo>
            <mrow>
              <mo fence="true" stretchy="true">(</mo>
              <mrow>
                <mrow>
                  <msub>
                    <mi>a</mi>
                    <mstyle mathsize="8pt">
                      <mi>i</mi>
                    </mstyle>
                  </msub>
                  <mo stretchy="false">∧</mo>
                  <msub>
                    <mi>b</mi>
                    <mstyle mathsize="8pt">
                      <mi>i</mi>
                    </mstyle>
                  </msub>
                  <mo stretchy="false">∧</mo>
                  <mover accent="true">
                    <msub>
                      <mi>P</mi>
                      <mstyle mathsize="8pt">
                        <mi>i</mi>
                      </mstyle>
                    </msub>
                    <mo>¯</mo>
                  </mover>
                </mrow>
              </mrow>
              <mo fence="true" stretchy="true">)</mo>
            </mrow>
            <mo stretchy="false">∨</mo>
            <mrow>
              <mo fence="true" stretchy="true">(</mo>
              <mrow>
                <mrow>
                  <msub>
                    <mi>a</mi>
                    <mstyle mathsize="8pt">
                      <mi>i</mi>
                    </mstyle>
                  </msub>
                  <mo stretchy="false">∧</mo>
                  <msub>
                    <mi>b</mi>
                    <mstyle mathsize="8pt">
                      <mi>i</mi>
                    </mstyle>
                  </msub>
                  <mo stretchy="false">∧</mo>
                  <msub>
                    <mi>P</mi>
                    <mstyle mathsize="8pt">
                      <mi>i</mi>
                    </mstyle>
                  </msub>
                </mrow>
              </mrow>
              <mo fence="true" stretchy="true">)</mo>
            </mrow>
          </mrow>
        </mrow>
      </mstyle>
      <mrow/>
    </mrow>
    <annotation encoding="StarMath 5.0"> size 12{P rSub { size 8{i+1} } = left ( {overline  {a rSub { size 8{i} } }}  and b rSub { size 8{i} }  and P rSub { size 8{i} }  right ) or  left (a rSub { size 8{i} }  and  {overline  {b rSub { size 8{i} } }}  and P rSub { size 8{i} }  right ) or  left (a rSub { size 8{i} }  and b rSub { size 8{i} }  and  {overline  {P rSub { size 8{i} } }}  right ) or  left (a rSub { size 8{i} }  and b rSub { size 8{i} }  and P rSub { size 8{i} }  right )} {}</annotation>
  </semantics>
</math>
</file>

<file path=Object 11/content.xml><?xml version="1.0" encoding="utf-8"?>
<math xmlns="http://www.w3.org/1998/Math/MathML" display="block">
  <semantics>
    <mrow>
      <mstyle mathsize="12pt">
        <msub>
          <mi>a</mi>
          <mstyle mathsize="8pt">
            <mn>1</mn>
          </mstyle>
        </msub>
      </mstyle>
      <mrow/>
    </mrow>
    <annotation encoding="StarMath 5.0"> size 12{a rSub { size 8{1} } } {}</annotation>
  </semantics>
</math>
</file>

<file path=Object 12/content.xml><?xml version="1.0" encoding="utf-8"?>
<math xmlns="http://www.w3.org/1998/Math/MathML" display="block">
  <semantics>
    <mrow>
      <mstyle mathsize="12pt">
        <mrow>
          <mrow>
            <mrow>
              <msub>
                <mi>a</mi>
                <mstyle mathsize="8pt">
                  <mrow>
                    <mi>m</mi>
                    <mo stretchy="false">−</mo>
                    <mn>1</mn>
                  </mrow>
                </mstyle>
              </msub>
              <mo stretchy="false">⋅</mo>
              <msup>
                <mn>2</mn>
                <mstyle mathsize="8pt">
                  <mrow>
                    <mi>m</mi>
                    <mo stretchy="false">−</mo>
                    <mn>2</mn>
                  </mrow>
                </mstyle>
              </msup>
            </mrow>
            <mo stretchy="false">+</mo>
            <mrow>
              <msub>
                <mi>a</mi>
                <mstyle mathsize="8pt">
                  <mrow>
                    <mi>m</mi>
                    <mo stretchy="false">−</mo>
                    <mn>2</mn>
                  </mrow>
                </mstyle>
              </msub>
              <mo stretchy="false">⋅</mo>
              <msup>
                <mn>2</mn>
                <mstyle mathsize="8pt">
                  <mrow>
                    <mi>m</mi>
                    <mo stretchy="false">−</mo>
                    <mn>3</mn>
                  </mrow>
                </mstyle>
              </msup>
            </mrow>
            <mo stretchy="false">+</mo>
            <mtext>.</mtext>
          </mrow>
          <mtext>.</mtext>
          <mrow>
            <mtext>.</mtext>
            <mo stretchy="false">+</mo>
            <mrow>
              <msub>
                <mi>a</mi>
                <mstyle mathsize="8pt">
                  <mi>k</mi>
                </mstyle>
              </msub>
              <mo stretchy="false">⋅</mo>
              <msup>
                <mn>2</mn>
                <mstyle mathsize="8pt">
                  <mrow>
                    <mi>k</mi>
                    <mo stretchy="false">−</mo>
                    <mn>1</mn>
                  </mrow>
                </mstyle>
              </msup>
            </mrow>
            <mo stretchy="false">+</mo>
            <mtext>.</mtext>
          </mrow>
          <mtext>.</mtext>
          <mrow>
            <mrow>
              <mtext>.</mtext>
              <mo stretchy="false">+</mo>
              <msub>
                <mi>a</mi>
                <mstyle mathsize="8pt">
                  <mn>1</mn>
                </mstyle>
              </msub>
            </mrow>
            <mo stretchy="false">=</mo>
            <mtext>23</mtext>
          </mrow>
        </mrow>
      </mstyle>
      <mrow/>
    </mrow>
    <annotation encoding="StarMath 5.0"> size 12{a rSub { size 8{m - 1} }  cdot 2 rSup { size 8{m - 2} } +a rSub { size 8{m - 2} }  cdot 2 rSup { size 8{m - 3} } + "."  "."  "." +a rSub { size 8{k} }  cdot 2 rSup { size 8{k - 1} } + "."  "."  "." +a rSub { size 8{1} } ="23"} {}</annotation>
  </semantics>
</math>
</file>

<file path=Object 13/content.xml><?xml version="1.0" encoding="utf-8"?>
<math xmlns="http://www.w3.org/1998/Math/MathML" display="block">
  <semantics>
    <mrow>
      <mstyle mathsize="12pt">
        <msub>
          <mi>a</mi>
          <mstyle mathsize="8pt">
            <mi>i</mi>
          </mstyle>
        </msub>
      </mstyle>
      <mrow/>
    </mrow>
    <annotation encoding="StarMath 5.0"> size 12{a rSub { size 8{i} } } {}</annotation>
  </semantics>
</math>
</file>

<file path=Object 14/content.xml><?xml version="1.0" encoding="utf-8"?>
<math xmlns="http://www.w3.org/1998/Math/MathML" display="block">
  <semantics>
    <mrow>
      <mstyle mathsize="12pt">
        <mrow>
          <mrow>
            <msub>
              <mi>a</mi>
              <mstyle mathsize="8pt">
                <mn>6</mn>
              </mstyle>
            </msub>
            <mo stretchy="false">=</mo>
            <mn>1</mn>
          </mrow>
          <mi>,</mi>
          <mrow>
            <msub>
              <mi>a</mi>
              <mstyle mathsize="8pt">
                <mn>5</mn>
              </mstyle>
            </msub>
            <mo stretchy="false">=</mo>
            <mn>0</mn>
          </mrow>
          <mi>,</mi>
          <mrow>
            <msub>
              <mi>a</mi>
              <mstyle mathsize="8pt">
                <mn>4</mn>
              </mstyle>
            </msub>
            <mo stretchy="false">=</mo>
            <mn>1</mn>
          </mrow>
          <mi>,</mi>
          <mrow>
            <msub>
              <mi>a</mi>
              <mstyle mathsize="8pt">
                <mn>3</mn>
              </mstyle>
            </msub>
            <mo stretchy="false">=</mo>
            <mn>1</mn>
          </mrow>
          <mi>,</mi>
          <mrow>
            <msub>
              <mi>a</mi>
              <mstyle mathsize="8pt">
                <mn>2</mn>
              </mstyle>
            </msub>
            <mo stretchy="false">=</mo>
            <mn>1</mn>
          </mrow>
          <mi>,</mi>
          <mrow>
            <msub>
              <mi>a</mi>
              <mstyle mathsize="8pt">
                <mn>1</mn>
              </mstyle>
            </msub>
            <mo stretchy="false">=</mo>
            <mn>1</mn>
          </mrow>
          <mi>,</mi>
          <mrow>
            <msub>
              <mi>a</mi>
              <mstyle mathsize="8pt">
                <mn>0</mn>
              </mstyle>
            </msub>
            <mo stretchy="false">=</mo>
            <mn>1</mn>
          </mrow>
        </mrow>
      </mstyle>
      <mrow/>
    </mrow>
    <annotation encoding="StarMath 5.0"> size 12{a rSub { size 8{6} } =1,a rSub { size 8{5} } =0,a rSub { size 8{4} } =1,a rSub { size 8{3} } =1,a rSub { size 8{2} } =1,a rSub { size 8{1} } =1,a rSub { size 8{0} } =1} {}</annotation>
  </semantics>
</math>
</file>

<file path=Object 15/content.xml><?xml version="1.0" encoding="utf-8"?>
<math xmlns="http://www.w3.org/1998/Math/MathML" display="block">
  <semantics>
    <mrow>
      <mstyle mathsize="12pt">
        <mrow>
          <mtext>95</mtext>
          <mo stretchy="false">=</mo>
          <mrow>
            <mrow>
              <msub>
                <mi>a</mi>
                <mstyle mathsize="8pt">
                  <mn>6</mn>
                </mstyle>
              </msub>
              <mo stretchy="false">⋅</mo>
              <msup>
                <mn>2</mn>
                <mstyle mathsize="8pt">
                  <mn>6</mn>
                </mstyle>
              </msup>
            </mrow>
            <mo stretchy="false">+</mo>
            <mrow>
              <msub>
                <mi>a</mi>
                <mstyle mathsize="8pt">
                  <mn>5</mn>
                </mstyle>
              </msub>
              <mo stretchy="false">⋅</mo>
              <msup>
                <mn>2</mn>
                <mstyle mathsize="8pt">
                  <mn>5</mn>
                </mstyle>
              </msup>
            </mrow>
            <mo stretchy="false">+</mo>
            <mrow>
              <msub>
                <mi>a</mi>
                <mstyle mathsize="8pt">
                  <mn>4</mn>
                </mstyle>
              </msub>
              <mo stretchy="false">⋅</mo>
              <msup>
                <mn>2</mn>
                <mstyle mathsize="8pt">
                  <mn>4</mn>
                </mstyle>
              </msup>
            </mrow>
            <mo stretchy="false">+</mo>
            <mrow>
              <msub>
                <mi>a</mi>
                <mstyle mathsize="8pt">
                  <mn>3</mn>
                </mstyle>
              </msub>
              <mo stretchy="false">⋅</mo>
              <msup>
                <mn>2</mn>
                <mstyle mathsize="8pt">
                  <mn>3</mn>
                </mstyle>
              </msup>
            </mrow>
            <mo stretchy="false">+</mo>
            <mrow>
              <msub>
                <mi>a</mi>
                <mstyle mathsize="8pt">
                  <mn>2</mn>
                </mstyle>
              </msub>
              <mo stretchy="false">⋅</mo>
              <msup>
                <mn>2</mn>
                <mstyle mathsize="8pt">
                  <mn>2</mn>
                </mstyle>
              </msup>
            </mrow>
            <mo stretchy="false">+</mo>
            <mrow>
              <msub>
                <mi>a</mi>
                <mstyle mathsize="8pt">
                  <mn>1</mn>
                </mstyle>
              </msub>
              <mo stretchy="false">⋅</mo>
              <msup>
                <mn>2</mn>
                <mstyle mathsize="8pt">
                  <mn>1</mn>
                </mstyle>
              </msup>
            </mrow>
            <mo stretchy="false">+</mo>
            <mrow>
              <msub>
                <mi>a</mi>
                <mstyle mathsize="8pt">
                  <mn>0</mn>
                </mstyle>
              </msub>
              <mo stretchy="false">⋅</mo>
              <msup>
                <mn>2</mn>
                <mstyle mathsize="8pt">
                  <mn>0</mn>
                </mstyle>
              </msup>
            </mrow>
          </mrow>
        </mrow>
      </mstyle>
      <mrow/>
    </mrow>
    <annotation encoding="StarMath 5.0"> size 12{"95"=a rSub { size 8{6} }  cdot 2 rSup { size 8{6} } +a rSub { size 8{5} }  cdot 2 rSup { size 8{5} } +a rSub { size 8{4} }  cdot 2 rSup { size 8{4} } +a rSub { size 8{3} }  cdot 2 rSup { size 8{3} } +a rSub { size 8{2} }  cdot 2 rSup { size 8{2} } +a rSub { size 8{1} }  cdot 2 rSup { size 8{1} } +a rSub { size 8{0} }  cdot 2 rSup { size 8{0} } } {}</annotation>
  </semantics>
</math>
</file>

<file path=Object 16/content.xml><?xml version="1.0" encoding="utf-8"?>
<math xmlns="http://www.w3.org/1998/Math/MathML" display="block">
  <semantics>
    <mrow>
      <mstyle mathsize="12pt">
        <mrow>
          <mfrac>
            <mtext>95</mtext>
            <mn>1</mn>
          </mfrac>
          <mfrac>
            <mtext>47</mtext>
            <mn>1</mn>
          </mfrac>
          <mfrac>
            <mtext>23</mtext>
            <mn>1</mn>
          </mfrac>
          <mfrac>
            <mtext>11</mtext>
            <mn>1</mn>
          </mfrac>
          <mfrac>
            <mn>5</mn>
            <mn>1</mn>
          </mfrac>
          <mfrac>
            <mn>2</mn>
            <mn>0</mn>
          </mfrac>
          <mfrac>
            <mn>1</mn>
            <mrow/>
          </mfrac>
        </mrow>
      </mstyle>
      <mrow/>
    </mrow>
    <annotation encoding="StarMath 5.0"> size 12{ {  {"95"}  over  {1} }  {  {"47"}  over  {1} }  {  {"23"}  over  {1} }  {  {"11"}  over  {1} }  {  {5}  over  {1} }  {  {2}  over  {0} }  {  {1}  over  {} } } {}</annotation>
  </semantics>
</math>
</file>

<file path=Object 17/content.xml><?xml version="1.0" encoding="utf-8"?>
<math xmlns="http://www.w3.org/1998/Math/MathML" display="block">
  <semantics>
    <mrow>
      <mstyle mathsize="12pt">
        <mrow>
          <msub>
            <mi>a</mi>
            <mstyle mathsize="8pt">
              <mrow>
                <mo stretchy="false">−</mo>
                <mn>1</mn>
              </mrow>
            </mstyle>
          </msub>
          <mi>,</mi>
          <msub>
            <mi>a</mi>
            <mstyle mathsize="8pt">
              <mrow>
                <mo stretchy="false">−</mo>
                <mn>2</mn>
              </mrow>
            </mstyle>
          </msub>
          <mi>,</mi>
          <mtext>.</mtext>
          <mtext>.</mtext>
          <mtext>.</mtext>
          <mi>,</mi>
          <msub>
            <mi>a</mi>
            <mstyle mathsize="8pt">
              <mrow>
                <mo stretchy="false">−</mo>
                <mi>s</mi>
              </mrow>
            </mstyle>
          </msub>
        </mrow>
      </mstyle>
      <mrow/>
    </mrow>
    <annotation encoding="StarMath 5.0"> size 12{a rSub { size 8{ - 1} } ,a rSub { size 8{ - 2} } , "."  "."  "." ,a rSub { size 8{ - s} } } {}</annotation>
  </semantics>
</math>
</file>

<file path=Object 18/content.xml><?xml version="1.0" encoding="utf-8"?>
<math xmlns="http://www.w3.org/1998/Math/MathML" display="block">
  <semantics>
    <mrow>
      <mstyle mathsize="12pt">
        <mrow>
          <mrow>
            <mrow>
              <msub>
                <mi>a</mi>
                <mstyle mathsize="8pt">
                  <mrow>
                    <mo stretchy="false">−</mo>
                    <mn>1</mn>
                  </mrow>
                </mstyle>
              </msub>
              <mo stretchy="false">⋅</mo>
              <msup>
                <mn>2</mn>
                <mstyle mathsize="8pt">
                  <mrow>
                    <mo stretchy="false">−</mo>
                    <mn>1</mn>
                  </mrow>
                </mstyle>
              </msup>
            </mrow>
            <mo stretchy="false">+</mo>
            <mrow>
              <msub>
                <mi>a</mi>
                <mstyle mathsize="8pt">
                  <mrow>
                    <mo stretchy="false">−</mo>
                    <mn>2</mn>
                  </mrow>
                </mstyle>
              </msub>
              <mo stretchy="false">⋅</mo>
              <msup>
                <mn>2</mn>
                <mstyle mathsize="8pt">
                  <mrow>
                    <mo stretchy="false">−</mo>
                    <mn>2</mn>
                  </mrow>
                </mstyle>
              </msup>
            </mrow>
            <mo stretchy="false">+</mo>
            <mtext>.</mtext>
          </mrow>
          <mtext>.</mtext>
          <mrow>
            <mrow>
              <mtext>.</mtext>
              <mo stretchy="false">+</mo>
              <mrow>
                <msub>
                  <mi>a</mi>
                  <mstyle mathsize="8pt">
                    <mrow>
                      <mo stretchy="false">−</mo>
                      <mi>s</mi>
                    </mrow>
                  </mstyle>
                </msub>
                <mo stretchy="false">⋅</mo>
                <msup>
                  <mn>2</mn>
                  <mstyle mathsize="8pt">
                    <mrow>
                      <mo stretchy="false">−</mo>
                      <mi>s</mi>
                    </mrow>
                  </mstyle>
                </msup>
              </mrow>
            </mrow>
            <mo stretchy="false">=</mo>
            <mn>0</mn>
          </mrow>
          <mtext>.</mtext>
          <mtext>6875</mtext>
        </mrow>
      </mstyle>
      <mrow/>
    </mrow>
    <annotation encoding="StarMath 5.0"> size 12{a rSub { size 8{ - 1} }  cdot 2 rSup { size 8{ - 1} } +a rSub { size 8{ - 2} }  cdot 2 rSup { size 8{ - 2} } + "."  "."  "." +a rSub { size 8{ - s} }  cdot 2 rSup { size 8{ - s} } =0 "." "6875"} {}</annotation>
  </semantics>
</math>
</file>

<file path=Object 19/content.xml><?xml version="1.0" encoding="utf-8"?>
<math xmlns="http://www.w3.org/1998/Math/MathML" display="block">
  <semantics>
    <mrow>
      <mstyle mathsize="12pt">
        <mrow>
          <mrow>
            <msub>
              <mi>a</mi>
              <mstyle mathsize="8pt">
                <mrow>
                  <mo stretchy="false">−</mo>
                  <mn>1</mn>
                </mrow>
              </mstyle>
            </msub>
            <mo stretchy="false">+</mo>
            <mrow>
              <msub>
                <mi>a</mi>
                <mstyle mathsize="8pt">
                  <mrow>
                    <mo stretchy="false">−</mo>
                    <mn>2</mn>
                  </mrow>
                </mstyle>
              </msub>
              <mo stretchy="false">⋅</mo>
              <msup>
                <mn>2</mn>
                <mstyle mathsize="8pt">
                  <mrow>
                    <mo stretchy="false">−</mo>
                    <mn>1</mn>
                  </mrow>
                </mstyle>
              </msup>
            </mrow>
            <mo stretchy="false">+</mo>
            <mtext>.</mtext>
          </mrow>
          <mtext>.</mtext>
          <mrow>
            <mrow>
              <mtext>.</mtext>
              <mo stretchy="false">+</mo>
              <mrow>
                <msub>
                  <mi>a</mi>
                  <mstyle mathsize="8pt">
                    <mrow>
                      <mo stretchy="false">−</mo>
                      <mi>s</mi>
                    </mrow>
                  </mstyle>
                </msub>
                <mo stretchy="false">⋅</mo>
                <msup>
                  <mn>2</mn>
                  <mstyle mathsize="8pt">
                    <mrow>
                      <mrow>
                        <mo stretchy="false">−</mo>
                        <mi>s</mi>
                      </mrow>
                      <mo stretchy="false">+</mo>
                      <mn>1</mn>
                    </mrow>
                  </mstyle>
                </msup>
              </mrow>
            </mrow>
            <mo stretchy="false">=</mo>
            <mn>1</mn>
          </mrow>
          <mtext>.</mtext>
          <mtext>3750</mtext>
        </mrow>
      </mstyle>
      <mrow/>
    </mrow>
    <annotation encoding="StarMath 5.0"> size 12{a rSub { size 8{ - 1} } +a rSub { size 8{ - 2} }  cdot 2 rSup { size 8{ - 1} } + "."  "."  "." +a rSub { size 8{ - s} }  cdot 2 rSup { size 8{ - s+1} } =1 "." "3750"} {}</annotation>
  </semantics>
</math>
</file>

<file path=Object 2/content.xml><?xml version="1.0" encoding="utf-8"?>
<math xmlns="http://www.w3.org/1998/Math/MathML" display="block">
  <semantics>
    <mrow>
      <mstyle mathsize="12pt">
        <mrow>
          <msub>
            <mi>N</mi>
            <mstyle mathsize="8pt">
              <mtext>max</mtext>
            </mstyle>
          </msub>
          <mo stretchy="false">=</mo>
          <mrow>
            <msup>
              <mi>P</mi>
              <mstyle mathsize="8pt">
                <mi>m</mi>
              </mstyle>
            </msup>
            <mo stretchy="false">−</mo>
            <mn>1</mn>
          </mrow>
        </mrow>
      </mstyle>
      <mrow/>
    </mrow>
    <annotation encoding="StarMath 5.0"> size 12{N rSub { size 8{"max"} } =P rSup { size 8{m} }  - 1} {}</annotation>
  </semantics>
</math>
</file>

<file path=Object 20/content.xml><?xml version="1.0" encoding="utf-8"?>
<math xmlns="http://www.w3.org/1998/Math/MathML" display="block">
  <semantics>
    <mrow>
      <mstyle mathsize="12pt">
        <msub>
          <mi>a</mi>
          <mstyle mathsize="8pt">
            <mrow>
              <mo stretchy="false">−</mo>
              <mn>1</mn>
            </mrow>
          </mstyle>
        </msub>
      </mstyle>
      <mrow/>
    </mrow>
    <annotation encoding="StarMath 5.0"> size 12{a rSub { size 8{ - 1} } } {}</annotation>
  </semantics>
</math>
</file>

<file path=Object 21/content.xml><?xml version="1.0" encoding="utf-8"?>
<math xmlns="http://www.w3.org/1998/Math/MathML" display="block">
  <semantics>
    <mrow>
      <mstyle mathsize="12pt">
        <mrow>
          <msub>
            <mi>a</mi>
            <mstyle mathsize="8pt">
              <mrow>
                <mo stretchy="false">−</mo>
                <mn>1</mn>
              </mrow>
            </mstyle>
          </msub>
          <mo stretchy="false">=</mo>
          <mn>1</mn>
        </mrow>
      </mstyle>
      <mrow/>
    </mrow>
    <annotation encoding="StarMath 5.0"> size 12{a rSub { size 8{ - 1} } =1} {}</annotation>
  </semantics>
</math>
</file>

<file path=Object 22/content.xml><?xml version="1.0" encoding="utf-8"?>
<math xmlns="http://www.w3.org/1998/Math/MathML" display="block">
  <semantics>
    <mrow>
      <mstyle mathsize="12pt">
        <mrow>
          <mrow>
            <mrow>
              <msub>
                <mi>a</mi>
                <mstyle mathsize="8pt">
                  <mrow>
                    <mo stretchy="false">−</mo>
                    <mn>2</mn>
                  </mrow>
                </mstyle>
              </msub>
              <mo stretchy="false">⋅</mo>
              <msup>
                <mn>2</mn>
                <mstyle mathsize="8pt">
                  <mrow>
                    <mo stretchy="false">−</mo>
                    <mn>1</mn>
                  </mrow>
                </mstyle>
              </msup>
            </mrow>
            <mo stretchy="false">+</mo>
            <mtext>.</mtext>
          </mrow>
          <mtext>.</mtext>
          <mrow>
            <mrow>
              <mtext>.</mtext>
              <mo stretchy="false">+</mo>
              <mrow>
                <msub>
                  <mi>a</mi>
                  <mstyle mathsize="8pt">
                    <mrow>
                      <mo stretchy="false">−</mo>
                      <mi>s</mi>
                    </mrow>
                  </mstyle>
                </msub>
                <mo stretchy="false">⋅</mo>
                <msup>
                  <mn>2</mn>
                  <mstyle mathsize="8pt">
                    <mrow>
                      <mrow>
                        <mo stretchy="false">−</mo>
                        <mi>s</mi>
                      </mrow>
                      <mo stretchy="false">+</mo>
                      <mn>1</mn>
                    </mrow>
                  </mstyle>
                </msup>
              </mrow>
            </mrow>
            <mo stretchy="false">=</mo>
            <mn>0</mn>
          </mrow>
          <mtext>.</mtext>
          <mtext>3750</mtext>
        </mrow>
      </mstyle>
      <mrow/>
    </mrow>
    <annotation encoding="StarMath 5.0"> size 12{a rSub { size 8{ - 2} }  cdot 2 rSup { size 8{ - 1} } + "."  "."  "." +a rSub { size 8{ - s} }  cdot 2 rSup { size 8{ - s+1} } =0 "." "3750"} {}</annotation>
  </semantics>
</math>
</file>

<file path=Object 23/content.xml><?xml version="1.0" encoding="utf-8"?>
<math xmlns="http://www.w3.org/1998/Math/MathML" display="block">
  <semantics>
    <mrow>
      <mstyle mathsize="12pt">
        <mrow>
          <mrow>
            <msub>
              <mi>a</mi>
              <mstyle mathsize="8pt">
                <mrow>
                  <mo stretchy="false">−</mo>
                  <mn>2</mn>
                </mrow>
              </mstyle>
            </msub>
            <mo stretchy="false">+</mo>
            <mrow>
              <msub>
                <mi>a</mi>
                <mstyle mathsize="8pt">
                  <mrow>
                    <mo stretchy="false">−</mo>
                    <mn>3</mn>
                  </mrow>
                </mstyle>
              </msub>
              <mo stretchy="false">⋅</mo>
              <msup>
                <mn>2</mn>
                <mstyle mathsize="8pt">
                  <mrow>
                    <mo stretchy="false">−</mo>
                    <mn>1</mn>
                  </mrow>
                </mstyle>
              </msup>
            </mrow>
            <mo stretchy="false">+</mo>
            <mtext>.</mtext>
          </mrow>
          <mtext>.</mtext>
          <mrow>
            <mrow>
              <mtext>.</mtext>
              <mo stretchy="false">+</mo>
              <mrow>
                <msub>
                  <mi>a</mi>
                  <mstyle mathsize="8pt">
                    <mrow>
                      <mo stretchy="false">−</mo>
                      <mi>s</mi>
                    </mrow>
                  </mstyle>
                </msub>
                <mo stretchy="false">⋅</mo>
                <msup>
                  <mn>2</mn>
                  <mstyle mathsize="8pt">
                    <mrow>
                      <mrow>
                        <mo stretchy="false">−</mo>
                        <mi>s</mi>
                      </mrow>
                      <mo stretchy="false">+</mo>
                      <mn>2</mn>
                    </mrow>
                  </mstyle>
                </msup>
              </mrow>
            </mrow>
            <mo stretchy="false">=</mo>
            <mn>0</mn>
          </mrow>
          <mtext>.</mtext>
          <mtext>75</mtext>
        </mrow>
      </mstyle>
      <mrow/>
    </mrow>
    <annotation encoding="StarMath 5.0"> size 12{a rSub { size 8{ - 2} } +a rSub { size 8{ - 3} }  cdot 2 rSup { size 8{ - 1} } + "."  "."  "." +a rSub { size 8{ - s} }  cdot 2 rSup { size 8{ - s+2} } =0 "." "75"} {}</annotation>
  </semantics>
</math>
</file>

<file path=Object 24/content.xml><?xml version="1.0" encoding="utf-8"?>
<math xmlns="http://www.w3.org/1998/Math/MathML" display="block">
  <semantics>
    <mrow>
      <mstyle mathsize="12pt">
        <mrow>
          <msub>
            <mi>a</mi>
            <mstyle mathsize="8pt">
              <mrow>
                <mo stretchy="false">−</mo>
                <mn>2</mn>
              </mrow>
            </mstyle>
          </msub>
          <mo stretchy="false">=</mo>
          <mn>0</mn>
        </mrow>
      </mstyle>
      <mrow/>
    </mrow>
    <annotation encoding="StarMath 5.0"> size 12{a rSub { size 8{ - 2} } =0} {}</annotation>
  </semantics>
</math>
</file>

<file path=Object 25/content.xml><?xml version="1.0" encoding="utf-8"?>
<math xmlns="http://www.w3.org/1998/Math/MathML" display="block">
  <semantics>
    <mrow>
      <mstyle mathsize="12pt">
        <mrow>
          <mrow>
            <msub>
              <mi>a</mi>
              <mstyle mathsize="8pt">
                <mrow>
                  <mo stretchy="false">−</mo>
                  <mn>3</mn>
                </mrow>
              </mstyle>
            </msub>
            <mo stretchy="false">+</mo>
            <mrow>
              <msub>
                <mi>a</mi>
                <mstyle mathsize="8pt">
                  <mrow>
                    <mo stretchy="false">−</mo>
                    <mn>4</mn>
                  </mrow>
                </mstyle>
              </msub>
              <mo stretchy="false">⋅</mo>
              <msup>
                <mn>2</mn>
                <mstyle mathsize="8pt">
                  <mrow>
                    <mo stretchy="false">−</mo>
                    <mn>1</mn>
                  </mrow>
                </mstyle>
              </msup>
            </mrow>
            <mo stretchy="false">+</mo>
            <mtext>.</mtext>
          </mrow>
          <mtext>.</mtext>
          <mrow>
            <mrow>
              <mtext>.</mtext>
              <mo stretchy="false">+</mo>
              <mrow>
                <msub>
                  <mi>a</mi>
                  <mstyle mathsize="8pt">
                    <mrow>
                      <mo stretchy="false">−</mo>
                      <mi>s</mi>
                    </mrow>
                  </mstyle>
                </msub>
                <mo stretchy="false">⋅</mo>
                <msup>
                  <mn>2</mn>
                  <mstyle mathsize="8pt">
                    <mrow>
                      <mrow>
                        <mo stretchy="false">−</mo>
                        <mi>s</mi>
                      </mrow>
                      <mo stretchy="false">+</mo>
                      <mn>3</mn>
                    </mrow>
                  </mstyle>
                </msup>
              </mrow>
            </mrow>
            <mo stretchy="false">=</mo>
            <mn>1</mn>
          </mrow>
          <mtext>.</mtext>
          <mn>5</mn>
        </mrow>
      </mstyle>
      <mrow/>
    </mrow>
    <annotation encoding="StarMath 5.0"> size 12{a rSub { size 8{ - 3} } +a rSub { size 8{ - 4} }  cdot 2 rSup { size 8{ - 1} } + "."  "."  "." +a rSub { size 8{ - s} }  cdot 2 rSup { size 8{ - s+3} } =1 "." 5} {}</annotation>
  </semantics>
</math>
</file>

<file path=Object 26/content.xml><?xml version="1.0" encoding="utf-8"?>
<math xmlns="http://www.w3.org/1998/Math/MathML" display="block">
  <semantics>
    <mrow>
      <mstyle mathsize="12pt">
        <mrow>
          <msub>
            <mi>a</mi>
            <mstyle mathsize="8pt">
              <mrow>
                <mo stretchy="false">−</mo>
                <mn>3</mn>
              </mrow>
            </mstyle>
          </msub>
          <mo stretchy="false">=</mo>
          <mn>1</mn>
        </mrow>
      </mstyle>
      <mrow/>
    </mrow>
    <annotation encoding="StarMath 5.0"> size 12{a rSub { size 8{ - 3} } =1} {}</annotation>
  </semantics>
</math>
</file>

<file path=Object 27/content.xml><?xml version="1.0" encoding="utf-8"?>
<math xmlns="http://www.w3.org/1998/Math/MathML" display="block">
  <semantics>
    <mrow>
      <mstyle mathsize="12pt">
        <mrow>
          <mrow>
            <mrow>
              <msub>
                <mi>a</mi>
                <mstyle mathsize="8pt">
                  <mrow>
                    <mo stretchy="false">−</mo>
                    <mn>4</mn>
                  </mrow>
                </mstyle>
              </msub>
              <mo stretchy="false">⋅</mo>
              <msup>
                <mn>2</mn>
                <mstyle mathsize="8pt">
                  <mrow>
                    <mo stretchy="false">−</mo>
                    <mn>1</mn>
                  </mrow>
                </mstyle>
              </msup>
            </mrow>
            <mo stretchy="false">+</mo>
            <mtext>.</mtext>
          </mrow>
          <mtext>.</mtext>
          <mrow>
            <mrow>
              <mtext>.</mtext>
              <mo stretchy="false">+</mo>
              <mrow>
                <msub>
                  <mi>a</mi>
                  <mstyle mathsize="8pt">
                    <mrow>
                      <mo stretchy="false">−</mo>
                      <mi>s</mi>
                    </mrow>
                  </mstyle>
                </msub>
                <mo stretchy="false">⋅</mo>
                <msup>
                  <mn>2</mn>
                  <mstyle mathsize="8pt">
                    <mrow>
                      <mrow>
                        <mo stretchy="false">−</mo>
                        <mi>s</mi>
                      </mrow>
                      <mo stretchy="false">+</mo>
                      <mn>3</mn>
                    </mrow>
                  </mstyle>
                </msup>
              </mrow>
            </mrow>
            <mo stretchy="false">=</mo>
            <mn>0</mn>
          </mrow>
          <mtext>.</mtext>
          <mn>5</mn>
        </mrow>
      </mstyle>
      <mrow/>
    </mrow>
    <annotation encoding="StarMath 5.0"> size 12{a rSub { size 8{ - 4} }  cdot 2 rSup { size 8{ - 1} } + "."  "."  "." +a rSub { size 8{ - s} }  cdot 2 rSup { size 8{ - s+3} } =0 "." 5} {}</annotation>
  </semantics>
</math>
</file>

<file path=Object 28/content.xml><?xml version="1.0" encoding="utf-8"?>
<math xmlns="http://www.w3.org/1998/Math/MathML" display="block">
  <semantics>
    <mrow>
      <mstyle mathsize="12pt">
        <mrow>
          <msub>
            <mi>a</mi>
            <mstyle mathsize="8pt">
              <mrow>
                <mo stretchy="false">−</mo>
                <mn>4</mn>
              </mrow>
            </mstyle>
          </msub>
          <mo stretchy="false">=</mo>
          <mn>1</mn>
        </mrow>
      </mstyle>
      <mrow/>
    </mrow>
    <annotation encoding="StarMath 5.0"> size 12{a rSub { size 8{ - 4} } =1} {}</annotation>
  </semantics>
</math>
</file>

<file path=Object 29/content.xml><?xml version="1.0" encoding="utf-8"?>
<math xmlns="http://www.w3.org/1998/Math/MathML" display="block">
  <semantics>
    <mrow>
      <mstyle mathsize="12pt">
        <msub>
          <mi>a</mi>
          <mstyle mathsize="8pt">
            <mrow>
              <mo stretchy="false">−</mo>
              <mi>j</mi>
            </mrow>
          </mstyle>
        </msub>
      </mstyle>
      <mrow/>
    </mrow>
    <annotation encoding="StarMath 5.0"> size 12{a rSub { size 8{ - j} } } {}</annotation>
  </semantics>
</math>
</file>

<file path=Object 3/content.xml><?xml version="1.0" encoding="utf-8"?>
<math xmlns="http://www.w3.org/1998/Math/MathML" display="block">
  <semantics>
    <mrow>
      <mstyle mathsize="12pt">
        <mrow>
          <msub>
            <mi>N</mi>
            <mstyle mathsize="8pt">
              <mtext>min</mtext>
            </mstyle>
          </msub>
          <mo stretchy="false">=</mo>
          <msup>
            <mi>P</mi>
            <mstyle mathsize="8pt">
              <mrow>
                <mo stretchy="false">−</mo>
                <mstyle mathvariant="italic">
                  <mtext>sm</mtext>
                </mstyle>
              </mrow>
            </mstyle>
          </msup>
        </mrow>
      </mstyle>
      <mrow/>
    </mrow>
    <annotation encoding="StarMath 5.0"> size 12{N rSub { size 8{"min"} } =P rSup { size 8{ -  ital "sm"} } } {}</annotation>
  </semantics>
</math>
</file>

<file path=Object 30/content.xml><?xml version="1.0" encoding="utf-8"?>
<math xmlns="http://www.w3.org/1998/Math/MathML" display="block">
  <semantics>
    <mstyle mathsize="12pt">
      <mrow>
        <mrow>
          <mrow>
            <msub>
              <mrow>
                <mo fence="true" stretchy="true">[</mo>
                <mrow>
                  <mi>N</mi>
                </mrow>
                <mo fence="true" stretchy="true">]</mo>
              </mrow>
              <mstyle mathsize="8pt">
                <mstyle mathvariant="italic">
                  <mtext>пр</mtext>
                </mstyle>
              </mstyle>
            </msub>
            <mo stretchy="false">=</mo>
            <mrow/>
          </mrow>
          <mtable>
            <mtr>
              <mtd>
                <mrow>
                  <mrow>
                    <mo fence="true" stretchy="true">{</mo>
                    <mrow>
                      <mrow>
                        <mrow>
                          <mi>N</mi>
                          <mi>,</mi>
                          <mstyle mathvariant="italic">
                            <mtext>если</mtext>
                          </mstyle>
                          <msup>
                            <mrow/>
                            <mrow/>
                          </msup>
                          <mrow>
                            <mi>N</mi>
                            <mo stretchy="false">≥</mo>
                            <mn>0,</mn>
                          </mrow>
                          <mrow/>
                        </mrow>
                        <mrow/>
                      </mrow>
                    </mrow>
                  </mrow>
                  <mrow/>
                </mrow>
              </mtd>
            </mtr>
          </mtable>
          <mrow/>
        </mrow>
        <mrow/>
      </mrow>
    </mstyle>
    <annotation encoding="StarMath 5.0"> size 12{ left [N right ] rSub { size 8{ ital "пр"} } =alignl { stack {
 left lbrace N, ital "если" {}  rSup {} N &gt;= 0, {} # 
 right none  left lbrace 1 - N, ital "если" {}  rSup {} N&lt;0 {} # 
 right no } }  lbrace } {}</annotation>
  </semantics>
</math>
</file>

<file path=Object 31/content.xml><?xml version="1.0" encoding="utf-8"?>
<math xmlns="http://www.w3.org/1998/Math/MathML" display="block">
  <semantics>
    <mrow>
      <mstyle mathsize="12pt">
        <mover accent="true">
          <mi>a</mi>
          <mo>¯</mo>
        </mover>
      </mstyle>
      <mrow/>
    </mrow>
    <annotation encoding="StarMath 5.0"> size 12{ {overline  {a}} } {}</annotation>
  </semantics>
</math>
</file>

<file path=Object 32/content.xml><?xml version="1.0" encoding="utf-8"?>
<math xmlns="http://www.w3.org/1998/Math/MathML" display="block">
  <semantics>
    <mrow>
      <mstyle mathsize="12pt">
        <mi>a</mi>
      </mstyle>
      <mrow/>
    </mrow>
    <annotation encoding="StarMath 5.0"> size 12{a} {}</annotation>
  </semantics>
</math>
</file>

<file path=Object 33/content.xml><?xml version="1.0" encoding="utf-8"?>
<math xmlns="http://www.w3.org/1998/Math/MathML" display="block">
  <semantics>
    <mrow>
      <mstyle mathsize="12pt">
        <mi>a</mi>
      </mstyle>
      <mrow/>
    </mrow>
    <annotation encoding="StarMath 5.0"> size 12{a} {}</annotation>
  </semantics>
</math>
</file>

<file path=Object 34/content.xml><?xml version="1.0" encoding="utf-8"?>
<math xmlns="http://www.w3.org/1998/Math/MathML" display="block">
  <semantics>
    <mrow>
      <mstyle mathsize="12pt">
        <mrow>
          <mi>a</mi>
          <mo stretchy="false">=</mo>
          <mn>1</mn>
        </mrow>
      </mstyle>
      <mrow/>
    </mrow>
    <annotation encoding="StarMath 5.0"> size 12{a=1} {}</annotation>
  </semantics>
</math>
</file>

<file path=Object 35/content.xml><?xml version="1.0" encoding="utf-8"?>
<math xmlns="http://www.w3.org/1998/Math/MathML" display="block">
  <semantics>
    <mrow>
      <mstyle mathsize="12pt">
        <mrow>
          <mover accent="true">
            <mi>a</mi>
            <mo>¯</mo>
          </mover>
          <mo stretchy="false">=</mo>
          <mn>0</mn>
        </mrow>
      </mstyle>
      <mrow/>
    </mrow>
    <annotation encoding="StarMath 5.0"> size 12{ {overline  {a}} =0} {}</annotation>
  </semantics>
</math>
</file>

<file path=Object 36/content.xml><?xml version="1.0" encoding="utf-8"?>
<math xmlns="http://www.w3.org/1998/Math/MathML" display="block">
  <semantics>
    <mrow>
      <mstyle mathsize="12pt">
        <mrow>
          <mn>1,</mn>
          <msub>
            <mover accent="true">
              <mi>a</mi>
              <mo>¯</mo>
            </mover>
            <mstyle mathsize="8pt">
              <mn>1</mn>
            </mstyle>
          </msub>
          <mi>,</mi>
          <msub>
            <mover accent="true">
              <mi>a</mi>
              <mo>¯</mo>
            </mover>
            <mstyle mathsize="8pt">
              <mn>2</mn>
            </mstyle>
          </msub>
          <mi>,</mi>
          <msub>
            <mover accent="true">
              <mi>a</mi>
              <mo>¯</mo>
            </mover>
            <mstyle mathsize="8pt">
              <mn>3</mn>
            </mstyle>
          </msub>
          <mtext>.</mtext>
          <mtext>.</mtext>
          <mtext>.</mtext>
          <msub>
            <mover accent="true">
              <mi>a</mi>
              <mo>¯</mo>
            </mover>
            <mstyle mathsize="8pt">
              <mi>m</mi>
            </mstyle>
          </msub>
          <mi>,</mi>
        </mrow>
      </mstyle>
      <mrow/>
    </mrow>
    <annotation encoding="StarMath 5.0"> size 12{1, {overline  {a}}  rSub { size 8{1} } , {overline  {a}}  rSub { size 8{2} } , {overline  {a}}  rSub { size 8{3} }  "."  "."  "."  {overline  {a}}  rSub { size 8{m} } ,} {}</annotation>
  </semantics>
</math>
</file>

<file path=Object 37/content.xml><?xml version="1.0" encoding="utf-8"?>
<math xmlns="http://www.w3.org/1998/Math/MathML" display="block">
  <semantics>
    <mstyle mathsize="12pt">
      <mrow>
        <mrow>
          <mrow>
            <msub>
              <mrow>
                <mo fence="true" stretchy="true">[</mo>
                <mrow>
                  <mi>N</mi>
                </mrow>
                <mo fence="true" stretchy="true">]</mo>
              </mrow>
              <mstyle mathsize="8pt">
                <mstyle mathvariant="italic">
                  <mtext>обр</mtext>
                </mstyle>
              </mstyle>
            </msub>
            <mo stretchy="false">=</mo>
            <mrow/>
          </mrow>
          <mtable>
            <mtr>
              <mtd>
                <mrow>
                  <mrow>
                    <mo fence="true" stretchy="true">{</mo>
                    <mrow>
                      <mrow>
                        <mrow>
                          <mi>N</mi>
                          <mi>,</mi>
                          <mstyle mathvariant="italic">
                            <mtext>если</mtext>
                          </mstyle>
                          <msup>
                            <mrow/>
                            <mrow/>
                          </msup>
                          <mrow>
                            <mi>N</mi>
                            <mo stretchy="false">≥</mo>
                            <mn>0,</mn>
                          </mrow>
                          <mrow/>
                        </mrow>
                        <mrow/>
                      </mrow>
                    </mrow>
                  </mrow>
                  <mrow/>
                </mrow>
              </mtd>
            </mtr>
          </mtable>
          <mrow/>
        </mrow>
        <mrow/>
      </mrow>
    </mstyle>
    <annotation encoding="StarMath 5.0"> size 12{ left [N right ] rSub { size 8{ ital "обр"} } =alignl { stack {
 left lbrace N, ital "если" {}  rSup {} N &gt;= 0, {} # 
 right none  left lbrace "10" - 1 cdot "10" rSup { size 8{ - n} } +N, ital "если" {}  rSup {} N &lt;= 0 {} # 
 right no } }  lbrace } {}</annotation>
  </semantics>
</math>
</file>

<file path=Object 38/content.xml><?xml version="1.0" encoding="utf-8"?>
<math xmlns="http://www.w3.org/1998/Math/MathML" display="block">
  <semantics>
    <mrow>
      <mstyle mathsize="12pt">
        <mrow>
          <mn>1,</mn>
          <msub>
            <mover accent="true">
              <mi>a</mi>
              <mo>¯</mo>
            </mover>
            <mstyle mathsize="8pt">
              <mn>1</mn>
            </mstyle>
          </msub>
          <mi>,</mi>
          <msub>
            <mover accent="true">
              <mi>a</mi>
              <mo>¯</mo>
            </mover>
            <mstyle mathsize="8pt">
              <mn>2</mn>
            </mstyle>
          </msub>
          <mi>,</mi>
          <msub>
            <mover accent="true">
              <mi>a</mi>
              <mo>¯</mo>
            </mover>
            <mstyle mathsize="8pt">
              <mn>3</mn>
            </mstyle>
          </msub>
          <mtext>.</mtext>
          <mtext>.</mtext>
          <mtext>.</mtext>
          <msub>
            <mover accent="true">
              <mi>a</mi>
              <mo>¯</mo>
            </mover>
            <mstyle mathsize="8pt">
              <mi>m</mi>
            </mstyle>
          </msub>
          <mi>,</mi>
        </mrow>
      </mstyle>
      <mrow/>
    </mrow>
    <annotation encoding="StarMath 5.0"> size 12{1, {overline  {a}}  rSub { size 8{1} } , {overline  {a}}  rSub { size 8{2} } , {overline  {a}}  rSub { size 8{3} }  "."  "."  "."  {overline  {a}}  rSub { size 8{m} } ,} {}</annotation>
  </semantics>
</math>
</file>

<file path=Object 4/content.xml><?xml version="1.0" encoding="utf-8"?>
<math xmlns="http://www.w3.org/1998/Math/MathML" display="block">
  <semantics>
    <mrow>
      <mstyle mathsize="12pt">
        <msup>
          <mi>P</mi>
          <mstyle mathsize="8pt">
            <mrow>
              <mi>m</mi>
              <mo stretchy="false">+</mo>
              <mi>s</mi>
            </mrow>
          </mstyle>
        </msup>
      </mstyle>
      <mrow/>
    </mrow>
    <annotation encoding="StarMath 5.0"> size 12{P rSup { size 8{m+s} } } {}</annotation>
  </semantics>
</math>
</file>

<file path=Object 5/content.xml><?xml version="1.0" encoding="utf-8"?>
<math xmlns="http://www.w3.org/1998/Math/MathML" display="block">
  <semantics>
    <mrow>
      <mstyle mathsize="12pt">
        <mrow>
          <msub>
            <mi>a</mi>
            <mstyle mathsize="8pt">
              <mrow>
                <mi>m</mi>
                <mo stretchy="false">−</mo>
                <mn>1</mn>
              </mrow>
            </mstyle>
          </msub>
          <mi>,</mi>
          <msub>
            <mi>a</mi>
            <mstyle mathsize="8pt">
              <mrow>
                <mi>m</mi>
                <mo stretchy="false">−</mo>
                <mn>2</mn>
              </mrow>
            </mstyle>
          </msub>
          <mi>,</mi>
          <mtext>.</mtext>
          <mtext>.</mtext>
          <mtext>.</mtext>
          <mi>,</mi>
          <msub>
            <mi>a</mi>
            <mstyle mathsize="8pt">
              <mi>k</mi>
            </mstyle>
          </msub>
          <mi>,</mi>
          <mtext>.</mtext>
          <mtext>.</mtext>
          <mtext>.</mtext>
          <mtext>.</mtext>
          <mi>,</mi>
          <msub>
            <mi>a</mi>
            <mstyle mathsize="8pt">
              <mn>1</mn>
            </mstyle>
          </msub>
          <mi>,</mi>
          <msub>
            <mi>a</mi>
            <mstyle mathsize="8pt">
              <mn>0</mn>
            </mstyle>
          </msub>
        </mrow>
      </mstyle>
      <mrow/>
    </mrow>
    <annotation encoding="StarMath 5.0"> size 12{a rSub { size 8{m - 1} } ,a rSub { size 8{m - 2} } , "."  "."  "." ,a rSub { size 8{k} } , "."  "."  "."  "." ,a rSub { size 8{1} } ,a rSub { size 8{0} } } {}</annotation>
  </semantics>
</math>
</file>

<file path=Object 57/content.xml><?xml version="1.0" encoding="utf-8"?>
<math xmlns="http://www.w3.org/1998/Math/MathML" display="block">
  <semantics>
    <mrow>
      <mstyle mathsize="12pt">
        <mrow>
          <mover accent="true">
            <mn>0</mn>
            <mo>¯</mo>
          </mover>
          <mo stretchy="false">=</mo>
          <mn>1</mn>
        </mrow>
      </mstyle>
      <mrow/>
    </mrow>
    <annotation encoding="StarMath 5.0"> size 12{ {overline  {0}} =1} {}</annotation>
  </semantics>
</math>
</file>

<file path=Object 58/content.xml><?xml version="1.0" encoding="utf-8"?>
<math xmlns="http://www.w3.org/1998/Math/MathML" display="block">
  <semantics>
    <mrow>
      <mstyle mathsize="12pt">
        <mrow>
          <mover accent="true">
            <mn>1</mn>
            <mo>¯</mo>
          </mover>
          <mo stretchy="false">=</mo>
          <mn>0</mn>
        </mrow>
      </mstyle>
      <mrow/>
    </mrow>
    <annotation encoding="StarMath 5.0"> size 12{ {overline  {1}} =0} {}</annotation>
  </semantics>
</math>
</file>

<file path=Object 59/content.xml><?xml version="1.0" encoding="utf-8"?>
<math xmlns="http://www.w3.org/1998/Math/MathML" display="block">
  <semantics>
    <mrow>
      <mstyle mathsize="12pt">
        <mrow>
          <mrow>
            <mi>a</mi>
            <mo stretchy="false">+</mo>
            <mover accent="true">
              <mi>a</mi>
              <mo>¯</mo>
            </mover>
          </mrow>
          <mo stretchy="false">=</mo>
          <mn>1</mn>
        </mrow>
      </mstyle>
      <mrow/>
    </mrow>
    <annotation encoding="StarMath 5.0"> size 12{a+ {overline  {a}} =1} {}</annotation>
  </semantics>
</math>
</file>

<file path=Object 6/content.xml><?xml version="1.0" encoding="utf-8"?>
<math xmlns="http://www.w3.org/1998/Math/MathML" display="block">
  <semantics>
    <mrow>
      <mstyle mathsize="12pt">
        <mrow>
          <mrow>
            <mrow>
              <msub>
                <mi>a</mi>
                <mstyle mathsize="8pt">
                  <mrow>
                    <mi>m</mi>
                    <mo stretchy="false">−</mo>
                    <mn>1</mn>
                  </mrow>
                </mstyle>
              </msub>
              <mo stretchy="false">⋅</mo>
              <msup>
                <mn>2</mn>
                <mstyle mathsize="8pt">
                  <mrow>
                    <mi>m</mi>
                    <mo stretchy="false">−</mo>
                    <mn>1</mn>
                  </mrow>
                </mstyle>
              </msup>
            </mrow>
            <mo stretchy="false">+</mo>
            <mrow>
              <msub>
                <mi>a</mi>
                <mstyle mathsize="8pt">
                  <mrow>
                    <mi>m</mi>
                    <mo stretchy="false">−</mo>
                    <mn>2</mn>
                  </mrow>
                </mstyle>
              </msub>
              <mo stretchy="false">⋅</mo>
              <msup>
                <mn>2</mn>
                <mstyle mathsize="8pt">
                  <mrow>
                    <mi>m</mi>
                    <mo stretchy="false">−</mo>
                    <mn>2</mn>
                  </mrow>
                </mstyle>
              </msup>
            </mrow>
            <mo stretchy="false">+</mo>
            <mtext>.</mtext>
          </mrow>
          <mtext>.</mtext>
          <mrow>
            <mtext>.</mtext>
            <mo stretchy="false">+</mo>
            <mrow>
              <msub>
                <mi>a</mi>
                <mstyle mathsize="8pt">
                  <mi>k</mi>
                </mstyle>
              </msub>
              <mo stretchy="false">⋅</mo>
              <msup>
                <mn>2</mn>
                <mstyle mathsize="8pt">
                  <mi>k</mi>
                </mstyle>
              </msup>
            </mrow>
            <mo stretchy="false">+</mo>
            <mtext>.</mtext>
          </mrow>
          <mtext>.</mtext>
          <mrow>
            <mrow>
              <mtext>.</mtext>
              <mo stretchy="false">+</mo>
              <mrow>
                <msub>
                  <mi>a</mi>
                  <mstyle mathsize="8pt">
                    <mn>1</mn>
                  </mstyle>
                </msub>
                <mo stretchy="false">⋅</mo>
                <msup>
                  <mn>2</mn>
                  <mstyle mathsize="8pt">
                    <mn>1</mn>
                  </mstyle>
                </msup>
              </mrow>
              <mo stretchy="false">+</mo>
              <msub>
                <mi>a</mi>
                <mstyle mathsize="8pt">
                  <mn>0</mn>
                </mstyle>
              </msub>
            </mrow>
            <mo stretchy="false">=</mo>
            <mtext>95</mtext>
          </mrow>
        </mrow>
      </mstyle>
      <mrow/>
    </mrow>
    <annotation encoding="StarMath 5.0"> size 12{a rSub { size 8{m - 1} }  cdot 2 rSup { size 8{m - 1} } +a rSub { size 8{m - 2} }  cdot 2 rSup { size 8{m - 2} } + "."  "."  "." +a rSub { size 8{k} }  cdot 2 rSup { size 8{k} } + "."  "."  "." +a rSub { size 8{1} }  cdot 2 rSup { size 8{1} } +a rSub { size 8{0} } ="95"} {}</annotation>
  </semantics>
</math>
</file>

<file path=Object 60/content.xml><?xml version="1.0" encoding="utf-8"?>
<math xmlns="http://www.w3.org/1998/Math/MathML" display="block">
  <semantics>
    <mrow>
      <mstyle mathsize="12pt">
        <mrow>
          <mrow>
            <mi>a</mi>
            <mo stretchy="false">⋅</mo>
            <mover accent="true">
              <mi>a</mi>
              <mo>¯</mo>
            </mover>
          </mrow>
          <mo stretchy="false">=</mo>
          <mn>0</mn>
        </mrow>
      </mstyle>
      <mrow/>
    </mrow>
    <annotation encoding="StarMath 5.0"> size 12{a cdot  {overline  {a}} =0} {}</annotation>
  </semantics>
</math>
</file>

<file path=Object 61/content.xml><?xml version="1.0" encoding="utf-8"?>
<math xmlns="http://www.w3.org/1998/Math/MathML" display="block">
  <semantics>
    <mrow>
      <mstyle mathsize="12pt">
        <mrow>
          <mover accent="true">
            <mover accent="true">
              <mi>a</mi>
              <mo>¯</mo>
            </mover>
            <mo>¯</mo>
          </mover>
          <mo stretchy="false">=</mo>
          <mi>a</mi>
        </mrow>
      </mstyle>
      <mrow/>
    </mrow>
    <annotation encoding="StarMath 5.0"> size 12{ {overline  { {overline  {a}} }} =a} {}</annotation>
  </semantics>
</math>
</file>

<file path=Object 62/content.xml><?xml version="1.0" encoding="utf-8"?>
<math xmlns="http://www.w3.org/1998/Math/MathML" display="block">
  <semantics>
    <mrow>
      <mstyle mathsize="12pt">
        <mrow>
          <mover accent="true">
            <mrow>
              <mi>a</mi>
              <mo stretchy="false">+</mo>
              <mi>b</mi>
            </mrow>
            <mo>¯</mo>
          </mover>
          <mo stretchy="false">=</mo>
          <mrow>
            <mover accent="true">
              <mi>a</mi>
              <mo>¯</mo>
            </mover>
            <mo stretchy="false">⋅</mo>
            <mover accent="true">
              <mi>b</mi>
              <mo>¯</mo>
            </mover>
          </mrow>
        </mrow>
      </mstyle>
      <mrow/>
    </mrow>
    <annotation encoding="StarMath 5.0"> size 12{ {overline  {a+b}} = {overline  {a}}  cdot  {overline  {b}} } {}</annotation>
  </semantics>
</math>
</file>

<file path=Object 63/content.xml><?xml version="1.0" encoding="utf-8"?>
<math xmlns="http://www.w3.org/1998/Math/MathML" display="block">
  <semantics>
    <mrow>
      <mstyle mathsize="12pt">
        <mrow>
          <mover accent="true">
            <mrow>
              <mi>a</mi>
              <mo stretchy="false">⋅</mo>
              <mi>b</mi>
            </mrow>
            <mo>¯</mo>
          </mover>
          <mo stretchy="false">=</mo>
          <mrow>
            <mover accent="true">
              <mi>a</mi>
              <mo>¯</mo>
            </mover>
            <mo stretchy="false">+</mo>
            <mover accent="true">
              <mi>b</mi>
              <mo>¯</mo>
            </mover>
          </mrow>
        </mrow>
      </mstyle>
      <mrow/>
    </mrow>
    <annotation encoding="StarMath 5.0"> size 12{ {overline  {a cdot b}} = {overline  {a}} + {overline  {b}} } {}</annotation>
  </semantics>
</math>
</file>

<file path=Object 64/content.xml><?xml version="1.0" encoding="utf-8"?>
<math xmlns="http://www.w3.org/1998/Math/MathML" display="block">
  <semantics>
    <mrow>
      <mstyle mathsize="12pt">
        <mrow>
          <mi>f</mi>
          <mo stretchy="false">(</mo>
          <mi>a</mi>
          <mi>,</mi>
          <mi>b</mi>
          <mi>,</mi>
          <mi>c</mi>
          <mrow>
            <mo stretchy="false">)</mo>
            <mo stretchy="false">=</mo>
            <mrow>
              <mover accent="true">
                <mi>a</mi>
                <mo>¯</mo>
              </mover>
              <mo stretchy="false">+</mo>
              <mrow>
                <mover accent="true">
                  <mi>a</mi>
                  <mo>¯</mo>
                </mover>
                <mo stretchy="false">⋅</mo>
                <mover accent="true">
                  <mi>b</mi>
                  <mo>¯</mo>
                </mover>
                <mo stretchy="false">⋅</mo>
                <mi>c</mi>
              </mrow>
              <mo stretchy="false">+</mo>
              <mover accent="true">
                <mrow>
                  <mi>a</mi>
                  <mo stretchy="false">+</mo>
                  <mi>c</mi>
                </mrow>
                <mo>¯</mo>
              </mover>
            </mrow>
          </mrow>
        </mrow>
      </mstyle>
      <mrow/>
    </mrow>
    <annotation encoding="StarMath 5.0"> size 12{f \( a,b,c \) = {overline  {a}} + {overline  {a}}  cdot  {overline  {b}}  cdot c+ {overline  {a+c}} } {}</annotation>
  </semantics>
</math>
</file>

<file path=Object 65/content.xml><?xml version="1.0" encoding="utf-8"?>
<math xmlns="http://www.w3.org/1998/Math/MathML" display="block">
  <semantics>
    <mrow>
      <mtable>
        <mtr>
          <mtd>
            <mrow>
              <mstyle mathsize="12pt">
                <mrow>
                  <mi>f</mi>
                  <mo stretchy="false">(</mo>
                  <mi>a</mi>
                  <mrow>
                    <mo stretchy="false">)</mo>
                    <mo stretchy="false">=</mo>
                    <mi>f</mi>
                  </mrow>
                  <mo stretchy="false">(</mo>
                  <mn>1</mn>
                  <mrow>
                    <mrow>
                      <mo stretchy="false">)</mo>
                      <mo stretchy="false">⋅</mo>
                      <mi>a</mi>
                    </mrow>
                    <mo stretchy="false">+</mo>
                    <mi>f</mi>
                  </mrow>
                  <mo stretchy="false">(</mo>
                  <mn>0</mn>
                  <mrow>
                    <mo stretchy="false">)</mo>
                    <mo stretchy="false">⋅</mo>
                    <mover accent="true">
                      <mi>a</mi>
                      <mo>¯</mo>
                    </mover>
                  </mrow>
                </mrow>
              </mstyle>
              <mrow/>
            </mrow>
          </mtd>
        </mtr>
        <mtr>
          <mtd>
            <mrow>
              <mstyle mathsize="12pt">
                <mrow>
                  <mi>f</mi>
                  <mo stretchy="false">(</mo>
                  <mi>a</mi>
                  <mi>,</mi>
                  <mi>b</mi>
                  <mrow>
                    <mo stretchy="false">)</mo>
                    <mo stretchy="false">=</mo>
                    <mi>f</mi>
                  </mrow>
                  <mo stretchy="false">(</mo>
                  <mn>1</mn>
                  <mi>,</mi>
                  <mi>b</mi>
                  <mrow>
                    <mrow>
                      <mo stretchy="false">)</mo>
                      <mo stretchy="false">⋅</mo>
                      <mi>a</mi>
                    </mrow>
                    <mo stretchy="false">+</mo>
                    <mi>f</mi>
                  </mrow>
                  <mo stretchy="false">(</mo>
                  <mn>0</mn>
                  <mi>,</mi>
                  <mi>b</mi>
                  <mrow>
                    <mrow>
                      <mo stretchy="false">)</mo>
                      <mo stretchy="false">⋅</mo>
                      <mover accent="true">
                        <mi>a</mi>
                        <mo>¯</mo>
                      </mover>
                    </mrow>
                    <mo stretchy="false">=</mo>
                    <mrow/>
                  </mrow>
                </mrow>
              </mstyle>
              <mrow/>
            </mrow>
          </mtd>
        </mtr>
        <mtr>
          <mtd>
            <mrow>
              <mstyle mathsize="12pt">
                <mrow>
                  <mrow>
                    <mrow/>
                    <mo stretchy="false">=</mo>
                    <mi>f</mi>
                  </mrow>
                  <mo stretchy="false">(</mo>
                  <mn>1,1</mn>
                  <mrow>
                    <mrow>
                      <mo stretchy="false">)</mo>
                      <mo stretchy="false">⋅</mo>
                      <mi>a</mi>
                      <mo stretchy="false">⋅</mo>
                      <mi>b</mi>
                    </mrow>
                    <mo stretchy="false">+</mo>
                    <mi>f</mi>
                  </mrow>
                  <mo stretchy="false">(</mo>
                  <mn>1,0</mn>
                  <mrow>
                    <mrow>
                      <mo stretchy="false">)</mo>
                      <mo stretchy="false">⋅</mo>
                      <mi>a</mi>
                      <mo stretchy="false">⋅</mo>
                      <mover accent="true">
                        <mi>b</mi>
                        <mo>¯</mo>
                      </mover>
                    </mrow>
                    <mo stretchy="false">+</mo>
                    <mi>f</mi>
                  </mrow>
                  <mo stretchy="false">(</mo>
                  <mn>0,1</mn>
                  <mrow>
                    <mrow>
                      <mo stretchy="false">)</mo>
                      <mo stretchy="false">⋅</mo>
                      <mover accent="true">
                        <mi>a</mi>
                        <mo>¯</mo>
                      </mover>
                      <mo stretchy="false">⋅</mo>
                      <mi>b</mi>
                    </mrow>
                    <mo stretchy="false">+</mo>
                    <mi>f</mi>
                  </mrow>
                  <mo stretchy="false">(</mo>
                  <mn>0,0</mn>
                  <mrow>
                    <mo stretchy="false">)</mo>
                    <mo stretchy="false">⋅</mo>
                    <mover accent="true">
                      <mi>a</mi>
                      <mo>¯</mo>
                    </mover>
                    <mo stretchy="false">⋅</mo>
                    <mover accent="true">
                      <mi>b</mi>
                      <mo>¯</mo>
                    </mover>
                  </mrow>
                </mrow>
              </mstyle>
              <mrow/>
            </mrow>
          </mtd>
        </mtr>
      </mtable>
      <mrow/>
    </mrow>
    <annotation encoding="StarMath 5.0">alignl { stack {
 size 12{f \( a \) =f \( 1 \)  cdot a+f \( 0 \)  cdot  {overline  {a}} }  {} # 
 size 12{f \( a,b \) =f \( 1,b \)  cdot a+f \( 0,b \)  cdot  {overline  {a}} ={}}  {} # 
 size 12{ {}=f \( 1,1 \)  cdot a cdot b+f \( 1,0 \)  cdot a cdot  {overline  {b}} +f \( 0,1 \)  cdot  {overline  {a}}  cdot b+f \( 0,0 \)  cdot  {overline  {a}}  cdot  {overline  {b}} }  {} 
} } {}</annotation>
  </semantics>
</math>
</file>

<file path=Object 66/content.xml><?xml version="1.0" encoding="utf-8"?>
<math xmlns="http://www.w3.org/1998/Math/MathML" display="block">
  <semantics>
    <mrow>
      <mtable>
        <mtr>
          <mtd>
            <mrow>
              <mstyle mathsize="12pt">
                <mrow>
                  <mrow>
                    <mi>S</mi>
                    <mo stretchy="false">=</mo>
                    <mi>f</mi>
                  </mrow>
                  <mn>1</mn>
                  <mo stretchy="false">(</mo>
                  <mi>a</mi>
                  <mi>,</mi>
                  <mi>b</mi>
                  <mrow>
                    <mo stretchy="false">)</mo>
                    <mo stretchy="false">=</mo>
                    <mrow>
                      <mrow>
                        <mn>0</mn>
                        <mo stretchy="false">⋅</mo>
                        <mi>a</mi>
                        <mo stretchy="false">⋅</mo>
                        <mi>b</mi>
                      </mrow>
                      <mo stretchy="false">+</mo>
                      <mrow>
                        <mn>1</mn>
                        <mo stretchy="false">⋅</mo>
                        <mover accent="true">
                          <mi>a</mi>
                          <mo>¯</mo>
                        </mover>
                        <mo stretchy="false">⋅</mo>
                        <mi>b</mi>
                      </mrow>
                      <mo stretchy="false">+</mo>
                      <mrow>
                        <mn>1</mn>
                        <mo stretchy="false">⋅</mo>
                        <mi>a</mi>
                        <mo stretchy="false">⋅</mo>
                        <mover accent="true">
                          <mi>b</mi>
                          <mo>¯</mo>
                        </mover>
                      </mrow>
                      <mo stretchy="false">+</mo>
                      <mrow>
                        <mn>0</mn>
                        <mo stretchy="false">⋅</mo>
                        <mover accent="true">
                          <mi>a</mi>
                          <mo>¯</mo>
                        </mover>
                        <mo stretchy="false">⋅</mo>
                        <mover accent="true">
                          <mi>b</mi>
                          <mo>¯</mo>
                        </mover>
                      </mrow>
                    </mrow>
                    <mo stretchy="false">=</mo>
                    <mrow>
                      <mrow>
                        <mover accent="true">
                          <mi>a</mi>
                          <mo>¯</mo>
                        </mover>
                        <mo stretchy="false">⋅</mo>
                        <mi>b</mi>
                      </mrow>
                      <mo stretchy="false">+</mo>
                      <mrow>
                        <mi>a</mi>
                        <mo stretchy="false">⋅</mo>
                        <mover accent="true">
                          <mi>b</mi>
                          <mo>¯</mo>
                        </mover>
                      </mrow>
                    </mrow>
                  </mrow>
                </mrow>
              </mstyle>
              <mrow/>
            </mrow>
          </mtd>
        </mtr>
        <mtr>
          <mtd>
            <mrow>
              <mstyle mathsize="12pt">
                <mrow>
                  <mrow>
                    <mi>P</mi>
                    <mo stretchy="false">=</mo>
                    <mi>f</mi>
                  </mrow>
                  <mn>2</mn>
                  <mo stretchy="false">(</mo>
                  <mi>a</mi>
                  <mi>,</mi>
                  <mi>b</mi>
                  <mrow>
                    <mo stretchy="false">)</mo>
                    <mo stretchy="false">=</mo>
                    <mrow>
                      <mrow>
                        <mn>1</mn>
                        <mo stretchy="false">⋅</mo>
                        <mi>a</mi>
                        <mo stretchy="false">⋅</mo>
                        <mi>b</mi>
                      </mrow>
                      <mo stretchy="false">+</mo>
                      <mrow>
                        <mn>0</mn>
                        <mo stretchy="false">⋅</mo>
                        <mover accent="true">
                          <mi>a</mi>
                          <mo>¯</mo>
                        </mover>
                        <mo stretchy="false">⋅</mo>
                        <mi>b</mi>
                      </mrow>
                      <mo stretchy="false">+</mo>
                      <mrow>
                        <mn>0</mn>
                        <mo stretchy="false">⋅</mo>
                        <mi>a</mi>
                        <mo stretchy="false">⋅</mo>
                        <mover accent="true">
                          <mi>b</mi>
                          <mo>¯</mo>
                        </mover>
                      </mrow>
                      <mo stretchy="false">+</mo>
                      <mrow>
                        <mn>0</mn>
                        <mo stretchy="false">⋅</mo>
                        <mover accent="true">
                          <mi>a</mi>
                          <mo>¯</mo>
                        </mover>
                        <mo stretchy="false">⋅</mo>
                        <mover accent="true">
                          <mi>b</mi>
                          <mo>¯</mo>
                        </mover>
                      </mrow>
                    </mrow>
                    <mo stretchy="false">=</mo>
                    <mrow>
                      <mi>a</mi>
                      <mo stretchy="false">⋅</mo>
                      <mi>b</mi>
                    </mrow>
                  </mrow>
                </mrow>
              </mstyle>
              <mrow/>
            </mrow>
          </mtd>
        </mtr>
      </mtable>
      <mrow/>
    </mrow>
    <annotation encoding="StarMath 5.0">alignl { stack {
 size 12{S=f1 \( a,b \) =0 cdot a cdot b+1 cdot  {overline  {a}}  cdot b+1 cdot a cdot  {overline  {b}} +0 cdot  {overline  {a}}  cdot  {overline  {b}} = {overline  {a}}  cdot b+a cdot  {overline  {b}} }  {} # 
 size 12{P=f2 \( a,b \) =1 cdot a cdot b+0 cdot  {overline  {a}}  cdot b+0 cdot a cdot  {overline  {b}} +0 cdot  {overline  {a}}  cdot  {overline  {b}} =a cdot b}  {} 
} } {}</annotation>
  </semantics>
</math>
</file>

<file path=Object 7/content.xml><?xml version="1.0" encoding="utf-8"?>
<math xmlns="http://www.w3.org/1998/Math/MathML" display="block">
  <semantics>
    <mrow>
      <mstyle mathsize="12pt">
        <mrow>
          <mrow>
            <mrow>
              <msub>
                <mi>a</mi>
                <mstyle mathsize="8pt">
                  <mrow>
                    <mi>m</mi>
                    <mo stretchy="false">−</mo>
                    <mn>1</mn>
                  </mrow>
                </mstyle>
              </msub>
              <mo stretchy="false">⋅</mo>
              <msup>
                <mn>2</mn>
                <mstyle mathsize="8pt">
                  <mrow>
                    <mi>m</mi>
                    <mo stretchy="false">−</mo>
                    <mn>2</mn>
                  </mrow>
                </mstyle>
              </msup>
            </mrow>
            <mo stretchy="false">+</mo>
            <mrow>
              <msub>
                <mi>a</mi>
                <mstyle mathsize="8pt">
                  <mrow>
                    <mi>m</mi>
                    <mo stretchy="false">−</mo>
                    <mn>2</mn>
                  </mrow>
                </mstyle>
              </msub>
              <mo stretchy="false">⋅</mo>
              <msup>
                <mn>2</mn>
                <mstyle mathsize="8pt">
                  <mrow>
                    <mi>m</mi>
                    <mo stretchy="false">−</mo>
                    <mn>3</mn>
                  </mrow>
                </mstyle>
              </msup>
            </mrow>
            <mo stretchy="false">+</mo>
            <mtext>.</mtext>
          </mrow>
          <mtext>.</mtext>
          <mrow>
            <mtext>.</mtext>
            <mo stretchy="false">+</mo>
            <mrow>
              <msub>
                <mi>a</mi>
                <mstyle mathsize="8pt">
                  <mi>k</mi>
                </mstyle>
              </msub>
              <mo stretchy="false">⋅</mo>
              <msup>
                <mn>2</mn>
                <mstyle mathsize="8pt">
                  <mrow>
                    <mi>k</mi>
                    <mo stretchy="false">−</mo>
                    <mn>1</mn>
                  </mrow>
                </mstyle>
              </msup>
            </mrow>
            <mo stretchy="false">+</mo>
            <mtext>.</mtext>
          </mrow>
          <mtext>.</mtext>
          <mrow>
            <mtext>.</mtext>
            <mo stretchy="false">+</mo>
            <msub>
              <mi>a</mi>
              <mstyle mathsize="8pt">
                <mn>1</mn>
              </mstyle>
            </msub>
          </mrow>
        </mrow>
      </mstyle>
      <mrow/>
    </mrow>
    <annotation encoding="StarMath 5.0"> size 12{a rSub { size 8{m - 1} }  cdot 2 rSup { size 8{m - 2} } +a rSub { size 8{m - 2} }  cdot 2 rSup { size 8{m - 3} } + "."  "."  "." +a rSub { size 8{k} }  cdot 2 rSup { size 8{k - 1} } + "."  "."  "." +a rSub { size 8{1} } } {}</annotation>
  </semantics>
</math>
</file>

<file path=Object 8/content.xml><?xml version="1.0" encoding="utf-8"?>
<math xmlns="http://www.w3.org/1998/Math/MathML" display="block">
  <semantics>
    <mrow>
      <mstyle mathsize="12pt">
        <msub>
          <mi>a</mi>
          <mstyle mathsize="8pt">
            <mn>0</mn>
          </mstyle>
        </msub>
      </mstyle>
      <mrow/>
    </mrow>
    <annotation encoding="StarMath 5.0"> size 12{a rSub { size 8{0} } } {}</annotation>
  </semantics>
</math>
</file>

<file path=Object 9/content.xml><?xml version="1.0" encoding="utf-8"?>
<math xmlns="http://www.w3.org/1998/Math/MathML" display="block">
  <semantics>
    <mrow>
      <mstyle mathsize="12pt">
        <msub>
          <mi>a</mi>
          <mstyle mathsize="8pt">
            <mn>0</mn>
          </mstyle>
        </msub>
      </mstyle>
      <mrow/>
    </mrow>
    <annotation encoding="StarMath 5.0"> size 12{a rSub { size 8{0} } } {}</annotation>
  </semantics>
</math>
</file>

<file path=Object 91/content.xml><?xml version="1.0" encoding="utf-8"?>
<math xmlns="http://www.w3.org/1998/Math/MathML" display="block">
  <semantics>
    <mrow>
      <mstyle mathsize="12pt">
        <mrow>
          <msub>
            <mi>y</mi>
            <mstyle mathsize="8pt">
              <mn>0</mn>
            </mstyle>
          </msub>
          <mo stretchy="false">=</mo>
          <mrow>
            <msub>
              <mi>X</mi>
              <mstyle mathsize="8pt">
                <mn>1</mn>
              </mstyle>
            </msub>
            <mo stretchy="false">∨</mo>
            <msub>
              <mi>X</mi>
              <mstyle mathsize="8pt">
                <mn>2</mn>
              </mstyle>
            </msub>
            <mo stretchy="false">∨</mo>
            <msub>
              <mi>X</mi>
              <mstyle mathsize="8pt">
                <mn>5</mn>
              </mstyle>
            </msub>
            <mo stretchy="false">∨</mo>
            <msub>
              <mi>X</mi>
              <mstyle mathsize="8pt">
                <mn>7</mn>
              </mstyle>
            </msub>
            <mo stretchy="false">∨</mo>
            <msub>
              <mi>X</mi>
              <mstyle mathsize="8pt">
                <mn>9</mn>
              </mstyle>
            </msub>
          </mrow>
        </mrow>
      </mstyle>
      <mrow/>
    </mrow>
    <annotation encoding="StarMath 5.0"> size 12{y rSub { size 8{0} } =X rSub { size 8{1} }  or X rSub { size 8{2} }  or X rSub { size 8{5} }  or X rSub { size 8{7} }  or X rSub { size 8{9} } } {}</annotation>
  </semantics>
</math>
</file>

<file path=Object 92/content.xml><?xml version="1.0" encoding="utf-8"?>
<math xmlns="http://www.w3.org/1998/Math/MathML" display="block">
  <semantics>
    <mrow>
      <mstyle mathsize="12pt">
        <mrow>
          <msub>
            <mi>y</mi>
            <mstyle mathsize="8pt">
              <mn>1</mn>
            </mstyle>
          </msub>
          <mo stretchy="false">=</mo>
          <mrow>
            <msub>
              <mi>X</mi>
              <mstyle mathsize="8pt">
                <mn>2</mn>
              </mstyle>
            </msub>
            <mo stretchy="false">∨</mo>
            <msub>
              <mi>X</mi>
              <mstyle mathsize="8pt">
                <mn>3</mn>
              </mstyle>
            </msub>
            <mo stretchy="false">∨</mo>
            <msub>
              <mi>X</mi>
              <mstyle mathsize="8pt">
                <mn>6</mn>
              </mstyle>
            </msub>
            <mo stretchy="false">∨</mo>
            <msub>
              <mi>X</mi>
              <mstyle mathsize="8pt">
                <mn>7</mn>
              </mstyle>
            </msub>
          </mrow>
        </mrow>
      </mstyle>
      <mrow/>
    </mrow>
    <annotation encoding="StarMath 5.0"> size 12{y rSub { size 8{1} } =X rSub { size 8{2} }  or X rSub { size 8{3} }  or X rSub { size 8{6} }  or X rSub { size 8{7} } } {}</annotation>
  </semantics>
</math>
</file>

<file path=Object 93/content.xml><?xml version="1.0" encoding="utf-8"?>
<math xmlns="http://www.w3.org/1998/Math/MathML" display="block">
  <semantics>
    <mrow>
      <mstyle mathsize="12pt">
        <mrow>
          <msub>
            <mi>y</mi>
            <mstyle mathsize="8pt">
              <mn>2</mn>
            </mstyle>
          </msub>
          <mo stretchy="false">=</mo>
          <mrow>
            <msub>
              <mi>X</mi>
              <mstyle mathsize="8pt">
                <mn>4</mn>
              </mstyle>
            </msub>
            <mo stretchy="false">∨</mo>
            <msub>
              <mi>X</mi>
              <mstyle mathsize="8pt">
                <mn>5</mn>
              </mstyle>
            </msub>
            <mo stretchy="false">∨</mo>
            <msub>
              <mi>X</mi>
              <mstyle mathsize="8pt">
                <mn>6</mn>
              </mstyle>
            </msub>
            <mo stretchy="false">∨</mo>
            <msub>
              <mi>X</mi>
              <mstyle mathsize="8pt">
                <mn>7</mn>
              </mstyle>
            </msub>
          </mrow>
        </mrow>
      </mstyle>
      <mrow/>
    </mrow>
    <annotation encoding="StarMath 5.0"> size 12{y rSub { size 8{2} } =X rSub { size 8{4} }  or X rSub { size 8{5} }  or X rSub { size 8{6} }  or X rSub { size 8{7} } } {}</annotation>
  </semantics>
</math>
</file>

<file path=Object 94/content.xml><?xml version="1.0" encoding="utf-8"?>
<math xmlns="http://www.w3.org/1998/Math/MathML" display="block">
  <semantics>
    <mrow>
      <mstyle mathsize="12pt">
        <mrow>
          <msub>
            <mi>y</mi>
            <mstyle mathsize="8pt">
              <mn>3</mn>
            </mstyle>
          </msub>
          <mo stretchy="false">=</mo>
          <mrow>
            <msub>
              <mi>X</mi>
              <mstyle mathsize="8pt">
                <mn>8</mn>
              </mstyle>
            </msub>
            <mo stretchy="false">∨</mo>
            <msub>
              <mi>X</mi>
              <mstyle mathsize="8pt">
                <mn>9</mn>
              </mstyle>
            </msub>
          </mrow>
        </mrow>
      </mstyle>
      <mrow/>
    </mrow>
    <annotation encoding="StarMath 5.0"> size 12{y rSub { size 8{3} } =X rSub { size 8{8} }  or X rSub { size 8{9} } } {}</annotation>
  </semantics>
</math>
</file>

<file path=Object 95/content.xml><?xml version="1.0" encoding="utf-8"?>
<math xmlns="http://www.w3.org/1998/Math/MathML" display="block">
  <semantics>
    <mrow>
      <mstyle mathsize="12pt">
        <mrow>
          <msub>
            <mi>F</mi>
            <mstyle mathsize="8pt">
              <mrow>
                <mi>a</mi>
                <mo stretchy="false">&gt;</mo>
                <mi>b</mi>
              </mrow>
            </mstyle>
          </msub>
          <mo stretchy="false">=</mo>
          <mrow>
            <mi>a</mi>
            <mo stretchy="false">∨</mo>
            <mover accent="true">
              <mi>b</mi>
              <mo>¯</mo>
            </mover>
          </mrow>
        </mrow>
      </mstyle>
      <mrow/>
    </mrow>
    <annotation encoding="StarMath 5.0"> size 12{F rSub { size 8{a&gt;b} } =a or  {overline  {b}} } {}</annotation>
  </semantics>
</math>
</file>

<file path=Object 96/content.xml><?xml version="1.0" encoding="utf-8"?>
<math xmlns="http://www.w3.org/1998/Math/MathML" display="block">
  <semantics>
    <mrow>
      <mstyle mathsize="12pt">
        <mrow>
          <msub>
            <mi>F</mi>
            <mstyle mathsize="8pt">
              <mrow>
                <mi>a</mi>
                <mo stretchy="false">=</mo>
                <mi>b</mi>
              </mrow>
            </mstyle>
          </msub>
          <mo stretchy="false">=</mo>
          <mrow>
            <mrow>
              <mo fence="true" stretchy="true">(</mo>
              <mrow>
                <mrow>
                  <mi>a</mi>
                  <mo stretchy="false">∨</mo>
                  <mi>b</mi>
                </mrow>
              </mrow>
              <mo fence="true" stretchy="true">)</mo>
            </mrow>
            <mo stretchy="false">∧</mo>
            <mrow>
              <mo fence="true" stretchy="true">(</mo>
              <mrow>
                <mrow>
                  <mover accent="true">
                    <mi>a</mi>
                    <mo>¯</mo>
                  </mover>
                  <mo stretchy="false">∨</mo>
                  <mover accent="true">
                    <mi>b</mi>
                    <mo>¯</mo>
                  </mover>
                </mrow>
              </mrow>
              <mo fence="true" stretchy="true">)</mo>
            </mrow>
          </mrow>
        </mrow>
      </mstyle>
      <mrow/>
    </mrow>
    <annotation encoding="StarMath 5.0"> size 12{F rSub { size 8{a=b} } = left (a or b right ) and  left ( {overline  {a}}  or  {overline  {b}}  right )} {}</annotation>
  </semantics>
</math>
</file>

<file path=Object 97/content.xml><?xml version="1.0" encoding="utf-8"?>
<math xmlns="http://www.w3.org/1998/Math/MathML" display="block">
  <semantics>
    <mrow>
      <mstyle mathsize="12pt">
        <mrow>
          <msub>
            <mi>F</mi>
            <mstyle mathsize="8pt">
              <mrow>
                <mi>a</mi>
                <mo stretchy="false">&lt;</mo>
                <mi>b</mi>
              </mrow>
            </mstyle>
          </msub>
          <mo stretchy="false">=</mo>
          <mrow>
            <mover accent="true">
              <mi>a</mi>
              <mo>¯</mo>
            </mover>
            <mo stretchy="false">∨</mo>
            <mi>b</mi>
          </mrow>
        </mrow>
      </mstyle>
      <mrow/>
    </mrow>
    <annotation encoding="StarMath 5.0"> size 12{F rSub { size 8{a&lt;b} } = {overline  {a}}  or b} {}</annotation>
  </semantics>
</math>
</file>

<file path=Object 98/content.xml><?xml version="1.0" encoding="utf-8"?>
<math xmlns="http://www.w3.org/1998/Math/MathML" display="block">
  <semantics>
    <mrow>
      <mstyle mathsize="12pt">
        <mrow>
          <mrow>
            <msub>
              <mi>F</mi>
              <mstyle mathsize="8pt">
                <mrow>
                  <mi>a</mi>
                  <mo stretchy="false">≠</mo>
                  <mi>b</mi>
                </mrow>
              </mstyle>
            </msub>
            <mo stretchy="false">=</mo>
            <msub>
              <mi>a</mi>
              <mstyle mathsize="8pt">
                <mn>1</mn>
              </mstyle>
            </msub>
          </mrow>
          <mrow>
            <mover accent="true">
              <msub>
                <mi>b</mi>
                <mstyle mathsize="8pt">
                  <mn>1</mn>
                </mstyle>
              </msub>
              <mo>¯</mo>
            </mover>
            <mo stretchy="false">+</mo>
            <mover accent="true">
              <msub>
                <mi>a</mi>
                <mstyle mathsize="8pt">
                  <mn>1</mn>
                </mstyle>
              </msub>
              <mo>¯</mo>
            </mover>
          </mrow>
          <mrow>
            <msub>
              <mi>b</mi>
              <mstyle mathsize="8pt">
                <mn>1</mn>
              </mstyle>
            </msub>
            <mo stretchy="false">=</mo>
            <msub>
              <mi>a</mi>
              <mstyle mathsize="8pt">
                <mn>1</mn>
              </mstyle>
            </msub>
          </mrow>
          <mi>⊕</mi>
          <msub>
            <mi>b</mi>
            <mstyle mathsize="8pt">
              <mn>1</mn>
            </mstyle>
          </msub>
        </mrow>
      </mstyle>
      <mrow/>
    </mrow>
    <annotation encoding="StarMath 5.0"> size 12{F rSub { size 8{a &lt;&gt; b} } =a rSub { size 8{1} }  {overline  {b rSub { size 8{1} } }} + {overline  {a rSub { size 8{1} } }} b rSub { size 8{1} } =a rSub { size 8{1} } ⊕b rSub { size 8{1} } } {}</annotation>
  </semantics>
</math>
</file>

<file path=Object 99/content.xml><?xml version="1.0" encoding="utf-8"?>
<math xmlns="http://www.w3.org/1998/Math/MathML" display="block">
  <semantics>
    <mrow>
      <mstyle mathsize="12pt">
        <mrow>
          <msub>
            <mi>F</mi>
            <mstyle mathsize="8pt">
              <mrow>
                <mi>a</mi>
                <mo stretchy="false">=</mo>
                <mi>b</mi>
              </mrow>
            </mstyle>
          </msub>
          <mo stretchy="false">=</mo>
          <mover accent="true">
            <msub>
              <mi>F</mi>
              <mstyle mathsize="8pt">
                <mrow>
                  <mi>a</mi>
                  <mo stretchy="false">≠</mo>
                  <mi>b</mi>
                </mrow>
              </mstyle>
            </msub>
            <mo>¯</mo>
          </mover>
          <mo stretchy="false">=</mo>
          <mover accent="true">
            <mrow>
              <msub>
                <mi>a</mi>
                <mstyle mathsize="8pt">
                  <mn>1</mn>
                </mstyle>
              </msub>
              <mrow>
                <mover accent="true">
                  <msub>
                    <mi>b</mi>
                    <mstyle mathsize="8pt">
                      <mn>1</mn>
                    </mstyle>
                  </msub>
                  <mo>¯</mo>
                </mover>
                <mo stretchy="false">+</mo>
                <mover accent="true">
                  <msub>
                    <mi>a</mi>
                    <mstyle mathsize="8pt">
                      <mn>1</mn>
                    </mstyle>
                  </msub>
                  <mo>¯</mo>
                </mover>
              </mrow>
              <msub>
                <mi>b</mi>
                <mstyle mathsize="8pt">
                  <mn>1</mn>
                </mstyle>
              </msub>
            </mrow>
            <mo>¯</mo>
          </mover>
          <mo stretchy="false">=</mo>
          <mover accent="true">
            <mrow>
              <msub>
                <mi>a</mi>
                <mstyle mathsize="8pt">
                  <mn>1</mn>
                </mstyle>
              </msub>
              <mi>⊕</mi>
              <msub>
                <mi>b</mi>
                <mstyle mathsize="8pt">
                  <mn>1</mn>
                </mstyle>
              </msub>
            </mrow>
            <mo>¯</mo>
          </mover>
        </mrow>
      </mstyle>
      <mrow/>
    </mrow>
    <annotation encoding="StarMath 5.0"> size 12{F rSub { size 8{a=b} } = {overline  {F rSub { size 8{a &lt;&gt; b} } }} = {overline  {a rSub { size 8{1} }  {overline  {b rSub { size 8{1} } }} + {overline  {a rSub { size 8{1} } }} b rSub { size 8{1} } }} = {overline  {a rSub { size 8{1} } ⊕b rSub { size 8{1} } }} } {}</annotation>
  </semantics>
</math>
</file>